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7BB0000021B55206EC5.png" manifest:media-type="image/png"/>
  <manifest:file-entry manifest:full-path="Pictures/10000001000007BB0000049C9F1A5F4D.png" manifest:media-type="image/png"/>
  <manifest:file-entry manifest:full-path="Pictures/10000001000007BB000003FB8B6C0539.png" manifest:media-type="image/png"/>
  <manifest:file-entry manifest:full-path="Pictures/10000001000007BB000001F4335946DC.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Calibri" svg:font-family="Calibri" style:font-family-generic="swiss" style:font-pitch="variable"/>
    <style:font-face style:name="Courier New" svg:font-family="'Courier New'" style:font-family-generic="roman" style:font-pitch="variable"/>
    <style:font-face style:name="Courier New1" svg:font-family="'Courier New'" style:font-family-generic="system" style:font-pitch="variable"/>
    <style:font-face style:name="GOST type B" svg:font-family="'GOST type B'" style:font-family-generic="swiss" style:font-pitch="variable"/>
    <style:font-face style:name="ISOCPEUR" svg:font-family="ISOCPEUR" style:font-family-generic="swiss"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wiss" style:font-pitch="variable"/>
    <style:font-face style:name="Times New Roman2" svg:font-family="'Times New Roman'" style:font-family-generic="system" style:font-pitch="variable"/>
  </office:font-face-decls>
  <office:automatic-styles>
    <style:style style:name="Таблиця3" style:family="table">
      <style:table-properties style:width="16.517cm" table:align="center" style:writing-mode="lr-tb"/>
    </style:style>
    <style:style style:name="Таблиця3.A" style:family="table-column">
      <style:table-column-properties style:column-width="5.006cm"/>
    </style:style>
    <style:style style:name="Таблиця3.B" style:family="table-column">
      <style:table-column-properties style:column-width="5.398cm"/>
    </style:style>
    <style:style style:name="Таблиця3.C" style:family="table-column">
      <style:table-column-properties style:column-width="6.114cm"/>
    </style:style>
    <style:style style:name="Таблиця3.1" style:family="table-row">
      <style:table-row-properties style:min-row-height="0.78cm" fo:keep-together="auto"/>
    </style:style>
    <style:style style:name="Таблиця3.A1" style:family="table-cell">
      <style:table-cell-properties style:vertical-align="middle" fo:padding-left="0.191cm" fo:padding-right="0.191cm" fo:padding-top="0cm" fo:padding-bottom="0cm" fo:border="0.5pt solid #000000" style:writing-mode="lr-tb"/>
    </style:style>
    <style:style style:name="Таблиця3.A2" style:family="table-cell">
      <style:table-cell-properties style:vertical-align="top" fo:padding-left="0.191cm" fo:padding-right="0.191cm" fo:padding-top="0cm" fo:padding-bottom="0cm" fo:border="0.5pt solid #000000" style:writing-mode="lr-tb"/>
    </style:style>
    <style:style style:name="Таблиця3.3" style:family="table-row">
      <style:table-row-properties style:min-row-height="0.841cm" fo:keep-together="auto"/>
    </style:style>
    <style:style style:name="Таблиця5" style:family="table">
      <style:table-properties style:width="16.304cm" table:align="center" style:writing-mode="lr-tb"/>
    </style:style>
    <style:style style:name="Таблиця5.A" style:family="table-column">
      <style:table-column-properties style:column-width="0.901cm"/>
    </style:style>
    <style:style style:name="Таблиця5.B" style:family="table-column">
      <style:table-column-properties style:column-width="9.16cm"/>
    </style:style>
    <style:style style:name="Таблиця5.C" style:family="table-column">
      <style:table-column-properties style:column-width="3.734cm"/>
    </style:style>
    <style:style style:name="Таблиця5.D" style:family="table-column">
      <style:table-column-properties style:column-width="2.508cm"/>
    </style:style>
    <style:style style:name="Таблиця5.1" style:family="table-row">
      <style:table-row-properties style:min-row-height="1.004cm" fo:keep-together="auto"/>
    </style:style>
    <style:style style:name="Таблиця5.A1" style:family="table-cell">
      <style:table-cell-properties style:vertical-align="middle" fo:padding-left="0.191cm" fo:padding-right="0.191cm" fo:padding-top="0cm" fo:padding-bottom="0cm" fo:border="0.5pt solid #000000" style:writing-mode="lr-tb"/>
    </style:style>
    <style:style style:name="Таблиця5.C1" style:family="table-cell">
      <style:table-cell-properties style:vertical-align="top" fo:padding-left="0.191cm" fo:padding-right="0.191cm" fo:padding-top="0cm" fo:padding-bottom="0cm" fo:border="0.5pt solid #000000" style:writing-mode="lr-tb"/>
    </style:style>
    <style:style style:name="Таблиця5.2" style:family="table-row">
      <style:table-row-properties style:min-row-height="1.522cm" fo:keep-together="auto"/>
    </style:style>
    <style:style style:name="Таблиця5.3" style:family="table-row">
      <style:table-row-properties style:min-row-height="1.665cm" fo:keep-together="auto"/>
    </style:style>
    <style:style style:name="Таблиця5.4" style:family="table-row">
      <style:table-row-properties style:min-row-height="1.614cm" fo:keep-together="auto"/>
    </style:style>
    <style:style style:name="Таблиця5.5" style:family="table-row">
      <style:table-row-properties style:min-row-height="1.588cm" fo:keep-together="auto"/>
    </style:style>
    <style:style style:name="Таблиця5.6" style:family="table-row">
      <style:table-row-properties style:min-row-height="1.559cm" fo:keep-together="auto"/>
    </style:style>
    <style:style style:name="Таблиця5.A7"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Таблиця14" style:family="table">
      <style:table-properties style:width="17cm" fo:margin-left="0.258cm" table:align="left"/>
    </style:style>
    <style:style style:name="Таблиця14.A" style:family="table-column">
      <style:table-column-properties style:column-width="15.831cm"/>
    </style:style>
    <style:style style:name="Таблиця14.B" style:family="table-column">
      <style:table-column-properties style:column-width="1.169cm"/>
    </style:style>
    <style:style style:name="Таблиця14.A1" style:family="table-cell">
      <style:table-cell-properties fo:padding="0cm" fo:border="none" style:writing-mode="page"/>
    </style:style>
    <style:style style:name="Таблиця14.3" style:family="table-row">
      <style:table-row-properties style:min-row-height="0.757cm"/>
    </style:style>
    <style:style style:name="Таблиця14.9" style:family="table-row">
      <style:table-row-properties style:min-row-height="0.695cm"/>
    </style:style>
    <style:style style:name="Таблиця14.23" style:family="table-row">
      <style:table-row-properties style:min-row-height="0.533cm"/>
    </style:style>
    <style:style style:name="Таблиця14.25" style:family="table-row">
      <style:table-row-properties style:min-row-height="0.877cm"/>
    </style:style>
    <style:style style:name="Таблиця14.26" style:family="table-row">
      <style:table-row-properties style:min-row-height="0.231cm"/>
    </style:style>
    <style:style style:name="Таблиця15" style:family="table" style:master-page-name="Standard">
      <style:table-properties style:width="17.022cm" style:page-number="4" table:align="margins"/>
    </style:style>
    <style:style style:name="Таблиця15.A" style:family="table-column">
      <style:table-column-properties style:column-width="16.115cm" style:rel-column-width="62041*"/>
    </style:style>
    <style:style style:name="Таблиця15.B" style:family="table-column">
      <style:table-column-properties style:column-width="0.907cm" style:rel-column-width="3494*"/>
    </style:style>
    <style:style style:name="Таблиця15.A1" style:family="table-cell">
      <style:table-cell-properties style:writing-mode="page"/>
    </style:style>
    <style:style style:name="Таблиця1" style:family="table">
      <style:table-properties style:width="17.002cm" fo:margin-top="0cm" fo:margin-bottom="0cm" table:align="margins" style:writing-mode="page"/>
    </style:style>
    <style:style style:name="Таблиця1.A" style:family="table-column">
      <style:table-column-properties style:column-width="4.41cm" style:rel-column-width="16999*"/>
    </style:style>
    <style:style style:name="Таблиця1.B" style:family="table-column">
      <style:table-column-properties style:column-width="12.592cm" style:rel-column-width="48536*"/>
    </style:style>
    <style:style style:name="Таблиця1.1" style:family="table-row">
      <style:table-row-properties fo:keep-together="auto"/>
    </style:style>
    <style:style style:name="Таблиця1.A1" style:family="table-cell">
      <style:table-cell-properties fo:padding-left="0.191cm" fo:padding-right="0.191cm" fo:padding-top="0cm" fo:padding-bottom="0cm" fo:border="none"/>
    </style:style>
    <style:style style:name="Таблиця1.11" style:family="table-row">
      <style:table-row-properties style:min-row-height="0.736cm" fo:keep-together="auto"/>
    </style:style>
    <style:style style:name="Таблиця1.12" style:family="table-row">
      <style:table-row-properties style:min-row-height="0.871cm" fo:keep-together="auto"/>
    </style:style>
    <style:style style:name="Таблиця1.13" style:family="table-row">
      <style:table-row-properties style:min-row-height="0.46cm" fo:keep-together="auto"/>
    </style:style>
    <style:style style:name="Таблица2" style:family="table">
      <style:table-properties style:width="14.58cm" fo:margin-top="0cm" fo:margin-bottom="0cm" table:align="center" style:writing-mode="page"/>
    </style:style>
    <style:style style:name="Таблица2.A" style:family="table-column">
      <style:table-column-properties style:column-width="3.678cm"/>
    </style:style>
    <style:style style:name="Таблица2.B" style:family="table-column">
      <style:table-column-properties style:column-width="2.619cm"/>
    </style:style>
    <style:style style:name="Таблица2.C" style:family="table-column">
      <style:table-column-properties style:column-width="2.275cm"/>
    </style:style>
    <style:style style:name="Таблица2.D" style:family="table-column">
      <style:table-column-properties style:column-width="2.91cm"/>
    </style:style>
    <style:style style:name="Таблица2.E" style:family="table-column">
      <style:table-column-properties style:column-width="3.097cm"/>
    </style:style>
    <style:style style:name="Таблица2.1" style:family="table-row">
      <style:table-row-properties fo:keep-together="auto"/>
    </style:style>
    <style:style style:name="Таблица2.A1" style:family="table-cell">
      <style:table-cell-properties fo:background-color="#efefef" fo:padding-left="0.176cm" fo:padding-right="0.176cm" fo:padding-top="0.106cm" fo:padding-bottom="0.106cm" fo:border="0.5pt solid #000000">
        <style:background-image/>
      </style:table-cell-properties>
    </style:style>
    <style:style style:name="Таблица2.A2" style:family="table-cell">
      <style:table-cell-properties fo:padding-left="0.176cm" fo:padding-right="0.176cm" fo:padding-top="0.106cm" fo:padding-bottom="0.106cm" fo:border="0.5pt solid #000000"/>
    </style:style>
    <style:style style:name="Таблица2.B2" style:family="table-cell">
      <style:table-cell-properties fo:padding-left="0.176cm" fo:padding-right="0.176cm" fo:padding-top="0.106cm" fo:padding-bottom="0.106cm" fo:border="0.5pt solid #000000"/>
    </style:style>
    <style:style style:name="Таблица2.C2" style:family="table-cell">
      <style:table-cell-properties fo:padding-left="0.176cm" fo:padding-right="0.176cm" fo:padding-top="0.106cm" fo:padding-bottom="0.106cm" fo:border="0.5pt solid #000000"/>
    </style:style>
    <style:style style:name="Таблица2.D2" style:family="table-cell">
      <style:table-cell-properties fo:padding-left="0.176cm" fo:padding-right="0.176cm" fo:padding-top="0.106cm" fo:padding-bottom="0.106cm" fo:border="0.5pt solid #000000"/>
    </style:style>
    <style:style style:name="Таблица2.E2" style:family="table-cell">
      <style:table-cell-properties fo:padding-left="0.176cm" fo:padding-right="0.176cm" fo:padding-top="0.106cm" fo:padding-bottom="0.106cm" fo:border="0.5pt solid #000000"/>
    </style:style>
    <style:style style:name="Таблица2.A3" style:family="table-cell">
      <style:table-cell-properties fo:padding-left="0.176cm" fo:padding-right="0.176cm" fo:padding-top="0.106cm" fo:padding-bottom="0.106cm" fo:border="0.5pt solid #000000"/>
    </style:style>
    <style:style style:name="Таблица2.B3" style:family="table-cell">
      <style:table-cell-properties fo:padding-left="0.176cm" fo:padding-right="0.176cm" fo:padding-top="0.106cm" fo:padding-bottom="0.106cm" fo:border="0.5pt solid #000000"/>
    </style:style>
    <style:style style:name="Таблица2.C3" style:family="table-cell">
      <style:table-cell-properties fo:padding-left="0.176cm" fo:padding-right="0.176cm" fo:padding-top="0.106cm" fo:padding-bottom="0.106cm" fo:border="0.5pt solid #000000"/>
    </style:style>
    <style:style style:name="Таблица2.D3" style:family="table-cell">
      <style:table-cell-properties fo:padding-left="0.176cm" fo:padding-right="0.176cm" fo:padding-top="0.106cm" fo:padding-bottom="0.106cm" fo:border="0.5pt solid #000000"/>
    </style:style>
    <style:style style:name="Таблица2.E3" style:family="table-cell">
      <style:table-cell-properties fo:padding-left="0.176cm" fo:padding-right="0.176cm" fo:padding-top="0.106cm" fo:padding-bottom="0.106cm" fo:border="0.5pt solid #000000"/>
    </style:style>
    <style:style style:name="Таблица2.A4" style:family="table-cell">
      <style:table-cell-properties fo:padding-left="0.176cm" fo:padding-right="0.176cm" fo:padding-top="0.106cm" fo:padding-bottom="0.106cm" fo:border="0.5pt solid #000000"/>
    </style:style>
    <style:style style:name="Таблица2.B4" style:family="table-cell">
      <style:table-cell-properties fo:padding-left="0.176cm" fo:padding-right="0.176cm" fo:padding-top="0.106cm" fo:padding-bottom="0.106cm" fo:border="0.5pt solid #000000"/>
    </style:style>
    <style:style style:name="Таблица2.C4" style:family="table-cell">
      <style:table-cell-properties fo:padding-left="0.176cm" fo:padding-right="0.176cm" fo:padding-top="0.106cm" fo:padding-bottom="0.106cm" fo:border="0.5pt solid #000000"/>
    </style:style>
    <style:style style:name="Таблица2.D4" style:family="table-cell">
      <style:table-cell-properties fo:padding-left="0.176cm" fo:padding-right="0.176cm" fo:padding-top="0.106cm" fo:padding-bottom="0.106cm" fo:border="0.5pt solid #000000"/>
    </style:style>
    <style:style style:name="Таблица2.E4" style:family="table-cell">
      <style:table-cell-properties fo:padding-left="0.176cm" fo:padding-right="0.176cm" fo:padding-top="0.106cm" fo:padding-bottom="0.106cm" fo:border="0.5pt solid #000000"/>
    </style:style>
    <style:style style:name="Таблица2.A5" style:family="table-cell">
      <style:table-cell-properties fo:padding-left="0.176cm" fo:padding-right="0.176cm" fo:padding-top="0.106cm" fo:padding-bottom="0.106cm" fo:border="0.5pt solid #000000"/>
    </style:style>
    <style:style style:name="Таблица2.B5" style:family="table-cell">
      <style:table-cell-properties fo:padding-left="0.176cm" fo:padding-right="0.176cm" fo:padding-top="0.106cm" fo:padding-bottom="0.106cm" fo:border="0.5pt solid #000000"/>
    </style:style>
    <style:style style:name="Таблица2.C5" style:family="table-cell">
      <style:table-cell-properties fo:padding-left="0.176cm" fo:padding-right="0.176cm" fo:padding-top="0.106cm" fo:padding-bottom="0.106cm" fo:border="0.5pt solid #000000"/>
    </style:style>
    <style:style style:name="Таблица2.D5" style:family="table-cell">
      <style:table-cell-properties fo:padding-left="0.176cm" fo:padding-right="0.176cm" fo:padding-top="0.106cm" fo:padding-bottom="0.106cm" fo:border="0.5pt solid #000000"/>
    </style:style>
    <style:style style:name="Таблица2.E5" style:family="table-cell">
      <style:table-cell-properties fo:padding-left="0.176cm" fo:padding-right="0.176cm" fo:padding-top="0.106cm" fo:padding-bottom="0.106cm" fo:border="0.5pt solid #000000"/>
    </style:style>
    <style:style style:name="Таблица2.A6" style:family="table-cell">
      <style:table-cell-properties fo:padding-left="0.176cm" fo:padding-right="0.176cm" fo:padding-top="0.106cm" fo:padding-bottom="0.106cm" fo:border="0.5pt solid #000000"/>
    </style:style>
    <style:style style:name="Таблица2.B6" style:family="table-cell">
      <style:table-cell-properties fo:padding-left="0.176cm" fo:padding-right="0.176cm" fo:padding-top="0.106cm" fo:padding-bottom="0.106cm" fo:border="0.5pt solid #000000"/>
    </style:style>
    <style:style style:name="Таблица2.C6" style:family="table-cell">
      <style:table-cell-properties fo:padding-left="0.176cm" fo:padding-right="0.176cm" fo:padding-top="0.106cm" fo:padding-bottom="0.106cm" fo:border="0.5pt solid #000000"/>
    </style:style>
    <style:style style:name="Таблица2.D6" style:family="table-cell">
      <style:table-cell-properties fo:padding-left="0.176cm" fo:padding-right="0.176cm" fo:padding-top="0.106cm" fo:padding-bottom="0.106cm" fo:border="0.5pt solid #000000"/>
    </style:style>
    <style:style style:name="Таблица2.E6" style:family="table-cell">
      <style:table-cell-properties fo:padding-left="0.176cm" fo:padding-right="0.176cm" fo:padding-top="0.106cm" fo:padding-bottom="0.106cm" fo:border="0.5pt solid #000000"/>
    </style:style>
    <style:style style:name="Таблица2.A7" style:family="table-cell">
      <style:table-cell-properties fo:padding-left="0.176cm" fo:padding-right="0.176cm" fo:padding-top="0.106cm" fo:padding-bottom="0.106cm" fo:border="0.5pt solid #000000"/>
    </style:style>
    <style:style style:name="Таблица2.B7" style:family="table-cell">
      <style:table-cell-properties fo:padding-left="0.176cm" fo:padding-right="0.176cm" fo:padding-top="0.106cm" fo:padding-bottom="0.106cm" fo:border="0.5pt solid #000000"/>
    </style:style>
    <style:style style:name="Таблица2.C7" style:family="table-cell">
      <style:table-cell-properties fo:padding-left="0.176cm" fo:padding-right="0.176cm" fo:padding-top="0.106cm" fo:padding-bottom="0.106cm" fo:border="0.5pt solid #000000"/>
    </style:style>
    <style:style style:name="Таблица2.D7" style:family="table-cell">
      <style:table-cell-properties fo:padding-left="0.176cm" fo:padding-right="0.176cm" fo:padding-top="0.106cm" fo:padding-bottom="0.106cm" fo:border="0.5pt solid #000000"/>
    </style:style>
    <style:style style:name="Таблица2.E7" style:family="table-cell">
      <style:table-cell-properties fo:padding-left="0.176cm" fo:padding-right="0.176cm" fo:padding-top="0.106cm" fo:padding-bottom="0.106cm" fo:border="0.5pt solid #000000"/>
    </style:style>
    <style:style style:name="Таблица2.A8" style:family="table-cell">
      <style:table-cell-properties fo:padding-left="0.176cm" fo:padding-right="0.176cm" fo:padding-top="0.106cm" fo:padding-bottom="0.106cm" fo:border="0.5pt solid #000000"/>
    </style:style>
    <style:style style:name="Таблица2.B8" style:family="table-cell">
      <style:table-cell-properties fo:padding-left="0.176cm" fo:padding-right="0.176cm" fo:padding-top="0.106cm" fo:padding-bottom="0.106cm" fo:border="0.5pt solid #000000"/>
    </style:style>
    <style:style style:name="Таблица2.C8" style:family="table-cell">
      <style:table-cell-properties fo:padding-left="0.176cm" fo:padding-right="0.176cm" fo:padding-top="0.106cm" fo:padding-bottom="0.106cm" fo:border="0.5pt solid #000000"/>
    </style:style>
    <style:style style:name="Таблица2.D8" style:family="table-cell">
      <style:table-cell-properties fo:padding-left="0.176cm" fo:padding-right="0.176cm" fo:padding-top="0.106cm" fo:padding-bottom="0.106cm" fo:border="0.5pt solid #000000"/>
    </style:style>
    <style:style style:name="Таблица2.E8" style:family="table-cell">
      <style:table-cell-properties fo:padding-left="0.176cm" fo:padding-right="0.176cm" fo:padding-top="0.106cm" fo:padding-bottom="0.106cm" fo:border="0.5pt solid #000000"/>
    </style:style>
    <style:style style:name="Таблица3" style:family="table">
      <style:table-properties style:width="17.2cm" fo:margin-top="0cm" fo:margin-bottom="0cm" table:align="center" style:writing-mode="page"/>
    </style:style>
    <style:style style:name="Таблица3.A" style:family="table-column">
      <style:table-column-properties style:column-width="2.99cm"/>
    </style:style>
    <style:style style:name="Таблица3.B" style:family="table-column">
      <style:table-column-properties style:column-width="3.387cm"/>
    </style:style>
    <style:style style:name="Таблица3.C" style:family="table-column">
      <style:table-column-properties style:column-width="3.334cm"/>
    </style:style>
    <style:style style:name="Таблица3.D" style:family="table-column">
      <style:table-column-properties style:column-width="3.201cm"/>
    </style:style>
    <style:style style:name="Таблица3.E" style:family="table-column">
      <style:table-column-properties style:column-width="4.288cm"/>
    </style:style>
    <style:style style:name="Таблица3.1" style:family="table-row">
      <style:table-row-properties fo:keep-together="auto"/>
    </style:style>
    <style:style style:name="Таблица3.A1" style:family="table-cell">
      <style:table-cell-properties fo:background-color="#efefef" fo:padding-left="0.176cm" fo:padding-right="0.176cm" fo:padding-top="0.106cm" fo:padding-bottom="0.106cm" fo:border-left="0.5pt solid #000000" fo:border-right="none" fo:border-top="0.5pt solid #000000" fo:border-bottom="0.5pt solid #000000">
        <style:background-image/>
      </style:table-cell-properties>
    </style:style>
    <style:style style:name="Таблица3.E1" style:family="table-cell">
      <style:table-cell-properties fo:background-color="#efefef" fo:padding-left="0.176cm" fo:padding-right="0.176cm" fo:padding-top="0.106cm" fo:padding-bottom="0.106cm" fo:border="0.5pt solid #000000">
        <style:background-image/>
      </style:table-cell-properties>
    </style:style>
    <style:style style:name="Таблица3.A2" style:family="table-cell">
      <style:table-cell-properties fo:padding-left="0.176cm" fo:padding-right="0.176cm" fo:padding-top="0.106cm" fo:padding-bottom="0.106cm" fo:border-left="0.5pt solid #000000" fo:border-right="none" fo:border-top="none" fo:border-bottom="0.5pt solid #000000"/>
    </style:style>
    <style:style style:name="Таблица3.B2" style:family="table-cell">
      <style:table-cell-properties fo:padding-left="0.176cm" fo:padding-right="0.176cm" fo:padding-top="0.106cm" fo:padding-bottom="0.106cm" fo:border-left="0.5pt solid #000000" fo:border-right="none" fo:border-top="none" fo:border-bottom="0.5pt solid #000000"/>
    </style:style>
    <style:style style:name="Таблица3.C2" style:family="table-cell">
      <style:table-cell-properties fo:padding-left="0.176cm" fo:padding-right="0.176cm" fo:padding-top="0.106cm" fo:padding-bottom="0.106cm" fo:border-left="0.5pt solid #000000" fo:border-right="none" fo:border-top="none" fo:border-bottom="0.5pt solid #000000"/>
    </style:style>
    <style:style style:name="Таблица3.D2" style:family="table-cell">
      <style:table-cell-properties fo:padding-left="0.176cm" fo:padding-right="0.176cm" fo:padding-top="0.106cm" fo:padding-bottom="0.106cm" fo:border-left="0.5pt solid #000000" fo:border-right="none" fo:border-top="none" fo:border-bottom="0.5pt solid #000000"/>
    </style:style>
    <style:style style:name="Таблица3.E2"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3.A3" style:family="table-cell">
      <style:table-cell-properties fo:padding-left="0.176cm" fo:padding-right="0.176cm" fo:padding-top="0.106cm" fo:padding-bottom="0.106cm" fo:border-left="0.5pt solid #000000" fo:border-right="none" fo:border-top="none" fo:border-bottom="0.5pt solid #000000"/>
    </style:style>
    <style:style style:name="Таблица3.B3" style:family="table-cell">
      <style:table-cell-properties fo:padding-left="0.176cm" fo:padding-right="0.176cm" fo:padding-top="0.106cm" fo:padding-bottom="0.106cm" fo:border-left="0.5pt solid #000000" fo:border-right="none" fo:border-top="none" fo:border-bottom="0.5pt solid #000000"/>
    </style:style>
    <style:style style:name="Таблица3.C3" style:family="table-cell">
      <style:table-cell-properties fo:padding-left="0.176cm" fo:padding-right="0.176cm" fo:padding-top="0.106cm" fo:padding-bottom="0.106cm" fo:border-left="0.5pt solid #000000" fo:border-right="none" fo:border-top="none" fo:border-bottom="0.5pt solid #000000"/>
    </style:style>
    <style:style style:name="Таблица3.D3" style:family="table-cell">
      <style:table-cell-properties fo:padding-left="0.176cm" fo:padding-right="0.176cm" fo:padding-top="0.106cm" fo:padding-bottom="0.106cm" fo:border-left="0.5pt solid #000000" fo:border-right="none" fo:border-top="none" fo:border-bottom="0.5pt solid #000000"/>
    </style:style>
    <style:style style:name="Таблица3.E3"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1" style:family="table">
      <style:table-properties style:width="17.2cm" fo:margin-top="0cm" fo:margin-bottom="0cm" table:align="center" style:writing-mode="page"/>
    </style:style>
    <style:style style:name="Таблица1.A" style:family="table-column">
      <style:table-column-properties style:column-width="2.99cm"/>
    </style:style>
    <style:style style:name="Таблица1.B" style:family="table-column">
      <style:table-column-properties style:column-width="3.387cm"/>
    </style:style>
    <style:style style:name="Таблица1.C" style:family="table-column">
      <style:table-column-properties style:column-width="3.334cm"/>
    </style:style>
    <style:style style:name="Таблица1.D" style:family="table-column">
      <style:table-column-properties style:column-width="3.201cm"/>
    </style:style>
    <style:style style:name="Таблица1.E" style:family="table-column">
      <style:table-column-properties style:column-width="4.288cm"/>
    </style:style>
    <style:style style:name="Таблица1.1" style:family="table-row">
      <style:table-row-properties fo:keep-together="auto"/>
    </style:style>
    <style:style style:name="Таблица1.A1" style:family="table-cell">
      <style:table-cell-properties fo:background-color="#efefef" fo:padding-left="0.176cm" fo:padding-right="0.176cm" fo:padding-top="0.106cm" fo:padding-bottom="0.106cm" fo:border-left="0.5pt solid #000000" fo:border-right="none" fo:border-top="0.5pt solid #000000" fo:border-bottom="0.5pt solid #000000">
        <style:background-image/>
      </style:table-cell-properties>
    </style:style>
    <style:style style:name="Таблица1.E1" style:family="table-cell">
      <style:table-cell-properties fo:background-color="#efefef" fo:padding-left="0.176cm" fo:padding-right="0.176cm" fo:padding-top="0.106cm" fo:padding-bottom="0.106cm" fo:border="0.5pt solid #000000">
        <style:background-image/>
      </style:table-cell-properties>
    </style:style>
    <style:style style:name="Таблица1.A2" style:family="table-cell">
      <style:table-cell-properties fo:padding-left="0.176cm" fo:padding-right="0.176cm" fo:padding-top="0.106cm" fo:padding-bottom="0.106cm" fo:border-left="0.5pt solid #000000" fo:border-right="none" fo:border-top="none" fo:border-bottom="0.5pt solid #000000"/>
    </style:style>
    <style:style style:name="Таблица1.B2" style:family="table-cell">
      <style:table-cell-properties fo:padding-left="0.176cm" fo:padding-right="0.176cm" fo:padding-top="0.106cm" fo:padding-bottom="0.106cm" fo:border-left="0.5pt solid #000000" fo:border-right="none" fo:border-top="none" fo:border-bottom="0.5pt solid #000000"/>
    </style:style>
    <style:style style:name="Таблица1.C2" style:family="table-cell">
      <style:table-cell-properties fo:padding-left="0.176cm" fo:padding-right="0.176cm" fo:padding-top="0.106cm" fo:padding-bottom="0.106cm" fo:border-left="0.5pt solid #000000" fo:border-right="none" fo:border-top="none" fo:border-bottom="0.5pt solid #000000"/>
    </style:style>
    <style:style style:name="Таблица1.D2" style:family="table-cell">
      <style:table-cell-properties fo:padding-left="0.176cm" fo:padding-right="0.176cm" fo:padding-top="0.106cm" fo:padding-bottom="0.106cm" fo:border-left="0.5pt solid #000000" fo:border-right="none" fo:border-top="none" fo:border-bottom="0.5pt solid #000000"/>
    </style:style>
    <style:style style:name="Таблица1.E2"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1.A3" style:family="table-cell">
      <style:table-cell-properties fo:padding-left="0.176cm" fo:padding-right="0.176cm" fo:padding-top="0.106cm" fo:padding-bottom="0.106cm" fo:border-left="0.5pt solid #000000" fo:border-right="none" fo:border-top="none" fo:border-bottom="0.5pt solid #000000"/>
    </style:style>
    <style:style style:name="Таблица1.B3" style:family="table-cell">
      <style:table-cell-properties fo:padding-left="0.176cm" fo:padding-right="0.176cm" fo:padding-top="0.106cm" fo:padding-bottom="0.106cm" fo:border-left="0.5pt solid #000000" fo:border-right="none" fo:border-top="none" fo:border-bottom="0.5pt solid #000000"/>
    </style:style>
    <style:style style:name="Таблица1.C3" style:family="table-cell">
      <style:table-cell-properties fo:padding-left="0.176cm" fo:padding-right="0.176cm" fo:padding-top="0.106cm" fo:padding-bottom="0.106cm" fo:border-left="0.5pt solid #000000" fo:border-right="none" fo:border-top="none" fo:border-bottom="0.5pt solid #000000"/>
    </style:style>
    <style:style style:name="Таблица1.D3" style:family="table-cell">
      <style:table-cell-properties fo:padding-left="0.176cm" fo:padding-right="0.176cm" fo:padding-top="0.106cm" fo:padding-bottom="0.106cm" fo:border-left="0.5pt solid #000000" fo:border-right="none" fo:border-top="none" fo:border-bottom="0.5pt solid #000000"/>
    </style:style>
    <style:style style:name="Таблица1.E3"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4" style:family="table">
      <style:table-properties style:width="17.302cm" fo:margin-left="-0.231cm" fo:margin-top="0cm" fo:margin-bottom="0cm" table:align="left" style:writing-mode="page"/>
    </style:style>
    <style:style style:name="Таблица4.A" style:family="table-column">
      <style:table-column-properties style:column-width="3.343cm"/>
    </style:style>
    <style:style style:name="Таблица4.B" style:family="table-column">
      <style:table-column-properties style:column-width="4.678cm"/>
    </style:style>
    <style:style style:name="Таблица4.C" style:family="table-column">
      <style:table-column-properties style:column-width="3.425cm"/>
    </style:style>
    <style:style style:name="Таблица4.D" style:family="table-column">
      <style:table-column-properties style:column-width="2.785cm"/>
    </style:style>
    <style:style style:name="Таблица4.E" style:family="table-column">
      <style:table-column-properties style:column-width="3.071cm"/>
    </style:style>
    <style:style style:name="Таблица4.1" style:family="table-row">
      <style:table-row-properties fo:keep-together="auto"/>
    </style:style>
    <style:style style:name="Таблица4.A1" style:family="table-cell">
      <style:table-cell-properties fo:background-color="#efefef" fo:padding-left="0.176cm" fo:padding-right="0.176cm" fo:padding-top="0.106cm" fo:padding-bottom="0.106cm" fo:border="0.5pt solid #000000">
        <style:background-image/>
      </style:table-cell-properties>
    </style:style>
    <style:style style:name="Таблица4.A2" style:family="table-cell">
      <style:table-cell-properties fo:padding-left="0.176cm" fo:padding-right="0.176cm" fo:padding-top="0.106cm" fo:padding-bottom="0.106cm" fo:border="0.5pt solid #000000"/>
    </style:style>
    <style:style style:name="Таблица4.B2" style:family="table-cell">
      <style:table-cell-properties fo:padding-left="0.176cm" fo:padding-right="0.176cm" fo:padding-top="0.106cm" fo:padding-bottom="0.106cm" fo:border="0.5pt solid #000000"/>
    </style:style>
    <style:style style:name="Таблица4.C2" style:family="table-cell">
      <style:table-cell-properties fo:padding-left="0.176cm" fo:padding-right="0.176cm" fo:padding-top="0.106cm" fo:padding-bottom="0.106cm" fo:border="0.5pt solid #000000"/>
    </style:style>
    <style:style style:name="Таблица4.D2" style:family="table-cell">
      <style:table-cell-properties fo:padding-left="0.176cm" fo:padding-right="0.176cm" fo:padding-top="0.106cm" fo:padding-bottom="0.106cm" fo:border="0.5pt solid #000000"/>
    </style:style>
    <style:style style:name="Таблица4.E2" style:family="table-cell">
      <style:table-cell-properties fo:padding-left="0.176cm" fo:padding-right="0.176cm" fo:padding-top="0.106cm" fo:padding-bottom="0.106cm" fo:border="0.5pt solid #000000"/>
    </style:style>
    <style:style style:name="Таблица4.A3" style:family="table-cell">
      <style:table-cell-properties fo:padding-left="0.176cm" fo:padding-right="0.176cm" fo:padding-top="0.106cm" fo:padding-bottom="0.106cm" fo:border="0.5pt solid #000000"/>
    </style:style>
    <style:style style:name="Таблица4.B3" style:family="table-cell">
      <style:table-cell-properties fo:padding-left="0.176cm" fo:padding-right="0.176cm" fo:padding-top="0.106cm" fo:padding-bottom="0.106cm" fo:border="0.5pt solid #000000"/>
    </style:style>
    <style:style style:name="Таблица4.C3" style:family="table-cell">
      <style:table-cell-properties fo:padding-left="0.176cm" fo:padding-right="0.176cm" fo:padding-top="0.106cm" fo:padding-bottom="0.106cm" fo:border="0.5pt solid #000000"/>
    </style:style>
    <style:style style:name="Таблица4.D3" style:family="table-cell">
      <style:table-cell-properties fo:padding-left="0.176cm" fo:padding-right="0.176cm" fo:padding-top="0.106cm" fo:padding-bottom="0.106cm" fo:border="0.5pt solid #000000"/>
    </style:style>
    <style:style style:name="Таблица4.E3" style:family="table-cell">
      <style:table-cell-properties fo:padding-left="0.176cm" fo:padding-right="0.176cm" fo:padding-top="0.106cm" fo:padding-bottom="0.106cm" fo:border="0.5pt solid #000000"/>
    </style:style>
    <style:style style:name="Таблица8" style:family="table">
      <style:table-properties style:width="17.328cm" fo:margin-left="-0.258cm" fo:margin-top="0cm" fo:margin-bottom="0cm" table:align="left" style:writing-mode="page"/>
    </style:style>
    <style:style style:name="Таблица8.A" style:family="table-column">
      <style:table-column-properties style:column-width="3.371cm"/>
    </style:style>
    <style:style style:name="Таблица8.B" style:family="table-column">
      <style:table-column-properties style:column-width="4.678cm"/>
    </style:style>
    <style:style style:name="Таблица8.C" style:family="table-column">
      <style:table-column-properties style:column-width="3.425cm"/>
    </style:style>
    <style:style style:name="Таблица8.D" style:family="table-column">
      <style:table-column-properties style:column-width="2.785cm"/>
    </style:style>
    <style:style style:name="Таблица8.E" style:family="table-column">
      <style:table-column-properties style:column-width="3.069cm"/>
    </style:style>
    <style:style style:name="Таблица8.1" style:family="table-row">
      <style:table-row-properties fo:keep-together="auto"/>
    </style:style>
    <style:style style:name="Таблица8.A1" style:family="table-cell">
      <style:table-cell-properties fo:background-color="#efefef" fo:padding-left="0.176cm" fo:padding-right="0.176cm" fo:padding-top="0.106cm" fo:padding-bottom="0.106cm" fo:border="0.5pt solid #000000">
        <style:background-image/>
      </style:table-cell-properties>
    </style:style>
    <style:style style:name="Таблица8.A2" style:family="table-cell">
      <style:table-cell-properties fo:padding-left="0.176cm" fo:padding-right="0.176cm" fo:padding-top="0.106cm" fo:padding-bottom="0.106cm" fo:border="0.5pt solid #000000"/>
    </style:style>
    <style:style style:name="Таблица8.B2" style:family="table-cell">
      <style:table-cell-properties fo:padding-left="0.176cm" fo:padding-right="0.176cm" fo:padding-top="0.106cm" fo:padding-bottom="0.106cm" fo:border="0.5pt solid #000000"/>
    </style:style>
    <style:style style:name="Таблица8.C2" style:family="table-cell">
      <style:table-cell-properties fo:padding-left="0.176cm" fo:padding-right="0.176cm" fo:padding-top="0.106cm" fo:padding-bottom="0.106cm" fo:border="0.5pt solid #000000"/>
    </style:style>
    <style:style style:name="Таблица8.D2" style:family="table-cell">
      <style:table-cell-properties fo:padding-left="0.176cm" fo:padding-right="0.176cm" fo:padding-top="0.106cm" fo:padding-bottom="0.106cm" fo:border="0.5pt solid #000000"/>
    </style:style>
    <style:style style:name="Таблица8.E2" style:family="table-cell">
      <style:table-cell-properties fo:padding-left="0.176cm" fo:padding-right="0.176cm" fo:padding-top="0.106cm" fo:padding-bottom="0.106cm" fo:border="0.5pt solid #000000"/>
    </style:style>
    <style:style style:name="Таблица8.3" style:family="table-row">
      <style:table-row-properties style:min-row-height="0.568cm" fo:keep-together="auto"/>
    </style:style>
    <style:style style:name="Таблица8.A3" style:family="table-cell">
      <style:table-cell-properties fo:padding-left="0.176cm" fo:padding-right="0.176cm" fo:padding-top="0.106cm" fo:padding-bottom="0.106cm" fo:border="0.5pt solid #000000"/>
    </style:style>
    <style:style style:name="Таблица8.B3" style:family="table-cell">
      <style:table-cell-properties fo:padding-left="0.176cm" fo:padding-right="0.176cm" fo:padding-top="0.106cm" fo:padding-bottom="0.106cm" fo:border="0.5pt solid #000000"/>
    </style:style>
    <style:style style:name="Таблица8.C3" style:family="table-cell">
      <style:table-cell-properties fo:padding-left="0.176cm" fo:padding-right="0.176cm" fo:padding-top="0.106cm" fo:padding-bottom="0.106cm" fo:border="0.5pt solid #000000"/>
    </style:style>
    <style:style style:name="Таблица8.D3" style:family="table-cell">
      <style:table-cell-properties fo:padding-left="0.176cm" fo:padding-right="0.176cm" fo:padding-top="0.106cm" fo:padding-bottom="0.106cm" fo:border="0.5pt solid #000000"/>
    </style:style>
    <style:style style:name="Таблица8.E3" style:family="table-cell">
      <style:table-cell-properties fo:padding-left="0.176cm" fo:padding-right="0.176cm" fo:padding-top="0.106cm" fo:padding-bottom="0.106cm" fo:border="0.5pt solid #000000"/>
    </style:style>
    <style:style style:name="Таблица5" style:family="table">
      <style:table-properties style:width="17.286cm" fo:margin-left="0.009cm" fo:margin-top="0cm" fo:margin-bottom="0cm" table:align="left" style:writing-mode="page"/>
    </style:style>
    <style:style style:name="Таблица5.A" style:family="table-column">
      <style:table-column-properties style:column-width="3.461cm"/>
    </style:style>
    <style:style style:name="Таблица5.B" style:family="table-column">
      <style:table-column-properties style:column-width="3.808cm"/>
    </style:style>
    <style:style style:name="Таблица5.C" style:family="table-column">
      <style:table-column-properties style:column-width="4.845cm"/>
    </style:style>
    <style:style style:name="Таблица5.D" style:family="table-column">
      <style:table-column-properties style:column-width="5.172cm"/>
    </style:style>
    <style:style style:name="Таблица5.1" style:family="table-row">
      <style:table-row-properties fo:keep-together="auto"/>
    </style:style>
    <style:style style:name="Таблица5.A1" style:family="table-cell">
      <style:table-cell-properties fo:background-color="#efefef" fo:padding-left="0.176cm" fo:padding-right="0.176cm" fo:padding-top="0.106cm" fo:padding-bottom="0.106cm" fo:border="0.5pt solid #000000">
        <style:background-image/>
      </style:table-cell-properties>
    </style:style>
    <style:style style:name="Таблица5.A2" style:family="table-cell">
      <style:table-cell-properties fo:padding-left="0.176cm" fo:padding-right="0.176cm" fo:padding-top="0.106cm" fo:padding-bottom="0.106cm" fo:border="0.5pt solid #000000"/>
    </style:style>
    <style:style style:name="Таблица5.B2" style:family="table-cell">
      <style:table-cell-properties fo:padding-left="0.176cm" fo:padding-right="0.176cm" fo:padding-top="0.106cm" fo:padding-bottom="0.106cm" fo:border="0.5pt solid #000000"/>
    </style:style>
    <style:style style:name="Таблица5.C2" style:family="table-cell">
      <style:table-cell-properties fo:padding-left="0.176cm" fo:padding-right="0.176cm" fo:padding-top="0.106cm" fo:padding-bottom="0.106cm" fo:border="0.5pt solid #000000"/>
    </style:style>
    <style:style style:name="Таблица5.D2" style:family="table-cell">
      <style:table-cell-properties fo:padding-left="0.176cm" fo:padding-right="0.176cm" fo:padding-top="0.106cm" fo:padding-bottom="0.106cm" fo:border="0.5pt solid #000000"/>
    </style:style>
    <style:style style:name="Таблица5.A3" style:family="table-cell">
      <style:table-cell-properties fo:padding-left="0.176cm" fo:padding-right="0.176cm" fo:padding-top="0.106cm" fo:padding-bottom="0.106cm" fo:border="0.5pt solid #000000"/>
    </style:style>
    <style:style style:name="Таблица5.B3" style:family="table-cell">
      <style:table-cell-properties fo:padding-left="0.176cm" fo:padding-right="0.176cm" fo:padding-top="0.106cm" fo:padding-bottom="0.106cm" fo:border="0.5pt solid #000000"/>
    </style:style>
    <style:style style:name="Таблица5.C3" style:family="table-cell">
      <style:table-cell-properties fo:padding-left="0.176cm" fo:padding-right="0.176cm" fo:padding-top="0.106cm" fo:padding-bottom="0.106cm" fo:border="0.5pt solid #000000"/>
    </style:style>
    <style:style style:name="Таблица5.D3" style:family="table-cell">
      <style:table-cell-properties fo:padding-left="0.176cm" fo:padding-right="0.176cm" fo:padding-top="0.106cm" fo:padding-bottom="0.106cm" fo:border="0.5pt solid #000000"/>
    </style:style>
    <style:style style:name="Таблица5.A4" style:family="table-cell">
      <style:table-cell-properties fo:padding-left="0.176cm" fo:padding-right="0.176cm" fo:padding-top="0.106cm" fo:padding-bottom="0.106cm" fo:border="0.5pt solid #000000"/>
    </style:style>
    <style:style style:name="Таблица5.B4" style:family="table-cell">
      <style:table-cell-properties fo:padding-left="0.176cm" fo:padding-right="0.176cm" fo:padding-top="0.106cm" fo:padding-bottom="0.106cm" fo:border="0.5pt solid #000000"/>
    </style:style>
    <style:style style:name="Таблица5.C4" style:family="table-cell">
      <style:table-cell-properties fo:padding-left="0.176cm" fo:padding-right="0.176cm" fo:padding-top="0.106cm" fo:padding-bottom="0.106cm" fo:border="0.5pt solid #000000"/>
    </style:style>
    <style:style style:name="Таблица5.D4" style:family="table-cell">
      <style:table-cell-properties fo:padding-left="0.176cm" fo:padding-right="0.176cm" fo:padding-top="0.106cm" fo:padding-bottom="0.106cm" fo:border="0.5pt solid #000000"/>
    </style:style>
    <style:style style:name="Таблица5.A5" style:family="table-cell">
      <style:table-cell-properties fo:padding-left="0.176cm" fo:padding-right="0.176cm" fo:padding-top="0.106cm" fo:padding-bottom="0.106cm" fo:border="0.5pt solid #000000"/>
    </style:style>
    <style:style style:name="Таблица5.B5" style:family="table-cell">
      <style:table-cell-properties fo:padding-left="0.176cm" fo:padding-right="0.176cm" fo:padding-top="0.106cm" fo:padding-bottom="0.106cm" fo:border="0.5pt solid #000000"/>
    </style:style>
    <style:style style:name="Таблица5.C5" style:family="table-cell">
      <style:table-cell-properties fo:padding-left="0.176cm" fo:padding-right="0.176cm" fo:padding-top="0.106cm" fo:padding-bottom="0.106cm" fo:border="0.5pt solid #000000"/>
    </style:style>
    <style:style style:name="Таблица5.D5" style:family="table-cell">
      <style:table-cell-properties fo:padding-left="0.176cm" fo:padding-right="0.176cm" fo:padding-top="0.106cm" fo:padding-bottom="0.106cm" fo:border="0.5pt solid #000000"/>
    </style:style>
    <style:style style:name="Таблица9" style:family="table">
      <style:table-properties style:width="17.286cm" fo:margin-left="0.009cm" fo:margin-top="0cm" fo:margin-bottom="0cm" table:align="left" style:writing-mode="page"/>
    </style:style>
    <style:style style:name="Таблица9.A" style:family="table-column">
      <style:table-column-properties style:column-width="3.461cm"/>
    </style:style>
    <style:style style:name="Таблица9.B" style:family="table-column">
      <style:table-column-properties style:column-width="3.808cm"/>
    </style:style>
    <style:style style:name="Таблица9.C" style:family="table-column">
      <style:table-column-properties style:column-width="4.845cm"/>
    </style:style>
    <style:style style:name="Таблица9.D" style:family="table-column">
      <style:table-column-properties style:column-width="5.172cm"/>
    </style:style>
    <style:style style:name="Таблица9.1" style:family="table-row">
      <style:table-row-properties fo:keep-together="auto"/>
    </style:style>
    <style:style style:name="Таблица9.A1" style:family="table-cell">
      <style:table-cell-properties fo:background-color="#efefef" fo:padding-left="0.176cm" fo:padding-right="0.176cm" fo:padding-top="0.106cm" fo:padding-bottom="0.106cm" fo:border="0.5pt solid #000000">
        <style:background-image/>
      </style:table-cell-properties>
    </style:style>
    <style:style style:name="Таблица9.A2" style:family="table-cell">
      <style:table-cell-properties fo:padding-left="0.176cm" fo:padding-right="0.176cm" fo:padding-top="0.106cm" fo:padding-bottom="0.106cm" fo:border="0.5pt solid #000000"/>
    </style:style>
    <style:style style:name="Таблица9.B2" style:family="table-cell">
      <style:table-cell-properties fo:padding-left="0.176cm" fo:padding-right="0.176cm" fo:padding-top="0.106cm" fo:padding-bottom="0.106cm" fo:border="0.5pt solid #000000"/>
    </style:style>
    <style:style style:name="Таблица9.C2" style:family="table-cell">
      <style:table-cell-properties fo:padding-left="0.176cm" fo:padding-right="0.176cm" fo:padding-top="0.106cm" fo:padding-bottom="0.106cm" fo:border="0.5pt solid #000000"/>
    </style:style>
    <style:style style:name="Таблица9.D2" style:family="table-cell">
      <style:table-cell-properties fo:padding-left="0.176cm" fo:padding-right="0.176cm" fo:padding-top="0.106cm" fo:padding-bottom="0.106cm" fo:border="0.5pt solid #000000"/>
    </style:style>
    <style:style style:name="Таблица9.A3" style:family="table-cell">
      <style:table-cell-properties fo:padding-left="0.176cm" fo:padding-right="0.176cm" fo:padding-top="0.106cm" fo:padding-bottom="0.106cm" fo:border-left="0.5pt solid #000000" fo:border-right="none" fo:border-top="0.5pt solid #000000" fo:border-bottom="0.5pt solid #000000"/>
    </style:style>
    <style:style style:name="Таблица9.B3" style:family="table-cell">
      <style:table-cell-properties fo:padding-left="0.176cm" fo:padding-right="0.176cm" fo:padding-top="0.106cm" fo:padding-bottom="0.106cm" fo:border-left="0.5pt solid #000000" fo:border-right="none" fo:border-top="0.5pt solid #000000" fo:border-bottom="0.5pt solid #000000"/>
    </style:style>
    <style:style style:name="Таблица9.C3" style:family="table-cell">
      <style:table-cell-properties fo:padding-left="0.176cm" fo:padding-right="0.176cm" fo:padding-top="0.106cm" fo:padding-bottom="0.106cm" fo:border-left="0.5pt solid #000000" fo:border-right="none" fo:border-top="0.5pt solid #000000" fo:border-bottom="0.5pt solid #000000"/>
    </style:style>
    <style:style style:name="Таблица9.D3" style:family="table-cell">
      <style:table-cell-properties fo:padding-left="0.176cm" fo:padding-right="0.176cm" fo:padding-top="0.106cm" fo:padding-bottom="0.106cm" fo:border="0.5pt solid #000000"/>
    </style:style>
    <style:style style:name="Таблица9.A4"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9.B4"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9.C4"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9.D4"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9.5" style:family="table-row">
      <style:table-row-properties style:min-row-height="0.18cm" fo:keep-together="auto"/>
    </style:style>
    <style:style style:name="Таблица9.A5" style:family="table-cell">
      <style:table-cell-properties fo:padding-left="0.176cm" fo:padding-right="0.176cm" fo:padding-top="0.106cm" fo:padding-bottom="0.106cm" fo:border="0.5pt solid #000000"/>
    </style:style>
    <style:style style:name="Таблица9.B5" style:family="table-cell">
      <style:table-cell-properties fo:padding-left="0.176cm" fo:padding-right="0.176cm" fo:padding-top="0.106cm" fo:padding-bottom="0.106cm" fo:border="0.5pt solid #000000"/>
    </style:style>
    <style:style style:name="Таблица9.C5" style:family="table-cell">
      <style:table-cell-properties fo:padding-left="0.176cm" fo:padding-right="0.176cm" fo:padding-top="0.106cm" fo:padding-bottom="0.106cm" fo:border="0.5pt solid #000000"/>
    </style:style>
    <style:style style:name="Таблица9.D5" style:family="table-cell">
      <style:table-cell-properties fo:padding-left="0.176cm" fo:padding-right="0.176cm" fo:padding-top="0.106cm" fo:padding-bottom="0.106cm" fo:border="0.5pt solid #000000"/>
    </style:style>
    <style:style style:name="Таблица6" style:family="table">
      <style:table-properties style:width="16.701cm" fo:margin-left="0.009cm" fo:margin-top="0cm" fo:margin-bottom="0cm" table:align="left" style:writing-mode="page"/>
    </style:style>
    <style:style style:name="Таблица6.A" style:family="table-column">
      <style:table-column-properties style:column-width="7.059cm"/>
    </style:style>
    <style:style style:name="Таблица6.B" style:family="table-column">
      <style:table-column-properties style:column-width="6.705cm"/>
    </style:style>
    <style:style style:name="Таблица6.C" style:family="table-column">
      <style:table-column-properties style:column-width="2.937cm"/>
    </style:style>
    <style:style style:name="Таблица6.1" style:family="table-row">
      <style:table-row-properties fo:keep-together="auto"/>
    </style:style>
    <style:style style:name="Таблица6.A1" style:family="table-cell">
      <style:table-cell-properties fo:background-color="#efefef" fo:padding-left="0.176cm" fo:padding-right="0.176cm" fo:padding-top="0.106cm" fo:padding-bottom="0.106cm" fo:border="0.5pt solid #000000">
        <style:background-image/>
      </style:table-cell-properties>
    </style:style>
    <style:style style:name="Таблица6.A2" style:family="table-cell">
      <style:table-cell-properties fo:padding-left="0.176cm" fo:padding-right="0.176cm" fo:padding-top="0.106cm" fo:padding-bottom="0.106cm" fo:border="0.5pt solid #000000"/>
    </style:style>
    <style:style style:name="Таблица6.B2" style:family="table-cell">
      <style:table-cell-properties fo:padding-left="0.176cm" fo:padding-right="0.176cm" fo:padding-top="0.106cm" fo:padding-bottom="0.106cm" fo:border="0.5pt solid #000000"/>
    </style:style>
    <style:style style:name="Таблица6.C2" style:family="table-cell">
      <style:table-cell-properties fo:padding-left="0.176cm" fo:padding-right="0.176cm" fo:padding-top="0.106cm" fo:padding-bottom="0.106cm" fo:border="0.5pt solid #000000"/>
    </style:style>
    <style:style style:name="Таблица6.A3" style:family="table-cell">
      <style:table-cell-properties fo:padding-left="0.176cm" fo:padding-right="0.176cm" fo:padding-top="0.106cm" fo:padding-bottom="0.106cm" fo:border="0.5pt solid #000000"/>
    </style:style>
    <style:style style:name="Таблица6.B3" style:family="table-cell">
      <style:table-cell-properties fo:padding-left="0.176cm" fo:padding-right="0.176cm" fo:padding-top="0.106cm" fo:padding-bottom="0.106cm" fo:border="0.5pt solid #000000"/>
    </style:style>
    <style:style style:name="Таблица6.C3" style:family="table-cell">
      <style:table-cell-properties fo:padding-left="0.176cm" fo:padding-right="0.176cm" fo:padding-top="0.106cm" fo:padding-bottom="0.106cm" fo:border="0.5pt solid #000000"/>
    </style:style>
    <style:style style:name="Таблица6.A4" style:family="table-cell">
      <style:table-cell-properties fo:padding-left="0.176cm" fo:padding-right="0.176cm" fo:padding-top="0.106cm" fo:padding-bottom="0.106cm" fo:border="0.5pt solid #000000"/>
    </style:style>
    <style:style style:name="Таблица6.B4" style:family="table-cell">
      <style:table-cell-properties fo:padding-left="0.176cm" fo:padding-right="0.176cm" fo:padding-top="0.106cm" fo:padding-bottom="0.106cm" fo:border="0.5pt solid #000000"/>
    </style:style>
    <style:style style:name="Таблица6.C4" style:family="table-cell">
      <style:table-cell-properties fo:padding-left="0.176cm" fo:padding-right="0.176cm" fo:padding-top="0.106cm" fo:padding-bottom="0.106cm" fo:border="0.5pt solid #000000"/>
    </style:style>
    <style:style style:name="Таблица6.A5" style:family="table-cell">
      <style:table-cell-properties fo:padding-left="0.176cm" fo:padding-right="0.176cm" fo:padding-top="0.106cm" fo:padding-bottom="0.106cm" fo:border="0.5pt solid #000000"/>
    </style:style>
    <style:style style:name="Таблица6.B5" style:family="table-cell">
      <style:table-cell-properties fo:padding-left="0.176cm" fo:padding-right="0.176cm" fo:padding-top="0.106cm" fo:padding-bottom="0.106cm" fo:border="0.5pt solid #000000"/>
    </style:style>
    <style:style style:name="Таблица6.C5" style:family="table-cell">
      <style:table-cell-properties fo:padding-left="0.176cm" fo:padding-right="0.176cm" fo:padding-top="0.106cm" fo:padding-bottom="0.106cm" fo:border="0.5pt solid #000000"/>
    </style:style>
    <style:style style:name="Таблица6.A6" style:family="table-cell">
      <style:table-cell-properties fo:padding-left="0.176cm" fo:padding-right="0.176cm" fo:padding-top="0.106cm" fo:padding-bottom="0.106cm" fo:border="0.5pt solid #000000"/>
    </style:style>
    <style:style style:name="Таблица6.B6" style:family="table-cell">
      <style:table-cell-properties fo:padding-left="0.176cm" fo:padding-right="0.176cm" fo:padding-top="0.106cm" fo:padding-bottom="0.106cm" fo:border="0.5pt solid #000000"/>
    </style:style>
    <style:style style:name="Таблица6.C6" style:family="table-cell">
      <style:table-cell-properties fo:padding-left="0.176cm" fo:padding-right="0.176cm" fo:padding-top="0.106cm" fo:padding-bottom="0.106cm" fo:border="0.5pt solid #000000"/>
    </style:style>
    <style:style style:name="Таблица6.A7" style:family="table-cell">
      <style:table-cell-properties fo:padding-left="0.176cm" fo:padding-right="0.176cm" fo:padding-top="0.106cm" fo:padding-bottom="0.106cm" fo:border="0.5pt solid #000000"/>
    </style:style>
    <style:style style:name="Таблица6.B7" style:family="table-cell">
      <style:table-cell-properties fo:padding-left="0.176cm" fo:padding-right="0.176cm" fo:padding-top="0.106cm" fo:padding-bottom="0.106cm" fo:border="0.5pt solid #000000"/>
    </style:style>
    <style:style style:name="Таблица6.C7" style:family="table-cell">
      <style:table-cell-properties fo:padding-left="0.176cm" fo:padding-right="0.176cm" fo:padding-top="0.106cm" fo:padding-bottom="0.106cm" fo:border="0.5pt solid #000000"/>
    </style:style>
    <style:style style:name="Таблица6.A8"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6.B8"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6.C8"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6.A9"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6.B9"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6.C9"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 style:family="table">
      <style:table-properties style:width="17.198cm" fo:margin-left="0.009cm" fo:margin-top="0cm" fo:margin-bottom="0cm" table:align="left" style:writing-mode="page"/>
    </style:style>
    <style:style style:name="Таблица7.A" style:family="table-column">
      <style:table-column-properties style:column-width="2.812cm"/>
    </style:style>
    <style:style style:name="Таблица7.B" style:family="table-column">
      <style:table-column-properties style:column-width="4.08cm"/>
    </style:style>
    <style:style style:name="Таблица7.C" style:family="table-column">
      <style:table-column-properties style:column-width="6.999cm"/>
    </style:style>
    <style:style style:name="Таблица7.D" style:family="table-column">
      <style:table-column-properties style:column-width="3.307cm"/>
    </style:style>
    <style:style style:name="Таблица7.1" style:family="table-row">
      <style:table-row-properties fo:keep-together="auto"/>
    </style:style>
    <style:style style:name="Таблица7.A1" style:family="table-cell">
      <style:table-cell-properties fo:background-color="#efefef" fo:padding-left="0.176cm" fo:padding-right="0.176cm" fo:padding-top="0.106cm" fo:padding-bottom="0.106cm" fo:border="0.5pt solid #000000">
        <style:background-image/>
      </style:table-cell-properties>
    </style:style>
    <style:style style:name="Таблица7.2" style:family="table-row">
      <style:table-row-properties style:min-row-height="1.245cm" fo:keep-together="auto"/>
    </style:style>
    <style:style style:name="Таблица7.A2" style:family="table-cell">
      <style:table-cell-properties fo:padding-left="0.176cm" fo:padding-right="0.176cm" fo:padding-top="0.106cm" fo:padding-bottom="0.106cm" fo:border="0.5pt solid #000000"/>
    </style:style>
    <style:style style:name="Таблица7.B2" style:family="table-cell">
      <style:table-cell-properties fo:padding-left="0.176cm" fo:padding-right="0.176cm" fo:padding-top="0.106cm" fo:padding-bottom="0.106cm" fo:border="0.5pt solid #000000"/>
    </style:style>
    <style:style style:name="Таблица7.C2" style:family="table-cell">
      <style:table-cell-properties fo:padding-left="0.176cm" fo:padding-right="0.176cm" fo:padding-top="0.106cm" fo:padding-bottom="0.106cm" fo:border="0.5pt solid #000000"/>
    </style:style>
    <style:style style:name="Таблица7.D2" style:family="table-cell">
      <style:table-cell-properties fo:padding-left="0.176cm" fo:padding-right="0.176cm" fo:padding-top="0.106cm" fo:padding-bottom="0.106cm" fo:border="0.5pt solid #000000"/>
    </style:style>
    <style:style style:name="Таблица7.A3" style:family="table-cell">
      <style:table-cell-properties fo:padding-left="0.176cm" fo:padding-right="0.176cm" fo:padding-top="0.106cm" fo:padding-bottom="0.106cm" fo:border="0.5pt solid #000000"/>
    </style:style>
    <style:style style:name="Таблица7.B3" style:family="table-cell">
      <style:table-cell-properties fo:padding-left="0.176cm" fo:padding-right="0.176cm" fo:padding-top="0.106cm" fo:padding-bottom="0.106cm" fo:border="0.5pt solid #000000"/>
    </style:style>
    <style:style style:name="Таблица7.C3" style:family="table-cell">
      <style:table-cell-properties fo:padding-left="0.176cm" fo:padding-right="0.176cm" fo:padding-top="0.106cm" fo:padding-bottom="0.106cm" fo:border="0.5pt solid #000000"/>
    </style:style>
    <style:style style:name="Таблица7.D3" style:family="table-cell">
      <style:table-cell-properties fo:padding-left="0.176cm" fo:padding-right="0.176cm" fo:padding-top="0.106cm" fo:padding-bottom="0.106cm" fo:border="0.5pt solid #000000"/>
    </style:style>
    <style:style style:name="Таблица7.A4" style:family="table-cell">
      <style:table-cell-properties fo:padding-left="0.176cm" fo:padding-right="0.176cm" fo:padding-top="0.106cm" fo:padding-bottom="0.106cm" fo:border="0.5pt solid #000000"/>
    </style:style>
    <style:style style:name="Таблица7.B4" style:family="table-cell">
      <style:table-cell-properties fo:padding-left="0.176cm" fo:padding-right="0.176cm" fo:padding-top="0.106cm" fo:padding-bottom="0.106cm" fo:border="0.5pt solid #000000"/>
    </style:style>
    <style:style style:name="Таблица7.C4" style:family="table-cell">
      <style:table-cell-properties fo:padding-left="0.176cm" fo:padding-right="0.176cm" fo:padding-top="0.106cm" fo:padding-bottom="0.106cm" fo:border="0.5pt solid #000000"/>
    </style:style>
    <style:style style:name="Таблица7.D4" style:family="table-cell">
      <style:table-cell-properties fo:padding-left="0.176cm" fo:padding-right="0.176cm" fo:padding-top="0.106cm" fo:padding-bottom="0.106cm" fo:border="0.5pt solid #000000"/>
    </style:style>
    <style:style style:name="Таблица7.A5"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B5"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C5"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D5"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A6"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B6"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C6"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D6"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A7"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B7"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C7"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D7"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A8"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B8"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C8"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D8"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A9"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B9"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C9"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D9"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A10"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B10"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C10"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D10"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A11"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B11"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C11"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D11"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A12"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B12"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C12"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7.D12" style:family="table-cell">
      <style:table-cell-properties fo:padding-left="0.176cm" fo:padding-right="0.176cm" fo:padding-top="0.106cm" fo:padding-bottom="0.106cm" fo:border-left="0.5pt solid #000000" fo:border-right="0.5pt solid #000000" fo:border-top="none" fo:border-bottom="0.5pt solid #000000"/>
    </style:style>
    <style:style style:name="Tabl6Perf" style:family="table">
      <style:table-properties style:width="17.198cm" fo:margin-left="0.009cm" fo:margin-top="0cm" fo:margin-bottom="0cm" table:align="left" style:writing-mode="page"/>
    </style:style>
    <style:style style:name="Tabl6Perf.A" style:family="table-column">
      <style:table-column-properties style:column-width="8.103cm"/>
    </style:style>
    <style:style style:name="Tabl6Perf.B" style:family="table-column">
      <style:table-column-properties style:column-width="4.002cm"/>
    </style:style>
    <style:style style:name="Tabl6Perf.C" style:family="table-column">
      <style:table-column-properties style:column-width="5.092cm"/>
    </style:style>
    <style:style style:name="Tabl6Perf.1" style:family="table-row">
      <style:table-row-properties fo:keep-together="auto"/>
    </style:style>
    <style:style style:name="Tabl6Perf.A1" style:family="table-cell">
      <style:table-cell-properties fo:background-color="#efefef" fo:padding-left="0.176cm" fo:padding-right="0.176cm" fo:padding-top="0.106cm" fo:padding-bottom="0.106cm" fo:border="0.5pt solid #000000">
        <style:background-image/>
      </style:table-cell-properties>
    </style:style>
    <style:style style:name="Tabl6Perf.A2" style:family="table-cell">
      <style:table-cell-properties fo:padding-left="0.176cm" fo:padding-right="0.176cm" fo:padding-top="0.106cm" fo:padding-bottom="0.106cm" fo:border="0.5pt solid #000000"/>
    </style:style>
    <style:style style:name="Tabl6Perf.B2" style:family="table-cell">
      <style:table-cell-properties fo:padding-left="0.176cm" fo:padding-right="0.176cm" fo:padding-top="0.106cm" fo:padding-bottom="0.106cm" fo:border="0.5pt solid #000000"/>
    </style:style>
    <style:style style:name="Tabl6Perf.C2" style:family="table-cell">
      <style:table-cell-properties fo:padding-left="0.176cm" fo:padding-right="0.176cm" fo:padding-top="0.106cm" fo:padding-bottom="0.106cm" fo:border="0.5pt solid #000000"/>
    </style:style>
    <style:style style:name="Tabl6Perf.A3" style:family="table-cell">
      <style:table-cell-properties fo:padding-left="0.176cm" fo:padding-right="0.176cm" fo:padding-top="0.106cm" fo:padding-bottom="0.106cm" fo:border="0.5pt solid #000000"/>
    </style:style>
    <style:style style:name="Tabl6Perf.B3" style:family="table-cell">
      <style:table-cell-properties fo:padding-left="0.176cm" fo:padding-right="0.176cm" fo:padding-top="0.106cm" fo:padding-bottom="0.106cm" fo:border="0.5pt solid #000000"/>
    </style:style>
    <style:style style:name="Tabl6Perf.C3" style:family="table-cell">
      <style:table-cell-properties fo:padding-left="0.176cm" fo:padding-right="0.176cm" fo:padding-top="0.106cm" fo:padding-bottom="0.106cm" fo:border="0.5pt solid #000000"/>
    </style:style>
    <style:style style:name="Tabl6Perf.A4" style:family="table-cell">
      <style:table-cell-properties fo:padding-left="0.176cm" fo:padding-right="0.176cm" fo:padding-top="0.106cm" fo:padding-bottom="0.106cm" fo:border="0.5pt solid #000000"/>
    </style:style>
    <style:style style:name="Tabl6Perf.B4" style:family="table-cell">
      <style:table-cell-properties fo:padding-left="0.176cm" fo:padding-right="0.176cm" fo:padding-top="0.106cm" fo:padding-bottom="0.106cm" fo:border="0.5pt solid #000000"/>
    </style:style>
    <style:style style:name="Tabl6Perf.C4" style:family="table-cell">
      <style:table-cell-properties fo:padding-left="0.176cm" fo:padding-right="0.176cm" fo:padding-top="0.106cm" fo:padding-bottom="0.106cm" fo:border="0.5pt solid #000000"/>
    </style:style>
    <style:style style:name="Tabl6Perf.A5" style:family="table-cell">
      <style:table-cell-properties fo:padding-left="0.176cm" fo:padding-right="0.176cm" fo:padding-top="0.106cm" fo:padding-bottom="0.106cm" fo:border="0.5pt solid #000000"/>
    </style:style>
    <style:style style:name="Tabl6Perf.B5" style:family="table-cell">
      <style:table-cell-properties fo:padding-left="0.176cm" fo:padding-right="0.176cm" fo:padding-top="0.106cm" fo:padding-bottom="0.106cm" fo:border="0.5pt solid #000000"/>
    </style:style>
    <style:style style:name="Tabl6Perf.C5" style:family="table-cell">
      <style:table-cell-properties fo:padding-left="0.176cm" fo:padding-right="0.176cm" fo:padding-top="0.106cm" fo:padding-bottom="0.106cm" fo:border="0.5pt solid #000000"/>
    </style:style>
    <style:style style:name="Tabl6Perf.A6" style:family="table-cell">
      <style:table-cell-properties fo:padding-left="0.176cm" fo:padding-right="0.176cm" fo:padding-top="0.106cm" fo:padding-bottom="0.106cm" fo:border="0.5pt solid #000000"/>
    </style:style>
    <style:style style:name="Tabl6Perf.B6" style:family="table-cell">
      <style:table-cell-properties fo:padding-left="0.176cm" fo:padding-right="0.176cm" fo:padding-top="0.106cm" fo:padding-bottom="0.106cm" fo:border="0.5pt solid #000000"/>
    </style:style>
    <style:style style:name="Tabl6Perf.C6" style:family="table-cell">
      <style:table-cell-properties fo:padding-left="0.176cm" fo:padding-right="0.176cm" fo:padding-top="0.106cm" fo:padding-bottom="0.106cm" fo:border="0.5pt solid #000000"/>
    </style:style>
    <style:style style:name="Таблица10" style:family="table">
      <style:table-properties style:width="17.198cm" fo:margin-left="0.009cm" fo:margin-top="0cm" fo:margin-bottom="0cm" table:align="left" style:writing-mode="page"/>
    </style:style>
    <style:style style:name="Таблица10.A" style:family="table-column">
      <style:table-column-properties style:column-width="8.103cm"/>
    </style:style>
    <style:style style:name="Таблица10.B" style:family="table-column">
      <style:table-column-properties style:column-width="4.002cm"/>
    </style:style>
    <style:style style:name="Таблица10.C" style:family="table-column">
      <style:table-column-properties style:column-width="5.092cm"/>
    </style:style>
    <style:style style:name="Таблица10.1" style:family="table-row">
      <style:table-row-properties fo:keep-together="auto"/>
    </style:style>
    <style:style style:name="Таблица10.A1" style:family="table-cell">
      <style:table-cell-properties fo:background-color="#efefef" fo:padding-left="0.176cm" fo:padding-right="0.176cm" fo:padding-top="0.106cm" fo:padding-bottom="0.106cm" fo:border="0.5pt solid #000000">
        <style:background-image/>
      </style:table-cell-properties>
    </style:style>
    <style:style style:name="Таблица10.2" style:family="table-row">
      <style:table-row-properties style:min-row-height="0.139cm" fo:keep-together="auto"/>
    </style:style>
    <style:style style:name="Таблица10.A2" style:family="table-cell">
      <style:table-cell-properties fo:padding-left="0.176cm" fo:padding-right="0.176cm" fo:padding-top="0.106cm" fo:padding-bottom="0.106cm" fo:border="0.5pt solid #000000"/>
    </style:style>
    <style:style style:name="Таблица10.B2" style:family="table-cell">
      <style:table-cell-properties fo:padding-left="0.176cm" fo:padding-right="0.176cm" fo:padding-top="0.106cm" fo:padding-bottom="0.106cm" fo:border="0.5pt solid #000000"/>
    </style:style>
    <style:style style:name="Таблица10.C2" style:family="table-cell">
      <style:table-cell-properties fo:padding-left="0.176cm" fo:padding-right="0.176cm" fo:padding-top="0.106cm" fo:padding-bottom="0.106cm" fo:border="0.5pt solid #000000"/>
    </style:style>
    <style:style style:name="Таблица10.A3"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10.B3"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10.C3"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10.4" style:family="table-row">
      <style:table-row-properties style:min-row-height="0.28cm" fo:keep-together="auto"/>
    </style:style>
    <style:style style:name="Таблица10.A4"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10.B4" style:family="table-cell">
      <style:table-cell-properties fo:padding-left="0.176cm" fo:padding-right="0.176cm" fo:padding-top="0.106cm" fo:padding-bottom="0.106cm" fo:border-left="0.5pt solid #000000" fo:border-right="0.5pt solid #000000" fo:border-top="none" fo:border-bottom="0.5pt solid #000000"/>
    </style:style>
    <style:style style:name="Таблица10.C4" style:family="table-cell">
      <style:table-cell-properties fo:padding-left="0.176cm" fo:padding-right="0.176cm" fo:padding-top="0.106cm" fo:padding-bottom="0.106cm" fo:border-left="0.5pt solid #000000" fo:border-right="0.5pt solid #000000" fo:border-top="none" fo:border-bottom="0.5pt solid #000000"/>
    </style:style>
    <style:style style:name="P1" style:family="paragraph" style:parent-style-name="Standard" style:master-page-name="Перші_20_листочки">
      <style:paragraph-properties fo:margin-top="0cm" fo:margin-bottom="0cm" style:contextual-spacing="false" fo:line-height="115%" fo:text-align="center" style:justify-single-word="false" style:page-number="auto"/>
      <style:text-properties style:font-name="Times New Roman" fo:font-size="12pt" officeooo:rsid="004b49aa" officeooo:paragraph-rsid="004b49aa" fo:background-color="transparent" style:font-name-asian="Times New Roman2" style:font-size-asian="12pt" style:font-name-complex="Times New Roman2" style:font-size-complex="12pt"/>
    </style:style>
    <style:style style:name="P2" style:family="paragraph" style:parent-style-name="Standard">
      <style:paragraph-properties fo:margin-top="0cm" fo:margin-bottom="0cm" style:contextual-spacing="false" fo:line-height="115%" fo:text-align="center" style:justify-single-word="false"/>
      <style:text-properties style:font-name="Times New Roman" fo:font-size="12pt" officeooo:paragraph-rsid="000f24c9" fo:background-color="transparent" style:font-name-asian="Times New Roman2" style:font-size-asian="12pt" style:font-name-complex="Times New Roman2" style:font-size-complex="12pt"/>
    </style:style>
    <style:style style:name="P3" style:family="paragraph" style:parent-style-name="Standard">
      <style:paragraph-properties fo:margin-top="0cm" fo:margin-bottom="0cm" style:contextual-spacing="false" fo:line-height="150%" fo:text-align="justify" style:justify-single-word="false"/>
      <style:text-properties style:font-name="Times New Roman" fo:font-size="12pt" officeooo:paragraph-rsid="000f24c9" fo:background-color="transparent" style:font-name-asian="Times New Roman2" style:font-size-asian="12pt" style:font-name-complex="Times New Roman2" style:font-size-complex="12pt"/>
    </style:style>
    <style:style style:name="P4" style:family="paragraph" style:parent-style-name="Standard" style:master-page-name="Перші_20_листочки">
      <style:paragraph-properties fo:margin-top="0cm" fo:margin-bottom="0cm" style:contextual-spacing="false" fo:line-height="115%" fo:text-align="center" style:justify-single-word="false" style:page-number="auto"/>
      <style:text-properties style:font-name="Times New Roman" fo:font-size="12pt" officeooo:paragraph-rsid="000f24c9" fo:background-color="transparent" style:font-name-asian="Times New Roman2" style:font-size-asian="12pt" style:font-name-complex="Times New Roman2" style:font-size-complex="12pt"/>
    </style:style>
    <style:style style:name="P5" style:family="paragraph" style:parent-style-name="Standard">
      <style:paragraph-properties fo:margin-top="0cm" fo:margin-bottom="0cm" style:contextual-spacing="false" fo:line-height="115%" fo:text-align="center" style:justify-single-word="false"/>
      <style:text-properties officeooo:paragraph-rsid="000f24c9" fo:background-color="transparent"/>
    </style:style>
    <style:style style:name="P6" style:family="paragraph" style:parent-style-name="Standard">
      <style:paragraph-properties fo:margin-top="0cm" fo:margin-bottom="0.706cm" style:contextual-spacing="false" fo:line-height="115%" fo:text-align="center" style:justify-single-word="false"/>
      <style:text-properties style:font-name="Times New Roman" fo:font-size="12pt" fo:font-weight="normal" officeooo:paragraph-rsid="000f24c9" fo:background-color="transparent" style:font-name-asian="Times New Roman2" style:font-size-asian="12pt" style:font-weight-asian="normal" style:font-name-complex="Times New Roman2" style:font-size-complex="12pt" style:font-weight-complex="normal"/>
    </style:style>
    <style:style style:name="P7" style:family="paragraph" style:parent-style-name="Standard">
      <style:paragraph-properties fo:line-height="150%"/>
      <style:text-properties officeooo:paragraph-rsid="000f24c9" fo:background-color="transparent"/>
    </style:style>
    <style:style style:name="P8" style:family="paragraph" style:parent-style-name="Standard">
      <style:paragraph-properties fo:line-height="150%" fo:text-align="center" style:justify-single-word="false"/>
      <style:text-properties style:font-name="Times New Roman" fo:font-size="14pt" fo:font-weight="bold" officeooo:rsid="00b97e08" officeooo:paragraph-rsid="00b97e08" fo:background-color="transparent" style:font-name-asian="Times New Roman2" style:font-size-asian="14pt" style:font-weight-asian="bold" style:font-name-complex="Times New Roman2" style:font-size-complex="14pt" style:font-weight-complex="bold"/>
    </style:style>
    <style:style style:name="P9" style:family="paragraph" style:parent-style-name="Standard">
      <style:paragraph-properties fo:line-height="150%" fo:text-align="center" style:justify-single-word="false"/>
      <style:text-properties style:font-name="Times New Roman" fo:font-size="14pt" fo:font-weight="bold" officeooo:paragraph-rsid="000f24c9" fo:background-color="transparent" style:font-name-asian="Times New Roman2" style:font-size-asian="14pt" style:font-weight-asian="bold" style:font-name-complex="Times New Roman2" style:font-size-complex="14pt" style:font-weight-complex="bold"/>
    </style:style>
    <style:style style:name="P10" style:family="paragraph" style:parent-style-name="Standard">
      <style:paragraph-properties fo:line-height="150%" fo:text-align="end" style:justify-single-word="false"/>
      <style:text-properties style:font-name="Times New Roman" fo:font-size="14pt" fo:font-weight="bold" officeooo:paragraph-rsid="000f24c9" fo:background-color="transparent" style:font-name-asian="Times New Roman2" style:font-size-asian="14pt" style:font-weight-asian="bold" style:font-name-complex="Times New Roman2" style:font-size-complex="14pt" style:font-weight-complex="bold"/>
    </style:style>
    <style:style style:name="P11" style:family="paragraph" style:parent-style-name="Standard">
      <style:paragraph-properties fo:line-height="150%" fo:text-align="center" style:justify-single-word="false"/>
      <style:text-properties style:font-name="Times New Roman" fo:font-size="16pt" style:text-underline-style="none" fo:font-weight="bold" officeooo:paragraph-rsid="000f24c9" fo:background-color="transparent" style:font-name-asian="Times New Roman2" style:font-size-asian="16pt" style:font-weight-asian="bold" style:font-name-complex="Times New Roman2" style:font-size-complex="16pt" style:font-weight-complex="bold"/>
    </style:style>
    <style:style style:name="P12" style:family="paragraph" style:parent-style-name="Standard">
      <style:paragraph-properties fo:line-height="150%" fo:text-align="center" style:justify-single-word="false"/>
      <style:text-properties style:font-name="Times New Roman" fo:font-size="16pt" fo:font-style="normal" style:text-underline-style="none" fo:font-weight="bold" officeooo:paragraph-rsid="00d77265" fo:background-color="transparent" style:font-name-asian="Times New Roman2" style:font-size-asian="16pt" style:font-style-asian="normal" style:font-weight-asian="bold" style:font-name-complex="Times New Roman2" style:font-size-complex="16pt" style:font-style-complex="normal" style:font-weight-complex="bold"/>
    </style:style>
    <style:style style:name="P13" style:family="paragraph" style:parent-style-name="Standard">
      <style:paragraph-properties fo:line-height="150%" fo:text-align="center" style:justify-single-word="false"/>
      <style:text-properties style:font-name="Times New Roman" fo:font-size="12pt" style:text-underline-style="solid" style:text-underline-width="auto" style:text-underline-color="font-color" officeooo:paragraph-rsid="000f24c9" fo:background-color="transparent" style:font-name-asian="Times New Roman2" style:font-size-asian="12pt" style:font-name-complex="Times New Roman2" style:font-size-complex="12pt"/>
    </style:style>
    <style:style style:name="P14" style:family="paragraph" style:parent-style-name="Standard">
      <style:paragraph-properties fo:line-height="115%" fo:text-align="center" style:justify-single-word="false"/>
      <style:text-properties fo:font-size="8pt" officeooo:rsid="0024c938" officeooo:paragraph-rsid="0024c938" fo:background-color="transparent" style:font-size-asian="8pt" style:font-size-complex="8pt"/>
    </style:style>
    <style:style style:name="P15" style:family="paragraph" style:parent-style-name="Standard">
      <style:paragraph-properties fo:line-height="115%" fo:text-align="center" style:justify-single-word="false"/>
      <style:text-properties officeooo:rsid="0024c938" officeooo:paragraph-rsid="0024c938" fo:background-color="transparent"/>
    </style:style>
    <style:style style:name="P16" style:family="paragraph" style:parent-style-name="Standard">
      <style:paragraph-properties fo:line-height="150%" fo:text-align="center" style:justify-single-word="false"/>
      <style:text-properties style:font-name="Times New Roman" fo:font-size="12pt" style:text-underline-style="solid" style:text-underline-width="auto" style:text-underline-color="font-color" officeooo:paragraph-rsid="0024c938" fo:background-color="transparent" style:font-name-asian="Times New Roman2" style:font-size-asian="12pt" style:font-name-complex="Times New Roman2" style:font-size-complex="12pt"/>
    </style:style>
    <style:style style:name="P17" style:family="paragraph" style:parent-style-name="Standard">
      <style:paragraph-properties fo:line-height="150%" fo:text-align="center" style:justify-single-word="false"/>
      <style:text-properties fo:font-weight="normal" officeooo:paragraph-rsid="000f24c9" fo:background-color="transparent" style:font-weight-asian="normal" style:font-weight-complex="normal"/>
    </style:style>
    <style:style style:name="P18" style:family="paragraph" style:parent-style-name="Standard">
      <style:paragraph-properties fo:margin-left="9.525cm" fo:margin-top="0cm" fo:margin-bottom="0cm" style:contextual-spacing="false" fo:line-height="115%" fo:text-align="start" style:justify-single-word="false"/>
      <style:text-properties style:font-name="Times New Roman" fo:font-size="11pt" officeooo:paragraph-rsid="000f24c9" fo:background-color="transparent" style:font-name-asian="Times New Roman2" style:font-size-asian="11pt" style:font-name-complex="Times New Roman2" style:font-size-complex="11pt"/>
    </style:style>
    <style:style style:name="P19" style:family="paragraph" style:parent-style-name="Standard" style:master-page-name="">
      <loext:graphic-properties draw:fill="none"/>
      <style:paragraph-properties fo:margin-left="0cm" fo:margin-right="0cm" fo:margin-top="0cm" fo:margin-bottom="0cm" style:contextual-spacing="false" fo:line-height="115%" fo:text-align="justify" style:justify-single-word="false" fo:text-indent="0cm" style:auto-text-indent="false" style:page-number="auto" fo:background-color="transparent"/>
      <style:text-properties fo:font-size="12pt" officeooo:paragraph-rsid="000f24c9" fo:background-color="transparent" style:font-size-asian="12pt" style:font-size-complex="12pt"/>
    </style:style>
    <style:style style:name="P20" style:family="paragraph" style:parent-style-name="Standard" style:master-page-name="">
      <loext:graphic-properties draw:fill="none"/>
      <style:paragraph-properties fo:margin-left="7.2cm" fo:margin-right="0cm" fo:margin-top="0cm" fo:margin-bottom="0.353cm" style:contextual-spacing="false" fo:line-height="115%" fo:text-align="justify" style:justify-single-word="false" fo:text-indent="0cm" style:auto-text-indent="false" style:page-number="auto" fo:background-color="transparent"/>
      <style:text-properties style:font-name="Times New Roman" fo:font-size="9pt" officeooo:paragraph-rsid="0026b8c1" fo:background-color="transparent" style:font-name-asian="Times New Roman2" style:font-size-asian="9pt" style:font-name-complex="Times New Roman2" style:font-size-complex="9pt"/>
    </style:style>
    <style:style style:name="P21" style:family="paragraph" style:parent-style-name="Standard" style:master-page-name="">
      <loext:graphic-properties draw:fill="none"/>
      <style:paragraph-properties fo:margin-left="0cm" fo:margin-right="0cm" fo:margin-top="0cm" fo:margin-bottom="0cm" style:contextual-spacing="false" fo:line-height="115%" fo:text-align="justify" style:justify-single-word="false" fo:text-indent="0cm" style:auto-text-indent="false" style:page-number="auto" fo:background-color="transparent"/>
      <style:text-properties officeooo:paragraph-rsid="00b97e08" fo:background-color="transparent"/>
    </style:style>
    <style:style style:name="P22" style:family="paragraph" style:parent-style-name="Standard" style:master-page-name="">
      <loext:graphic-properties draw:fill="none"/>
      <style:paragraph-properties fo:margin-left="4.9cm" fo:margin-right="0.199cm" fo:margin-top="0cm" fo:margin-bottom="0.353cm" style:contextual-spacing="false" fo:line-height="115%" fo:text-align="justify" style:justify-single-word="false" fo:text-indent="0cm" style:auto-text-indent="false" style:page-number="auto" fo:background-color="transparent"/>
      <style:text-properties style:font-name="Times New Roman" fo:font-size="9pt" officeooo:paragraph-rsid="000f24c9" fo:background-color="transparent" style:font-name-asian="Times New Roman2" style:font-size-asian="9pt" style:font-name-complex="Times New Roman2" style:font-size-complex="9pt"/>
    </style:style>
    <style:style style:name="P23" style:family="paragraph" style:parent-style-name="Standard">
      <loext:graphic-properties draw:fill="none"/>
      <style:paragraph-properties fo:margin-left="0cm" fo:margin-right="0cm" fo:margin-top="0cm" fo:margin-bottom="0cm" style:contextual-spacing="false" fo:line-height="115%" fo:text-align="justify" style:justify-single-word="false" fo:text-indent="0cm" style:auto-text-indent="false" fo:background-color="transparent"/>
      <style:text-properties style:font-name="Times New Roman" fo:font-size="12pt" fo:font-weight="bold" officeooo:paragraph-rsid="000f24c9" fo:background-color="transparent" style:font-name-asian="Times New Roman2" style:font-size-asian="12pt" style:font-weight-asian="bold" style:font-name-complex="Times New Roman2" style:font-size-complex="12pt" style:font-weight-complex="bold"/>
    </style:style>
    <style:style style:name="P24" style:family="paragraph" style:parent-style-name="Standard">
      <loext:graphic-properties draw:fill="none"/>
      <style:paragraph-properties fo:margin-left="0cm" fo:margin-right="0cm" fo:margin-top="0cm" fo:margin-bottom="0cm" style:contextual-spacing="false" fo:line-height="115%" fo:text-align="justify" style:justify-single-word="false" fo:text-indent="0cm" style:auto-text-indent="false" fo:background-color="transparent"/>
      <style:text-properties style:font-name="Times New Roman" fo:font-size="12pt" officeooo:paragraph-rsid="00288ad6" fo:background-color="transparent" style:font-name-asian="Times New Roman2" style:font-size-asian="12pt" style:font-name-complex="Times New Roman2" style:font-size-complex="12pt"/>
    </style:style>
    <style:style style:name="P25" style:family="paragraph" style:parent-style-name="Standard">
      <loext:graphic-properties draw:fill="none"/>
      <style:paragraph-properties fo:margin-left="0cm" fo:margin-right="0cm" fo:margin-top="0cm" fo:margin-bottom="0cm" style:contextual-spacing="false" fo:line-height="115%" fo:text-align="justify" style:justify-single-word="false" fo:text-indent="0cm" style:auto-text-indent="false" fo:background-color="transparent"/>
      <style:text-properties style:font-name="Times New Roman" fo:font-size="11pt" officeooo:paragraph-rsid="00288ad6" fo:background-color="transparent" style:font-name-asian="Times New Roman2" style:font-size-asian="11pt" style:font-name-complex="Times New Roman2" style:font-size-complex="11pt"/>
    </style:style>
    <style:style style:name="P26" style:family="paragraph" style:parent-style-name="Standard" style:master-page-name="">
      <loext:graphic-properties draw:fill="none"/>
      <style:paragraph-properties fo:margin-left="0cm" fo:margin-right="0cm" fo:margin-top="0cm" fo:margin-bottom="0.353cm" style:contextual-spacing="false" fo:line-height="115%" fo:text-align="justify" style:justify-single-word="false" fo:text-indent="0cm" style:auto-text-indent="false" style:page-number="auto" fo:background-color="transparent"/>
      <style:text-properties style:font-name="Times New Roman" fo:font-size="8pt" officeooo:paragraph-rsid="000f24c9" fo:background-color="transparent" style:font-name-asian="Times New Roman2" style:font-size-asian="8pt" style:font-name-complex="Times New Roman2" style:font-size-complex="8pt"/>
    </style:style>
    <style:style style:name="P27" style:family="paragraph" style:parent-style-name="Standard">
      <loext:graphic-properties draw:fill="none"/>
      <style:paragraph-properties fo:margin-left="0cm" fo:margin-right="0cm" fo:margin-top="0cm" fo:margin-bottom="0.353cm" style:contextual-spacing="false" fo:line-height="115%" fo:text-align="justify" style:justify-single-word="false" fo:text-indent="0cm" style:auto-text-indent="false" fo:background-color="transparent"/>
      <style:text-properties style:font-name="Times New Roman" fo:font-size="8pt" officeooo:paragraph-rsid="000f24c9" fo:background-color="transparent" style:font-name-asian="Times New Roman2" style:font-size-asian="8pt" style:font-name-complex="Times New Roman2" style:font-size-complex="8pt"/>
    </style:style>
    <style:style style:name="P28" style:family="paragraph" style:parent-style-name="Standard">
      <style:paragraph-properties fo:line-height="150%" fo:text-align="center" style:justify-single-word="false"/>
      <style:text-properties style:font-name="Times New Roman" fo:font-size="12pt" officeooo:paragraph-rsid="000f24c9" fo:background-color="transparent" style:font-name-asian="Times New Roman2" style:font-size-asian="12pt" style:font-name-complex="Times New Roman2" style:font-size-complex="12pt"/>
    </style:style>
    <style:style style:name="P29" style:family="paragraph" style:parent-style-name="Heading_20_1" style:master-page-name="Перші_20_листочки">
      <style:paragraph-properties fo:margin-left="10.791cm" fo:margin-right="0cm" fo:margin-top="0cm" fo:margin-bottom="0.423cm" style:contextual-spacing="false" fo:line-height="150%" fo:text-indent="-10.791cm" style:auto-text-indent="false" style:page-number="auto"/>
      <style:text-properties fo:font-size="14pt" officeooo:paragraph-rsid="004889f1" fo:background-color="transparent" style:font-size-asian="14pt" style:font-size-complex="14pt"/>
    </style:style>
    <style:style style:name="P30" style:family="paragraph" style:parent-style-name="Standard">
      <style:paragraph-properties fo:line-height="150%" fo:text-align="justify" style:justify-single-word="false"/>
      <style:text-properties officeooo:paragraph-rsid="004889f1" fo:background-color="transparent"/>
    </style:style>
    <style:style style:name="P31" style:family="paragraph" style:parent-style-name="Standard">
      <style:paragraph-properties fo:line-height="150%" fo:text-align="end" style:justify-single-word="false"/>
      <style:text-properties fo:language="uk" fo:country="UA" officeooo:paragraph-rsid="004889f1" fo:background-color="transparent"/>
    </style:style>
    <style:style style:name="P32" style:family="paragraph" style:parent-style-name="Standard">
      <style:paragraph-properties fo:margin-right="0cm" fo:text-align="center" style:justify-single-word="false" fo:text-indent="1.249cm" style:auto-text-indent="false"/>
      <style:text-properties officeooo:paragraph-rsid="004889f1" fo:background-color="transparent"/>
    </style:style>
    <style:style style:name="P33" style:family="paragraph" style:parent-style-name="Standard">
      <style:paragraph-properties fo:text-align="end" style:justify-single-word="false"/>
      <style:text-properties fo:language="uk" fo:country="UA" officeooo:paragraph-rsid="004889f1" fo:background-color="transparent"/>
    </style:style>
    <style:style style:name="P34" style:family="paragraph" style:parent-style-name="Standard">
      <style:paragraph-properties fo:line-height="150%" fo:text-align="end" style:justify-single-word="false"/>
      <style:text-properties officeooo:paragraph-rsid="004889f1" fo:background-color="transparent"/>
    </style:style>
    <style:style style:name="P35" style:family="paragraph" style:parent-style-name="Text_20_body_20_indent">
      <style:paragraph-properties fo:margin-left="0cm" fo:margin-right="0cm" fo:text-align="center" style:justify-single-word="false"/>
      <style:text-properties fo:text-transform="uppercase" fo:font-size="8pt" fo:language="uk" fo:country="UA" officeooo:paragraph-rsid="004889f1" fo:background-color="transparent" style:font-size-asian="8pt" style:font-size-complex="8pt"/>
    </style:style>
    <style:style style:name="P36" style:family="paragraph" style:parent-style-name="Text_20_body_20_indent">
      <style:paragraph-properties fo:margin-left="0cm" fo:margin-right="0cm" fo:text-align="center" style:justify-single-word="false"/>
      <style:text-properties fo:text-transform="uppercase" fo:font-size="8pt" officeooo:paragraph-rsid="004889f1" fo:background-color="transparent" style:font-size-asian="8pt" style:font-size-complex="8pt"/>
    </style:style>
    <style:style style:name="P37" style:family="paragraph" style:parent-style-name="Text_20_body_20_indent">
      <style:paragraph-properties fo:margin-left="0cm" fo:margin-right="0cm" fo:text-align="center" style:justify-single-word="false"/>
      <style:text-properties fo:text-transform="uppercase" fo:font-size="16pt" officeooo:paragraph-rsid="004889f1" fo:background-color="transparent" style:font-size-asian="16pt" style:font-size-complex="16pt"/>
    </style:style>
    <style:style style:name="P38" style:family="paragraph" style:parent-style-name="Text_20_body_20_indent">
      <style:paragraph-properties fo:margin-left="0cm" fo:margin-right="0cm" fo:text-align="center" style:justify-single-word="false"/>
      <style:text-properties fo:text-transform="uppercase" officeooo:paragraph-rsid="004889f1" fo:background-color="transparent" style:font-weight-complex="normal"/>
    </style:style>
    <style:style style:name="P39" style:family="paragraph" style:parent-style-name="Text_20_body_20_indent">
      <style:paragraph-properties fo:margin-left="0cm" fo:margin-right="0cm" fo:text-align="center" style:justify-single-word="false"/>
      <style:text-properties fo:font-size="8pt" fo:language="ru" fo:country="RU" fo:font-weight="normal" officeooo:paragraph-rsid="004889f1" fo:background-color="transparent" style:font-size-asian="8pt" style:font-weight-asian="normal" style:font-size-complex="8pt"/>
    </style:style>
    <style:style style:name="P40" style:family="paragraph" style:parent-style-name="Text_20_body_20_indent">
      <style:paragraph-properties fo:margin-left="0cm" fo:margin-right="0cm" fo:text-align="end" style:justify-single-word="false"/>
      <style:text-properties officeooo:paragraph-rsid="004889f1" fo:background-color="transparent"/>
    </style:style>
    <style:style style:name="P41" style:family="paragraph" style:parent-style-name="Text_20_body_20_indent">
      <style:paragraph-properties fo:margin-left="0cm" fo:margin-right="0cm" fo:margin-top="0.071cm" fo:margin-bottom="0cm" style:contextual-spacing="false" fo:text-align="center" style:justify-single-word="false"/>
      <style:text-properties fo:font-size="8pt" fo:font-weight="normal" officeooo:paragraph-rsid="004889f1" fo:background-color="transparent" style:font-size-asian="8pt" style:font-weight-asian="normal" style:font-size-complex="8pt"/>
    </style:style>
    <style:style style:name="P42" style:family="paragraph" style:parent-style-name="Text_20_body_20_indent">
      <style:paragraph-properties fo:margin-left="0cm" fo:margin-right="0cm" fo:margin-top="0cm" fo:margin-bottom="0cm" style:contextual-spacing="false" fo:line-height="150%"/>
      <style:text-properties officeooo:paragraph-rsid="00d77265" fo:background-color="transparent"/>
    </style:style>
    <style:style style:name="P43" style:family="paragraph" style:parent-style-name="Text_20_body_20_indent">
      <style:paragraph-properties fo:margin-left="0cm" fo:margin-right="0cm" fo:margin-top="0cm" fo:margin-bottom="0cm" style:contextual-spacing="false" fo:line-height="150%"/>
      <style:text-properties fo:font-size="14pt" officeooo:paragraph-rsid="00d77265" fo:background-color="transparent" style:font-size-asian="14pt" style:font-size-complex="14pt"/>
    </style:style>
    <style:style style:name="P44" style:family="paragraph" style:parent-style-name="Text_20_body_20_indent">
      <style:paragraph-properties fo:margin-left="0cm" fo:margin-right="0cm" fo:margin-top="0cm" fo:margin-bottom="0cm" style:contextual-spacing="false" fo:line-height="150%" fo:text-align="start" style:justify-single-word="false"/>
      <style:text-properties fo:font-size="14pt" officeooo:paragraph-rsid="004889f1" fo:background-color="transparent" style:font-size-asian="14pt" style:font-size-complex="14pt"/>
    </style:style>
    <style:style style:name="P45" style:family="paragraph" style:parent-style-name="Обычный_20__28_веб_29_">
      <style:paragraph-properties fo:margin-top="0cm" fo:margin-bottom="0cm" style:contextual-spacing="false" fo:line-height="150%" fo:text-align="justify" style:justify-single-word="false"/>
      <style:text-properties fo:font-size="14pt" officeooo:paragraph-rsid="00ba2641" fo:background-color="transparent" style:font-size-asian="14pt" style:font-size-complex="14pt"/>
    </style:style>
    <style:style style:name="P46" style:family="paragraph" style:parent-style-name="Text_20_body_20_indent">
      <style:paragraph-properties fo:margin-left="0cm" fo:margin-right="0cm" fo:margin-top="0.212cm" fo:margin-bottom="0.212cm" style:contextual-spacing="false" fo:line-height="150%" fo:orphans="0" fo:widows="0"/>
      <style:text-properties fo:font-size="14pt" officeooo:paragraph-rsid="004889f1" fo:background-color="transparent" style:font-size-asian="14pt" style:font-size-complex="14pt"/>
    </style:style>
    <style:style style:name="P47" style:family="paragraph" style:parent-style-name="Text_20_body_20_indent" style:master-page-name="Перші_20_листочки">
      <style:paragraph-properties fo:margin-left="0cm" fo:margin-right="0cm" fo:margin-top="0cm" fo:margin-bottom="0.423cm" style:contextual-spacing="false" fo:orphans="0" fo:widows="0" style:page-number="auto" fo:break-before="page"/>
      <style:text-properties officeooo:paragraph-rsid="004889f1" fo:background-color="transparent"/>
    </style:style>
    <style:style style:name="P48" style:family="paragraph" style:parent-style-name="Heading_20_4">
      <style:paragraph-properties fo:margin-top="0cm" fo:margin-bottom="0cm" style:contextual-spacing="false" fo:line-height="100%" fo:text-align="center" style:justify-single-word="false" style:snap-to-layout-grid="false"/>
      <style:text-properties style:font-name="Times New Roman" fo:language="uk" fo:country="UA" officeooo:paragraph-rsid="004889f1" fo:background-color="transparent" style:font-name-complex="Times New Roman"/>
    </style:style>
    <style:style style:name="P49" style:family="paragraph" style:parent-style-name="Text_20_body_20_indent">
      <style:paragraph-properties fo:margin-left="-0.191cm" fo:margin-right="-0.191cm" fo:text-align="center" style:justify-single-word="false" style:snap-to-layout-grid="false"/>
      <style:text-properties fo:color="#ffffff" loext:opacity="100%" style:font-name="Times New Roman" fo:font-size="14pt" fo:language="en" fo:country="US" officeooo:paragraph-rsid="004889f1" fo:background-color="transparent" style:font-size-asian="14pt" style:font-name-complex="Times New Roman" style:font-size-complex="14pt"/>
    </style:style>
    <style:style style:name="P50" style:family="paragraph" style:parent-style-name="Text_20_body_20_indent">
      <style:paragraph-properties fo:margin-left="0cm" fo:margin-right="0cm" fo:text-align="center" style:justify-single-word="false" style:snap-to-layout-grid="false"/>
      <style:text-properties fo:font-size="14pt" fo:language="en" fo:country="US" fo:font-style="italic" fo:font-weight="normal" officeooo:paragraph-rsid="004889f1" fo:background-color="transparent" style:font-size-asian="14pt" style:font-style-asian="italic" style:font-weight-asian="normal" style:font-size-complex="14pt"/>
    </style:style>
    <style:style style:name="P51" style:family="paragraph" style:parent-style-name="Heading_20_4">
      <style:paragraph-properties fo:margin-top="0cm" fo:margin-bottom="0cm" style:contextual-spacing="false" fo:line-height="100%" fo:text-align="center" style:justify-single-word="false" style:snap-to-layout-grid="false"/>
      <style:text-properties style:font-name="Times New Roman" fo:font-size="14pt" fo:language="uk" fo:country="UA" fo:font-style="italic" fo:font-weight="normal" officeooo:paragraph-rsid="004889f1" fo:background-color="transparent" style:font-size-asian="14pt" style:font-style-asian="italic" style:font-weight-asian="normal" style:font-name-complex="Times New Roman" style:font-size-complex="14pt"/>
    </style:style>
    <style:style style:name="P52" style:family="paragraph" style:parent-style-name="Standard">
      <style:paragraph-properties fo:text-align="center" style:justify-single-word="false" style:snap-to-layout-grid="false"/>
      <style:text-properties fo:color="#ffffff" loext:opacity="100%" style:font-name="Times New Roman" fo:font-size="14pt" fo:language="uk" fo:country="UA" fo:font-weight="bold" officeooo:paragraph-rsid="004889f1" fo:background-color="transparent" style:font-size-asian="14pt" style:font-weight-asian="bold" style:font-name-complex="Times New Roman" style:font-size-complex="14pt" style:font-weight-complex="bold"/>
    </style:style>
    <style:style style:name="P53" style:family="paragraph" style:parent-style-name="Standard">
      <style:paragraph-properties fo:text-align="center" style:justify-single-word="false" style:snap-to-layout-grid="false"/>
      <style:text-properties fo:font-size="14pt" fo:language="uk" fo:country="UA" fo:font-style="italic" fo:font-weight="bold" officeooo:paragraph-rsid="004889f1" fo:background-color="transparent" style:font-size-asian="14pt" style:font-style-asian="italic" style:font-weight-asian="bold" style:font-size-complex="14pt"/>
    </style:style>
    <style:style style:name="P54" style:family="paragraph" style:parent-style-name="Heading_20_4">
      <style:paragraph-properties fo:margin-top="0cm" fo:margin-bottom="0cm" style:contextual-spacing="false" fo:line-height="100%" style:snap-to-layout-grid="false"/>
      <style:text-properties style:font-name="Times New Roman" fo:font-size="14pt" fo:language="uk" fo:country="UA" fo:font-style="italic" officeooo:paragraph-rsid="004889f1" fo:background-color="transparent" style:font-size-asian="14pt" style:font-style-asian="italic" style:font-name-complex="Times New Roman" style:font-size-complex="14pt"/>
    </style:style>
    <style:style style:name="P55" style:family="paragraph" style:parent-style-name="Standard">
      <style:text-properties fo:color="#ffffff" loext:opacity="100%" fo:font-size="14pt" fo:language="uk" fo:country="UA" officeooo:paragraph-rsid="004889f1" fo:background-color="transparent" style:font-size-asian="14pt" style:font-size-complex="14pt"/>
    </style:style>
    <style:style style:name="P56" style:family="paragraph" style:parent-style-name="Standard">
      <style:paragraph-properties fo:text-align="justify" style:justify-single-word="false"/>
      <style:text-properties officeooo:paragraph-rsid="004889f1" fo:background-color="transparent"/>
    </style:style>
    <style:style style:name="P57" style:family="paragraph" style:parent-style-name="Standard">
      <style:paragraph-properties fo:text-align="justify" style:justify-single-word="false"/>
      <style:text-properties fo:color="#ffffff" loext:opacity="100%" fo:font-size="14pt" fo:language="uk" fo:country="UA" officeooo:paragraph-rsid="004889f1" fo:background-color="transparent" style:font-size-asian="14pt" style:font-size-complex="14pt"/>
    </style:style>
    <style:style style:name="P58" style:family="paragraph" style:parent-style-name="Heading_20_3">
      <style:text-properties fo:color="#ffffff" loext:opacity="100%" fo:font-size="14pt" officeooo:paragraph-rsid="004889f1" fo:background-color="transparent" style:font-size-asian="14pt" style:font-size-complex="14pt"/>
    </style:style>
    <style:style style:name="P59" style:family="paragraph" style:parent-style-name="Standard">
      <style:text-properties fo:color="#ffffff" loext:opacity="100%" fo:font-size="14pt" fo:language="uk" fo:country="UA" fo:font-weight="bold" officeooo:paragraph-rsid="004889f1" fo:background-color="transparent" style:font-size-asian="14pt" style:font-weight-asian="bold" style:font-size-complex="14pt"/>
    </style:style>
    <style:style style:name="P60" style:family="paragraph" style:parent-style-name="Standard">
      <style:paragraph-properties fo:margin-left="-0.101cm" fo:margin-right="-0.101cm" fo:text-align="center" style:justify-single-word="false"/>
      <style:text-properties fo:font-size="14pt" fo:language="uk" fo:country="UA" fo:font-weight="bold" officeooo:paragraph-rsid="004889f1" fo:background-color="transparent" style:font-size-asian="14pt" style:font-weight-asian="bold" style:font-size-complex="14pt"/>
    </style:style>
    <style:style style:name="P61" style:family="paragraph" style:parent-style-name="Standard">
      <style:paragraph-properties fo:text-align="center" style:justify-single-word="false"/>
      <style:text-properties fo:font-size="14pt" fo:language="uk" fo:country="UA" fo:font-weight="bold" officeooo:paragraph-rsid="004889f1" fo:background-color="transparent" style:font-size-asian="14pt" style:font-weight-asian="bold" style:font-size-complex="14pt"/>
    </style:style>
    <style:style style:name="P62" style:family="paragraph" style:parent-style-name="Standard">
      <style:paragraph-properties fo:text-align="center" style:justify-single-word="false"/>
      <style:text-properties fo:font-size="14pt" fo:language="uk" fo:country="UA" officeooo:paragraph-rsid="004889f1" fo:background-color="transparent" style:font-size-asian="14pt" style:font-size-complex="14pt"/>
    </style:style>
    <style:style style:name="P63" style:family="paragraph" style:parent-style-name="Standard">
      <style:paragraph-properties fo:text-align="start" style:justify-single-word="false" style:snap-to-layout-grid="false"/>
      <style:text-properties fo:font-size="14pt" fo:language="uk" fo:country="UA" fo:font-style="italic" fo:font-weight="normal" officeooo:rsid="00d110a9" officeooo:paragraph-rsid="00d110a9" fo:background-color="transparent" style:font-size-asian="14pt" style:font-style-asian="italic" style:font-weight-asian="normal" style:font-size-complex="14pt" style:font-style-complex="italic" style:font-weight-complex="normal"/>
    </style:style>
    <style:style style:name="P64" style:family="paragraph" style:parent-style-name="Standard">
      <style:paragraph-properties fo:text-align="start" style:justify-single-word="false"/>
      <style:text-properties fo:font-size="14pt" fo:language="uk" fo:country="UA" fo:font-style="italic" officeooo:rsid="00d24345" officeooo:paragraph-rsid="00d24345" fo:background-color="transparent" style:font-size-asian="14pt" style:font-style-asian="italic" style:font-size-complex="14pt"/>
    </style:style>
    <style:style style:name="P65" style:family="paragraph" style:parent-style-name="Standard">
      <style:paragraph-properties fo:text-align="start" style:justify-single-word="false" style:snap-to-layout-grid="false"/>
      <style:text-properties fo:font-size="14pt" fo:language="uk" fo:country="UA" fo:font-style="italic" fo:font-weight="normal" officeooo:rsid="00d110a9" officeooo:paragraph-rsid="00d110a9" fo:background-color="transparent" style:font-size-asian="14pt" style:font-style-asian="italic" style:font-weight-asian="normal" style:font-size-complex="14pt" style:font-weight-complex="normal"/>
    </style:style>
    <style:style style:name="P66" style:family="paragraph" style:parent-style-name="Standard">
      <style:paragraph-properties fo:text-align="center" style:justify-single-word="false" style:snap-to-layout-grid="false"/>
      <style:text-properties fo:font-size="14pt" fo:language="uk" fo:country="UA" fo:font-weight="bold" officeooo:paragraph-rsid="004889f1" fo:background-color="transparent" style:font-size-asian="14pt" style:font-weight-asian="bold" style:font-size-complex="14pt"/>
    </style:style>
    <style:style style:name="P67" style:family="paragraph" style:parent-style-name="Standard">
      <style:paragraph-properties fo:text-align="center" style:justify-single-word="false"/>
      <style:text-properties fo:font-size="14pt" fo:language="uk" fo:country="UA" officeooo:rsid="00d24345" officeooo:paragraph-rsid="00d24345" fo:background-color="transparent" style:font-size-asian="14pt" style:font-size-complex="14pt"/>
    </style:style>
    <style:style style:name="P68" style:family="paragraph" style:parent-style-name="Standard">
      <style:paragraph-properties fo:text-align="start" style:justify-single-word="false" style:snap-to-layout-grid="false"/>
      <style:text-properties fo:font-size="14pt" fo:language="uk" fo:country="UA" fo:font-style="italic" fo:font-weight="normal" officeooo:rsid="00d24345" officeooo:paragraph-rsid="00d24345" fo:background-color="transparent" style:font-size-asian="14pt" style:font-style-asian="italic" style:font-weight-asian="normal" style:font-size-complex="14pt" style:font-weight-complex="normal"/>
    </style:style>
    <style:style style:name="P69" style:family="paragraph" style:parent-style-name="Standard">
      <style:paragraph-properties fo:text-align="justify" style:justify-single-word="false"/>
      <style:text-properties fo:color="#ffffff" loext:opacity="100%" fo:language="uk" fo:country="UA" fo:font-weight="bold" officeooo:paragraph-rsid="004889f1" fo:background-color="transparent" style:font-weight-asian="bold"/>
    </style:style>
    <style:style style:name="P70" style:family="paragraph" style:parent-style-name="Standard">
      <style:paragraph-properties fo:text-align="justify" style:justify-single-word="false"/>
      <style:text-properties fo:language="uk" fo:country="UA" fo:font-weight="bold" officeooo:paragraph-rsid="004889f1" fo:background-color="transparent" style:font-weight-asian="bold"/>
    </style:style>
    <style:style style:name="P71" style:family="paragraph" style:parent-style-name="Standard">
      <style:paragraph-properties fo:text-align="end" style:justify-single-word="false"/>
      <style:text-properties fo:font-size="14pt" fo:language="uk" fo:country="UA" fo:font-weight="bold" officeooo:paragraph-rsid="004889f1" fo:background-color="transparent" style:font-size-asian="14pt" style:font-weight-asian="bold" style:font-size-complex="14pt"/>
    </style:style>
    <style:style style:name="P72" style:family="paragraph" style:parent-style-name="Standard">
      <style:paragraph-properties fo:text-align="center" style:justify-single-word="false"/>
      <style:text-properties officeooo:paragraph-rsid="004889f1" fo:background-color="transparent"/>
    </style:style>
    <style:style style:name="P73" style:family="paragraph" style:parent-style-name="Standard">
      <style:text-properties fo:font-size="8pt" fo:language="uk" fo:country="UA" officeooo:paragraph-rsid="004889f1" fo:background-color="transparent" style:font-size-asian="8pt" style:font-size-complex="8pt"/>
    </style:style>
    <style:style style:name="P74" style:family="paragraph" style:parent-style-name="Standard">
      <style:paragraph-properties fo:text-align="justify" style:justify-single-word="false"/>
      <style:text-properties fo:font-size="14pt" fo:language="uk" fo:country="UA" fo:font-weight="bold" officeooo:paragraph-rsid="004889f1" fo:background-color="transparent" style:font-size-asian="14pt" style:font-weight-asian="bold" style:font-size-complex="14pt"/>
    </style:style>
    <style:style style:name="P75" style:family="paragraph" style:parent-style-name="Standard">
      <style:text-properties officeooo:paragraph-rsid="00ba2641" fo:background-color="transparent"/>
    </style:style>
    <style:style style:name="P76" style:family="paragraph" style:parent-style-name="Standard" style:master-page-name="Перші_20_листочки">
      <style:paragraph-properties fo:margin-top="0cm" fo:margin-bottom="0cm" style:contextual-spacing="false" fo:line-height="150%" fo:text-align="center" style:justify-single-word="false" style:page-number="auto"/>
      <style:text-properties style:font-name="Times New Roman" fo:font-size="14pt" fo:font-weight="bold" officeooo:paragraph-rsid="004889f1" fo:background-color="transparent" style:font-name-asian="Times New Roman2" style:font-size-asian="14pt" style:font-weight-asian="bold" style:font-name-complex="Times New Roman2" style:font-size-complex="14pt" style:font-weight-complex="bold"/>
    </style:style>
    <style:style style:name="P77" style:family="paragraph" style:parent-style-name="Standard">
      <style:paragraph-properties fo:margin-top="0cm" fo:margin-bottom="0cm" style:contextual-spacing="false" fo:line-height="200%" fo:text-align="center" style:justify-single-word="false"/>
      <style:text-properties fo:font-variant="normal" fo:text-transform="none" style:font-name="Times New Roman" fo:font-size="14pt" fo:font-style="normal" fo:font-weight="bold" officeooo:paragraph-rsid="004889f1" fo:background-color="transparent" style:font-name-asian="Times New Roman2" style:font-size-asian="14pt" style:font-style-asian="normal" style:font-weight-asian="bold" style:font-name-complex="Times New Roman2" style:font-size-complex="14pt" style:font-style-complex="normal" style:font-weight-complex="bold"/>
    </style:style>
    <style:style style:name="P78" style:family="paragraph" style:parent-style-name="Standard">
      <style:paragraph-properties fo:margin-top="0cm" fo:margin-bottom="0cm" style:contextual-spacing="false" fo:line-height="150%" fo:text-align="justify" style:justify-single-word="false"/>
      <style:text-properties fo:font-variant="normal" fo:text-transform="none" style:font-name="Times New Roman" fo:font-size="14pt" fo:font-style="normal" fo:font-weight="normal" officeooo:paragraph-rsid="00c1d1d0"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79"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Times New Roman" fo:font-size="14pt" fo:font-style="normal" fo:font-weight="normal" officeooo:paragraph-rsid="00c1d1d0"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80" style:family="paragraph" style:parent-style-name="Standard">
      <style:text-properties fo:font-size="14pt" officeooo:paragraph-rsid="000f24c9" fo:background-color="transparent" style:font-size-asian="14pt" style:font-size-complex="14pt"/>
    </style:style>
    <style:style style:name="P81" style:family="paragraph" style:parent-style-name="Standard" style:master-page-name="Перші_20_листочки">
      <style:paragraph-properties fo:margin-top="0cm" fo:margin-bottom="0cm" style:contextual-spacing="false" fo:line-height="150%" fo:text-align="center" style:justify-single-word="false" style:page-number="auto" fo:break-before="page"/>
      <style:text-properties style:font-name="Times New Roman" fo:font-size="14pt" fo:font-weight="bold" officeooo:paragraph-rsid="000f24c9" fo:background-color="transparent" style:font-name-asian="Times New Roman2" style:font-size-asian="14pt" style:font-weight-asian="bold" style:font-name-complex="Times New Roman2" style:font-size-complex="14pt" style:font-weight-complex="bold"/>
    </style:style>
    <style:style style:name="P82" style:family="paragraph" style:parent-style-name="Standard">
      <style:paragraph-properties fo:line-height="200%"/>
      <style:text-properties officeooo:paragraph-rsid="000f24c9" fo:background-color="transparent"/>
    </style:style>
    <style:style style:name="P83"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fo:font-size="14pt" officeooo:paragraph-rsid="00c1d1d0" fo:background-color="transparent" style:font-size-asian="14pt" style:font-size-complex="14pt"/>
    </style:style>
    <style:style style:name="P84" style:family="paragraph" style:parent-style-name="Standard">
      <style:text-properties officeooo:paragraph-rsid="000f24c9" fo:background-color="transparent"/>
    </style:style>
    <style:style style:name="P85" style:family="paragraph" style:parent-style-name="Standard" style:master-page-name="Зміст_20_перший">
      <style:paragraph-properties fo:margin-top="0cm" fo:margin-bottom="0cm" style:contextual-spacing="false" fo:line-height="200%" fo:text-align="center" style:justify-single-word="false" style:page-number="auto" fo:break-before="auto" fo:break-after="auto"/>
      <style:text-properties style:font-name="Times New Roman" fo:font-size="14pt" fo:font-style="normal" fo:font-weight="bold" officeooo:paragraph-rsid="003943fd" fo:background-color="transparent" style:font-name-asian="Times New Roman2" style:font-size-asian="14pt" style:font-style-asian="normal" style:font-weight-asian="bold" style:font-name-complex="Times New Roman2" style:font-size-complex="14pt" style:font-style-complex="normal" style:font-weight-complex="bold"/>
    </style:style>
    <style:style style:name="P86" style:family="paragraph">
      <loext:graphic-properties draw:fill="none" draw:fill-color="#ffffff"/>
      <style:text-properties fo:font-size="12pt"/>
    </style:style>
    <style:style style:name="P87" style:family="paragraph">
      <loext:graphic-properties draw:fill="none" draw:fill-color="#ffffff"/>
      <style:paragraph-properties fo:text-align="center"/>
      <style:text-properties fo:font-size="12pt"/>
    </style:style>
    <style:style style:name="P88" style:family="paragraph">
      <style:paragraph-properties fo:text-align="center" style:writing-mode="lr-tb"/>
    </style:style>
    <style:style style:name="P89" style:family="paragraph">
      <loext:graphic-properties draw:fill="none" draw:fill-color="#ffffff"/>
      <style:paragraph-properties fo:text-align="center"/>
      <style:text-properties fo:font-size="12pt" fo:font-style="normal" style:font-style-asian="normal" style:font-style-complex="normal"/>
    </style:style>
    <style:style style:name="P90" style:family="paragraph">
      <style:paragraph-properties style:writing-mode="lr-tb"/>
    </style:style>
    <style:style style:name="P91" style:family="paragraph">
      <loext:graphic-properties draw:fill="none" draw:fill-color="#ffffff"/>
      <style:text-properties fo:font-size="12pt" fo:background-color="#ffffff"/>
    </style:style>
    <style:style style:name="P92" style:family="paragraph">
      <loext:graphic-properties draw:fill="none" draw:fill-color="#ffffff"/>
      <style:text-properties fo:font-size="10pt" fo:font-style="italic" style:text-underline-style="none" style:font-size-asian="10pt" style:font-style-asian="italic" style:font-size-complex="10pt" style:font-style-complex="italic"/>
    </style:style>
    <style:style style:name="P93" style:family="paragraph">
      <loext:graphic-properties draw:fill="none" draw:fill-color="#ffffff"/>
      <style:text-properties fo:font-size="9pt" fo:font-style="italic" style:text-underline-style="none" fo:font-weight="normal" style:font-size-asian="9pt" style:font-style-asian="italic" style:font-weight-asian="normal" style:font-size-complex="9pt" style:font-style-complex="italic" style:font-weight-complex="normal"/>
    </style:style>
    <style:style style:name="P94" style:family="paragraph">
      <style:paragraph-properties fo:margin-left="0cm" fo:margin-right="0cm" fo:margin-top="0.212cm" fo:margin-bottom="0.212cm" fo:line-height="150%" fo:text-align="center" fo:text-indent="0cm"/>
    </style:style>
    <style:style style:name="P95" style:family="paragraph">
      <loext:graphic-properties draw:fill="none" draw:fill-color="#ffffff"/>
      <style:paragraph-properties fo:line-height="115%" fo:text-align="center"/>
      <style:text-properties fo:font-size="9pt" fo:font-style="italic" style:text-underline-style="none" fo:font-weight="normal" style:font-size-asian="9pt" style:font-style-asian="italic" style:font-weight-asian="normal" style:font-size-complex="9pt" style:font-style-complex="italic" style:font-weight-complex="normal"/>
    </style:style>
    <style:style style:name="P96" style:family="paragraph" style:parent-style-name="Table_20_Contents">
      <style:paragraph-properties fo:line-height="100%" fo:text-align="start" style:justify-single-word="false"/>
      <style:text-properties style:font-name="Times New Roman" fo:font-size="14pt" fo:font-weight="bold" officeooo:rsid="00b36b77" officeooo:paragraph-rsid="00b36b77" fo:background-color="transparent" style:font-name-asian="Times New Roman2" style:font-size-asian="14pt" style:font-weight-asian="bold" style:font-name-complex="Times New Roman2" style:font-size-complex="14pt" style:font-weight-complex="bold"/>
    </style:style>
    <style:style style:name="P97" style:family="paragraph" style:parent-style-name="Table_20_Contents">
      <style:paragraph-properties fo:line-height="150%" fo:text-align="end" style:justify-single-word="false"/>
      <style:text-properties style:font-name="Times New Roman" fo:font-size="14pt" officeooo:rsid="00cb7b32" officeooo:paragraph-rsid="00cb7b32" fo:background-color="transparent" style:font-name-asian="Times New Roman2" style:font-size-asian="14pt" style:font-name-complex="Times New Roman2" style:font-size-complex="14pt"/>
    </style:style>
    <style:style style:name="P98" style:family="paragraph" style:parent-style-name="Heading_20_1">
      <style:paragraph-properties fo:margin-top="0cm" fo:margin-bottom="0cm" style:contextual-spacing="true" fo:line-height="100%" fo:text-align="start" style:justify-single-word="false"/>
      <style:text-properties style:font-name="Times New Roman" fo:font-size="14pt" officeooo:paragraph-rsid="00bfd859" fo:background-color="transparent" style:font-size-asian="14pt" style:font-size-complex="14pt"/>
    </style:style>
    <style:style style:name="P99" style:family="paragraph" style:parent-style-name="Table_20_Contents">
      <style:paragraph-properties fo:line-height="150%" fo:text-align="end" style:justify-single-word="false"/>
      <style:text-properties style:font-name="Times New Roman" fo:font-size="14pt" officeooo:rsid="00c95853" officeooo:paragraph-rsid="00c95853" fo:background-color="transparent" style:font-name-asian="Times New Roman2" style:font-size-asian="14pt" style:font-name-complex="Times New Roman2" style:font-size-complex="14pt"/>
    </style:style>
    <style:style style:name="P100" style:family="paragraph" style:parent-style-name="Standard">
      <style:paragraph-properties fo:margin-left="0cm" fo:line-height="100%" fo:text-indent="0cm" style:auto-text-indent="false">
        <style:tab-stops>
          <style:tab-stop style:position="18cm" style:type="right" style:leader-style="dotted" style:leader-text="."/>
        </style:tab-stops>
      </style:paragraph-properties>
      <style:text-properties style:font-name="Times New Roman" fo:font-size="14pt" officeooo:paragraph-rsid="00c12dc8" fo:background-color="transparent" style:font-name-asian="Times New Roman2" style:font-size-asian="14pt" style:font-name-complex="Times New Roman2" style:font-size-complex="14pt"/>
    </style:style>
    <style:style style:name="P101" style:family="paragraph" style:parent-style-name="Standard">
      <style:paragraph-properties fo:margin-left="0cm" fo:line-height="100%" fo:text-indent="0cm" style:auto-text-indent="false">
        <style:tab-stops>
          <style:tab-stop style:position="18cm" style:type="right" style:leader-style="dotted" style:leader-text="."/>
        </style:tab-stops>
      </style:paragraph-properties>
      <style:text-properties fo:font-size="14pt" officeooo:paragraph-rsid="00c12dc8" fo:background-color="transparent" style:font-size-asian="14pt" style:font-size-complex="14pt"/>
    </style:style>
    <style:style style:name="P102" style:family="paragraph" style:parent-style-name="Standard">
      <style:paragraph-properties fo:margin-left="0cm" fo:line-height="100%" fo:text-indent="0cm" style:auto-text-indent="false">
        <style:tab-stops>
          <style:tab-stop style:position="18cm" style:type="right" style:leader-style="dotted" style:leader-text="."/>
        </style:tab-stops>
      </style:paragraph-properties>
      <style:text-properties style:font-name="Times New Roman" fo:font-size="14pt" officeooo:paragraph-rsid="00c1d1d0" fo:background-color="transparent" style:font-name-asian="Times New Roman2" style:font-size-asian="14pt" style:font-name-complex="Times New Roman2" style:font-size-complex="14pt"/>
    </style:style>
    <style:style style:name="P103" style:family="paragraph" style:parent-style-name="Table_20_Contents">
      <style:paragraph-properties fo:line-height="150%" fo:text-align="end" style:justify-single-word="false"/>
      <style:text-properties style:font-name="Times New Roman" fo:font-size="14pt" officeooo:rsid="00c1d1d0" officeooo:paragraph-rsid="00c1d1d0" fo:background-color="transparent" style:font-name-asian="Times New Roman2" style:font-size-asian="14pt" style:font-name-complex="Times New Roman2" style:font-size-complex="14pt"/>
    </style:style>
    <style:style style:name="P104" style:family="paragraph" style:parent-style-name="Standard">
      <style:paragraph-properties fo:line-height="100%" fo:break-before="page">
        <style:tab-stops>
          <style:tab-stop style:position="18cm" style:type="right" style:leader-style="dotted" style:leader-text="."/>
        </style:tab-stops>
      </style:paragraph-properties>
      <style:text-properties officeooo:paragraph-rsid="00c1d1d0"/>
    </style:style>
    <style:style style:name="P105" style:family="paragraph" style:parent-style-name="Standard">
      <style:paragraph-properties fo:line-height="150%" fo:text-align="end" style:justify-single-word="false">
        <style:tab-stops>
          <style:tab-stop style:position="18cm" style:type="right" style:leader-style="dotted" style:leader-text="."/>
        </style:tab-stops>
      </style:paragraph-properties>
      <style:text-properties officeooo:paragraph-rsid="00c1d1d0" fo:background-color="transparent"/>
    </style:style>
    <style:style style:name="P106" style:family="paragraph" style:parent-style-name="Standard">
      <style:paragraph-properties fo:margin-left="0cm" fo:line-height="100%" fo:text-indent="0cm" style:auto-text-indent="false">
        <style:tab-stops>
          <style:tab-stop style:position="18cm" style:type="right" style:leader-style="dotted" style:leader-text="."/>
        </style:tab-stops>
      </style:paragraph-properties>
      <style:text-properties officeooo:paragraph-rsid="00c1d1d0"/>
    </style:style>
    <style:style style:name="P107" style:family="paragraph" style:parent-style-name="Table_20_Contents">
      <style:paragraph-properties fo:line-height="150%" fo:text-align="end" style:justify-single-word="false"/>
      <style:text-properties style:font-name="Times New Roman" fo:font-size="14pt" officeooo:rsid="00c66a3b" officeooo:paragraph-rsid="00c66a3b" fo:background-color="transparent" style:font-name-asian="Times New Roman2" style:font-size-asian="14pt" style:font-name-complex="Times New Roman2" style:font-size-complex="14pt"/>
    </style:style>
    <style:style style:name="P108" style:family="paragraph" style:parent-style-name="Normal_20__28_Web_29_">
      <style:paragraph-properties fo:margin-top="0cm" fo:margin-bottom="0cm" style:contextual-spacing="true" fo:line-height="100%" fo:text-align="start" style:justify-single-word="false"/>
      <style:text-properties officeooo:paragraph-rsid="00c1d1d0"/>
    </style:style>
    <style:style style:name="P109" style:family="paragraph" style:parent-style-name="Standard">
      <style:paragraph-properties fo:line-height="100%">
        <style:tab-stops>
          <style:tab-stop style:position="18cm" style:type="right" style:leader-style="dotted" style:leader-text="."/>
        </style:tab-stops>
      </style:paragraph-properties>
      <style:text-properties fo:font-size="13pt" fo:font-weight="bold" officeooo:paragraph-rsid="00c1d1d0" fo:background-color="transparent" style:font-size-asian="13pt" style:font-weight-asian="bold" style:font-size-complex="13pt" style:font-weight-complex="bold"/>
    </style:style>
    <style:style style:name="P110" style:family="paragraph" style:parent-style-name="Standard">
      <style:paragraph-properties fo:margin-top="0cm" fo:margin-bottom="0cm" style:contextual-spacing="false" fo:line-height="200%" fo:text-align="center" style:justify-single-word="false"/>
      <style:text-properties style:font-name="Times New Roman" fo:font-size="14pt" fo:font-weight="normal" officeooo:rsid="00e2b6d7" officeooo:paragraph-rsid="00e2b6d7" fo:background-color="transparent" style:font-name-asian="Times New Roman2" style:font-size-asian="14pt" style:font-weight-asian="normal" style:font-name-complex="Times New Roman2" style:font-size-complex="14pt" style:font-weight-complex="normal"/>
    </style:style>
    <style:style style:name="P111" style:family="paragraph" style:parent-style-name="Heading_20_1">
      <style:paragraph-properties fo:margin-top="0cm" fo:margin-bottom="0.423cm" style:contextual-spacing="false" fo:line-height="150%" fo:text-align="start" style:justify-single-word="false"/>
      <style:text-properties style:font-name="Times New Roman" fo:font-size="14pt" fo:font-weight="bold" officeooo:paragraph-rsid="00b5aaf8" fo:background-color="transparent" style:font-name-asian="Times New Roman2" style:font-size-asian="14pt" style:font-weight-asian="bold" style:font-name-complex="Times New Roman2" style:font-size-complex="14pt" style:font-weight-complex="bold"/>
    </style:style>
    <style:style style:name="P112" style:family="paragraph" style:parent-style-name="Table_20_Contents">
      <style:paragraph-properties fo:line-height="150%" fo:text-align="end" style:justify-single-word="false"/>
      <style:text-properties fo:font-size="14pt" officeooo:rsid="00c66a3b" officeooo:paragraph-rsid="00c66a3b" fo:background-color="transparent" style:font-size-asian="14pt" style:font-size-complex="14pt"/>
    </style:style>
    <style:style style:name="P113" style:family="paragraph" style:parent-style-name="Heading_20_1">
      <style:paragraph-properties fo:margin-top="0cm" fo:margin-bottom="0.423cm" style:contextual-spacing="false" fo:line-height="150%" fo:text-align="start" style:justify-single-word="false" fo:break-before="page"/>
      <style:text-properties style:font-name="Times New Roman" fo:font-size="14pt" fo:font-weight="bold" officeooo:paragraph-rsid="00b5aaf8" fo:background-color="transparent" style:font-name-asian="Times New Roman2" style:font-size-asian="14pt" style:font-weight-asian="bold" style:font-name-complex="Times New Roman2" style:font-size-complex="14pt" style:font-weight-complex="bold"/>
    </style:style>
    <style:style style:name="P114" style:family="paragraph" style:parent-style-name="Heading_20_1">
      <style:paragraph-properties fo:margin-top="0cm" fo:margin-bottom="0.423cm" style:contextual-spacing="false" fo:line-height="150%" fo:text-align="start" style:justify-single-word="false"/>
      <style:text-properties style:font-name="Times New Roman" fo:font-size="14pt" fo:font-weight="bold" officeooo:rsid="00b1f33c" officeooo:paragraph-rsid="00b66636" fo:background-color="transparent" style:font-name-asian="Times New Roman2" style:font-size-asian="14pt" style:font-weight-asian="bold" style:font-name-complex="Times New Roman2" style:font-size-complex="14pt" style:font-weight-complex="bold"/>
    </style:style>
    <style:style style:name="P115" style:family="paragraph" style:parent-style-name="Standard">
      <style:paragraph-properties fo:margin-left="0cm" fo:line-height="150%" fo:text-align="justify" style:justify-single-word="false">
        <style:tab-stops>
          <style:tab-stop style:position="15.875cm" style:type="right" style:leader-style="dotted" style:leader-text="."/>
        </style:tab-stops>
      </style:paragraph-properties>
      <style:text-properties officeooo:paragraph-rsid="003943fd" fo:background-color="transparent"/>
    </style:style>
    <style:style style:name="P116" style:family="paragraph" style:parent-style-name="Heading_20_1" style:master-page-name="Перші_20_листочки">
      <style:paragraph-properties style:page-number="auto"/>
      <style:text-properties fo:background-color="transparent"/>
    </style:style>
    <style:style style:name="P117" style:family="paragraph" style:parent-style-name="Standard">
      <style:paragraph-properties fo:margin-top="0cm" fo:margin-bottom="0cm" style:contextual-spacing="false" fo:line-height="150%" fo:text-align="justify" style:justify-single-word="false" loext:word-spacing-minimum="75%" loext:word-spacing-maximum="133%"/>
      <style:text-properties fo:font-size="14pt" fo:font-style="normal" fo:font-weight="bold" officeooo:paragraph-rsid="00c2e3b1" fo:background-color="transparent" style:font-size-asian="14pt" style:font-style-asian="normal" style:font-weight-asian="bold" style:font-size-complex="14pt" style:font-style-complex="normal" style:font-weight-complex="bold"/>
    </style:style>
    <style:style style:name="P118" style:family="paragraph" style:parent-style-name="Standard">
      <style:paragraph-properties fo:line-height="150%"/>
      <style:text-properties style:font-name="Times New Roman" fo:font-size="14pt" officeooo:paragraph-rsid="00c2e3b1" fo:background-color="transparent" style:font-name-asian="Times New Roman2" style:font-size-asian="14pt" style:font-name-complex="Times New Roman2" style:font-size-complex="14pt"/>
    </style:style>
    <style:style style:name="P119" style:family="paragraph" style:parent-style-name="Standard">
      <style:paragraph-properties fo:line-height="150%"/>
      <style:text-properties style:font-name="Times New Roman" fo:font-size="14pt" fo:font-style="normal" fo:font-weight="normal" officeooo:paragraph-rsid="00c2e3b1"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120" style:family="paragraph" style:parent-style-name="Standard">
      <style:paragraph-properties fo:margin-top="0cm" fo:margin-bottom="0cm" style:contextual-spacing="false" fo:line-height="150%" fo:text-align="justify" style:justify-single-word="false" loext:word-spacing-minimum="75%" loext:word-spacing-maximum="133%"/>
      <style:text-properties fo:font-size="14pt" fo:font-style="normal" fo:font-weight="normal" officeooo:paragraph-rsid="00c2e3b1" fo:background-color="transparent" style:font-size-asian="14pt" style:font-style-asian="normal" style:font-weight-asian="normal" style:font-size-complex="14pt" style:font-style-complex="normal" style:font-weight-complex="normal"/>
    </style:style>
    <style:style style:name="P121" style:family="paragraph" style:parent-style-name="Standard">
      <style:paragraph-properties fo:margin-top="0cm" fo:margin-bottom="0cm" style:contextual-spacing="false" fo:line-height="150%" fo:text-align="justify" style:justify-single-word="false" loext:word-spacing-minimum="75%" loext:word-spacing-maximum="133%"/>
      <style:text-properties style:font-name="Times New Roman" fo:font-size="14pt" fo:font-style="normal" fo:font-weight="bold" officeooo:paragraph-rsid="00c2e3b1" fo:background-color="transparent" style:font-name-asian="Times New Roman2" style:font-size-asian="14pt" style:font-style-asian="normal" style:font-weight-asian="bold" style:font-name-complex="Times New Roman2" style:font-size-complex="14pt" style:font-style-complex="normal" style:font-weight-complex="bold"/>
    </style:style>
    <style:style style:name="P122" style:family="paragraph" style:parent-style-name="Heading_20_1">
      <style:paragraph-properties fo:margin-top="0cm" fo:margin-bottom="0cm" style:contextual-spacing="false" fo:line-height="150%" fo:break-before="page"/>
      <style:text-properties fo:background-color="transparent"/>
    </style:style>
    <style:style style:name="P123" style:family="paragraph" style:parent-style-name="Heading_20_1">
      <style:paragraph-properties fo:margin-top="0cm" fo:margin-bottom="0cm" style:contextual-spacing="false" fo:line-height="200%"/>
      <style:text-properties fo:background-color="transparent"/>
    </style:style>
    <style:style style:name="P124" style:family="paragraph" style:parent-style-name="Standard">
      <style:paragraph-properties fo:margin-left="0cm" fo:margin-top="0cm" fo:margin-bottom="0cm" style:contextual-spacing="false" fo:line-height="150%" fo:text-align="justify" style:justify-single-word="false" fo:text-indent="0cm" style:auto-text-indent="false" loext:word-spacing-minimum="75%" loext:word-spacing-maximum="133%"/>
      <style:text-properties style:font-name="Liberation Serif" fo:font-size="14pt" officeooo:paragraph-rsid="00c43e6c" fo:background-color="transparent" style:font-size-asian="14pt" style:font-size-complex="14pt"/>
    </style:style>
    <style:style style:name="P125"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Liberation Serif" fo:font-size="14pt" fo:font-style="normal" fo:font-weight="normal" officeooo:paragraph-rsid="00c43e6c"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126"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Liberation Serif" fo:font-size="14pt" officeooo:paragraph-rsid="00c43e6c" fo:background-color="transparent" style:font-size-asian="14pt" style:font-size-complex="14pt"/>
    </style:style>
    <style:style style:name="P127" style:family="paragraph" style:parent-style-name="Standard">
      <style:paragraph-properties fo:line-height="150%" fo:text-align="justify" style:justify-single-word="false" fo:text-indent="1.251cm" style:auto-text-indent="false" loext:word-spacing-minimum="75%" loext:word-spacing-maximum="133%"/>
      <style:text-properties style:font-name="Liberation Serif" fo:font-size="14pt" fo:font-weight="normal" officeooo:paragraph-rsid="00c43e6c" fo:background-color="transparent" style:font-name-asian="Times New Roman2" style:font-size-asian="14pt" style:font-weight-asian="normal" style:font-name-complex="Times New Roman2" style:font-size-complex="14pt" style:font-weight-complex="normal"/>
    </style:style>
    <style:style style:name="P128" style:family="paragraph" style:parent-style-name="Standard">
      <style:paragraph-properties fo:line-height="150%" fo:text-align="justify" style:justify-single-word="false" fo:text-indent="1.251cm" style:auto-text-indent="false" loext:word-spacing-minimum="75%" loext:word-spacing-maximum="133%"/>
      <style:text-properties style:font-name="Liberation Serif" fo:font-size="14pt" officeooo:paragraph-rsid="00c43e6c" fo:background-color="transparent" style:font-size-asian="14pt" style:font-size-complex="14pt"/>
    </style:style>
    <style:style style:name="P129" style:family="paragraph" style:parent-style-name="Heading_20_1">
      <style:paragraph-properties fo:margin-top="0cm" fo:margin-bottom="0cm" style:contextual-spacing="false" fo:line-height="150%" fo:text-align="center" style:justify-single-word="false" fo:break-before="page"/>
      <style:text-properties fo:font-weight="bold" officeooo:paragraph-rsid="00c62686" fo:background-color="transparent" style:font-name-asian="Times New Roman2" style:font-weight-asian="bold" style:font-name-complex="Times New Roman2" style:font-weight-complex="bold"/>
    </style:style>
    <style:style style:name="P130" style:family="paragraph" style:parent-style-name="Heading_20_1">
      <style:paragraph-properties fo:margin-top="0cm" fo:margin-bottom="0cm" style:contextual-spacing="false" fo:line-height="200%"/>
      <style:text-properties style:font-name="Times New Roman" fo:font-size="14pt" fo:font-weight="bold" officeooo:paragraph-rsid="007201a3" fo:background-color="transparent" style:font-size-asian="14pt" style:font-weight-asian="bold" style:font-name-complex="Times New Roman2" style:font-size-complex="14pt"/>
    </style:style>
    <style:style style:name="P131" style:family="paragraph" style:parent-style-name="Heading_20_2">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Times New Roman" fo:font-size="14pt" fo:font-weight="bold" officeooo:paragraph-rsid="00c62686" fo:background-color="transparent" style:font-name-asian="Times New Roman2" style:font-size-asian="14pt" style:font-weight-asian="bold" style:font-name-complex="Times New Roman2" style:font-size-complex="14pt" style:font-weight-complex="bold"/>
    </style:style>
    <style:style style:name="P132" style:family="paragraph" style:parent-style-name="Heading_20_2">
      <style:paragraph-properties fo:margin-top="0cm" fo:margin-bottom="0cm" style:contextual-spacing="true" fo:line-height="150%"/>
      <style:text-properties fo:background-color="transparent"/>
    </style:style>
    <style:style style:name="P133" style:family="paragraph" style:parent-style-name="Standard" style:master-page-name="">
      <style:paragraph-properties fo:margin-top="0cm" fo:margin-bottom="0cm" style:contextual-spacing="true" fo:line-height="150%" fo:text-align="justify" style:justify-single-word="false" style:page-number="auto"/>
      <style:text-properties fo:color="#000000" loext:opacity="100%" style:font-name="Times New Roman" fo:font-size="14pt" officeooo:paragraph-rsid="00c62686" fo:background-color="transparent" style:font-name-asian="Times New Roman2" style:font-size-asian="14pt" style:font-name-complex="Times New Roman2" style:font-size-complex="14pt"/>
    </style:style>
    <style:style style:name="P134"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Times New Roman" fo:font-size="14pt" fo:font-style="normal" fo:font-weight="normal" officeooo:paragraph-rsid="00c62686"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135" style:family="paragraph" style:parent-style-name="Standard">
      <style:paragraph-properties fo:line-height="150%" fo:text-align="justify" style:justify-single-word="false" fo:text-indent="1.251cm" style:auto-text-indent="false" loext:word-spacing-minimum="75%" loext:word-spacing-maximum="133%"/>
      <style:text-properties style:font-name="Times New Roman" fo:font-size="14pt" fo:font-weight="normal" officeooo:paragraph-rsid="00c62686" fo:background-color="transparent" style:font-name-asian="Times New Roman2" style:font-size-asian="14pt" style:font-weight-asian="normal" style:font-name-complex="Times New Roman2" style:font-size-complex="14pt" style:font-weight-complex="normal"/>
    </style:style>
    <style:style style:name="P136" style:family="paragraph" style:parent-style-name="Standard" style:master-page-name="">
      <loext:graphic-properties draw:fill="none"/>
      <style:paragraph-properties fo:margin-left="0cm" fo:margin-right="0.101cm" fo:margin-top="0.423cm" fo:margin-bottom="0.212cm" style:contextual-spacing="false" fo:line-height="150%" fo:text-align="justify" style:justify-single-word="false" fo:text-indent="1.199cm" style:auto-text-indent="false" style:page-number="auto" fo:background-color="transparent"/>
      <style:text-properties fo:font-weight="bold" officeooo:paragraph-rsid="00c62686" fo:background-color="transparent" style:font-weight-asian="bold" style:font-weight-complex="bold"/>
    </style:style>
    <style:style style:name="P137" style:family="paragraph" style:parent-style-name="Standard">
      <style:paragraph-properties fo:line-height="100%" fo:text-align="center" style:justify-single-word="false"/>
      <style:text-properties style:font-name="Times New Roman" fo:font-size="12pt" fo:font-weight="bold" officeooo:paragraph-rsid="00c62686" fo:background-color="transparent" style:font-name-asian="Times New Roman2" style:font-size-asian="12pt" style:font-weight-asian="bold" style:font-name-complex="Times New Roman2" style:font-size-complex="12pt" style:font-weight-complex="bold"/>
    </style:style>
    <style:style style:name="P138" style:family="paragraph" style:parent-style-name="Standard">
      <style:paragraph-properties fo:line-height="100%" fo:text-align="center" style:justify-single-word="false"/>
      <style:text-properties style:font-name="Times New Roman" fo:font-size="12pt" fo:font-weight="normal" officeooo:paragraph-rsid="00c62686" fo:background-color="transparent" style:font-name-asian="Times New Roman2" style:font-size-asian="12pt" style:font-weight-asian="normal" style:font-name-complex="Times New Roman2" style:font-size-complex="12pt" style:font-weight-complex="normal"/>
    </style:style>
    <style:style style:name="P139" style:family="paragraph" style:parent-style-name="Standard">
      <style:paragraph-properties fo:margin-top="0.423cm" fo:margin-bottom="0.106cm" style:contextual-spacing="false" fo:text-align="center" style:justify-single-word="false"/>
      <style:text-properties officeooo:paragraph-rsid="00c62686" fo:background-color="transparent"/>
    </style:style>
    <style:style style:name="P140" style:family="paragraph" style:parent-style-name="Standard">
      <style:paragraph-properties fo:margin-top="0cm" fo:margin-bottom="0cm" style:contextual-spacing="false" fo:line-height="150%" fo:text-align="center" style:justify-single-word="false"/>
      <style:text-properties style:font-name="Times New Roman" fo:font-size="14pt" fo:font-weight="bold" officeooo:paragraph-rsid="00d77265" fo:background-color="transparent" style:font-name-asian="Times New Roman2" style:font-size-asian="14pt" style:font-weight-asian="bold" style:font-name-complex="Times New Roman2" style:font-size-complex="14pt" style:font-weight-complex="bold"/>
    </style:style>
    <style:style style:name="P141" style:family="paragraph" style:parent-style-name="Standard">
      <style:paragraph-properties fo:margin-top="0cm" fo:margin-bottom="0cm" style:contextual-spacing="false" fo:line-height="150%" fo:text-align="center" style:justify-single-word="false"/>
      <style:text-properties style:font-name="Times New Roman" fo:font-size="14pt" fo:font-weight="bold" officeooo:paragraph-rsid="00c62686" fo:background-color="transparent" style:font-name-asian="Times New Roman2" style:font-size-asian="14pt" style:font-weight-asian="bold" style:font-name-complex="Times New Roman2" style:font-size-complex="14pt" style:font-weight-complex="bold"/>
    </style:style>
    <style:style style:name="P142" style:family="paragraph" style:parent-style-name="Standard">
      <loext:graphic-properties draw:fill="none"/>
      <style:paragraph-properties fo:margin-left="0cm" fo:margin-right="0.101cm" fo:margin-top="0.423cm" fo:margin-bottom="0.212cm" style:contextual-spacing="false" fo:line-height="150%" fo:text-align="start" style:justify-single-word="false" fo:text-indent="1.3cm" style:auto-text-indent="false" fo:background-color="transparent"/>
      <style:text-properties style:font-name="Times New Roman" fo:font-size="14pt" fo:font-weight="bold" officeooo:paragraph-rsid="00c62686" fo:background-color="transparent" style:font-name-asian="Times New Roman2" style:font-size-asian="14pt" style:font-weight-asian="bold" style:font-name-complex="Times New Roman2" style:font-size-complex="14pt" style:font-weight-complex="bold"/>
    </style:style>
    <style:style style:name="P143" style:family="paragraph" style:parent-style-name="Standard">
      <style:paragraph-properties fo:line-height="100%" fo:text-align="start" style:justify-single-word="false"/>
      <style:text-properties style:font-name="Times New Roman" fo:font-size="12pt" fo:font-weight="normal" officeooo:paragraph-rsid="00c62686" fo:background-color="transparent" style:font-name-asian="Times New Roman2" style:font-size-asian="12pt" style:font-weight-asian="normal" style:font-name-complex="Times New Roman2" style:font-size-complex="12pt" style:font-weight-complex="normal"/>
    </style:style>
    <style:style style:name="P144" style:family="paragraph" style:parent-style-name="Text_20_body">
      <style:paragraph-properties fo:text-align="end" style:justify-single-word="false"/>
      <style:text-properties officeooo:rsid="00d5a8de" officeooo:paragraph-rsid="00d5a8de" fo:background-color="transparent"/>
    </style:style>
    <style:style style:name="P145" style:family="paragraph" style:parent-style-name="Text_20_body">
      <style:paragraph-properties fo:text-align="end" style:justify-single-word="false"/>
      <style:text-properties style:font-name="Times New Roman" fo:font-size="14pt" fo:font-style="normal" fo:font-weight="normal" officeooo:paragraph-rsid="00d34879"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146"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Times New Roman" fo:font-size="14pt" fo:font-style="normal" fo:font-weight="normal" officeooo:paragraph-rsid="00cef3cf"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147" style:family="paragraph" style:parent-style-name="Standard" style:master-page-name="">
      <loext:graphic-properties draw:fill="none"/>
      <style:paragraph-properties fo:margin-left="0cm" fo:margin-right="0.101cm" fo:margin-top="0.423cm" fo:margin-bottom="0.212cm" style:contextual-spacing="false" fo:line-height="150%" fo:text-align="start" style:justify-single-word="false" fo:text-indent="1.101cm" style:auto-text-indent="false" style:page-number="auto" fo:background-color="transparent"/>
      <style:text-properties style:font-name="Times New Roman" fo:font-size="14pt" fo:font-weight="bold" officeooo:paragraph-rsid="00c62686" fo:background-color="transparent" style:font-name-asian="Times New Roman2" style:font-size-asian="14pt" style:font-weight-asian="bold" style:font-name-complex="Times New Roman2" style:font-size-complex="14pt" style:font-weight-complex="bold"/>
    </style:style>
    <style:style style:name="P148" style:family="paragraph" style:parent-style-name="Text_20_body">
      <style:paragraph-properties fo:text-align="end" style:justify-single-word="false"/>
      <style:text-properties officeooo:rsid="00d5fac3" officeooo:paragraph-rsid="00d5fac3" fo:background-color="transparent"/>
    </style:style>
    <style:style style:name="P149" style:family="paragraph" style:parent-style-name="Standard">
      <style:paragraph-properties fo:line-height="100%" fo:text-align="start" style:justify-single-word="false"/>
      <style:text-properties style:font-name="Times New Roman" fo:font-size="12pt" fo:font-weight="normal" officeooo:rsid="00d51da8" officeooo:paragraph-rsid="00c62686" fo:background-color="transparent" style:font-name-asian="Times New Roman2" style:font-size-asian="12pt" style:font-weight-asian="normal" style:font-name-complex="Times New Roman2" style:font-size-complex="12pt" style:font-weight-complex="normal"/>
    </style:style>
    <style:style style:name="P150"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Liberation Serif" fo:font-size="14pt" fo:font-style="normal" fo:font-weight="normal" officeooo:paragraph-rsid="00c62686"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151"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Times New Roman" fo:font-size="14pt" fo:font-weight="normal" officeooo:paragraph-rsid="00c62686" fo:background-color="transparent" style:font-name-asian="Times New Roman2" style:font-size-asian="14pt" style:font-weight-asian="normal" style:font-name-complex="Times New Roman2" style:font-size-complex="14pt" style:font-weight-complex="normal"/>
    </style:style>
    <style:style style:name="P152" style:family="paragraph" style:parent-style-name="Standard">
      <style:paragraph-properties fo:margin-right="0.199cm" fo:margin-top="0cm" fo:margin-bottom="0cm" style:contextual-spacing="false" fo:line-height="150%" fo:text-align="justify" style:justify-single-word="false" fo:text-indent="1.251cm" style:auto-text-indent="false" loext:word-spacing-minimum="75%" loext:word-spacing-maximum="133%"/>
      <style:text-properties style:font-name="Times New Roman" fo:font-size="14pt" fo:font-weight="normal" officeooo:paragraph-rsid="00c62686" fo:background-color="transparent" style:font-name-asian="Times New Roman2" style:font-size-asian="14pt" style:font-weight-asian="normal" style:font-name-complex="Times New Roman2" style:font-size-complex="14pt" style:font-weight-complex="normal"/>
    </style:style>
    <style:style style:name="P153" style:family="paragraph" style:parent-style-name="Heading_20_2">
      <style:paragraph-properties fo:margin-top="0.499cm" fo:margin-bottom="0cm" style:contextual-spacing="false" fo:line-height="150%" fo:text-align="justify" style:justify-single-word="false" fo:text-indent="1.251cm" style:auto-text-indent="false" loext:word-spacing-minimum="75%" loext:word-spacing-maximum="133%"/>
      <style:text-properties style:font-name="Times New Roman" fo:font-size="14pt" fo:font-weight="bold" officeooo:paragraph-rsid="00c62686" fo:background-color="transparent" style:font-name-asian="Times New Roman2" style:font-size-asian="14pt" style:font-weight-asian="bold" style:font-name-complex="Times New Roman2" style:font-size-complex="14pt" style:font-weight-complex="bold"/>
    </style:style>
    <style:style style:name="P154" style:family="paragraph" style:parent-style-name="Standard">
      <style:paragraph-properties fo:margin-top="0cm" fo:margin-bottom="0cm" style:contextual-spacing="false" fo:line-height="150%" fo:text-align="justify" style:justify-single-word="false" fo:text-indent="1.251cm" style:auto-text-indent="false"/>
      <style:text-properties fo:color="#000000" loext:opacity="100%" style:font-name="Times New Roman" fo:font-size="14pt" fo:font-style="normal" fo:font-weight="normal" officeooo:paragraph-rsid="00c62686"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155" style:family="paragraph" style:parent-style-name="Heading_20_1">
      <style:paragraph-properties fo:margin-top="0cm" fo:margin-bottom="0cm" style:contextual-spacing="false" fo:line-height="200%" fo:text-align="center" style:justify-single-word="false" fo:break-before="page"/>
      <style:text-properties style:font-name="Times New Roman" fo:font-size="14pt" fo:font-weight="bold" officeooo:paragraph-rsid="00c64b87" style:font-name-asian="Times New Roman2" style:font-size-asian="14pt" style:font-weight-asian="bold" style:font-name-complex="Times New Roman2" style:font-size-complex="14pt" style:font-weight-complex="bold"/>
    </style:style>
    <style:style style:name="P156" style:family="paragraph" style:parent-style-name="Heading_20_2">
      <style:paragraph-properties fo:margin-top="0cm" fo:margin-bottom="0cm" style:contextual-spacing="false" fo:line-height="150%" fo:text-align="justify" style:justify-single-word="false" fo:text-indent="1.251cm" style:auto-text-indent="false"/>
      <style:text-properties style:font-name="Times New Roman" fo:font-size="14pt" fo:font-weight="bold" officeooo:paragraph-rsid="0059da48" fo:background-color="transparent" style:font-name-asian="Times New Roman2" style:font-size-asian="14pt" style:font-weight-asian="bold" style:font-name-complex="Times New Roman2" style:font-size-complex="14pt" style:font-weight-complex="bold"/>
    </style:style>
    <style:style style:name="P157" style:family="paragraph" style:parent-style-name="Heading_20_2">
      <style:paragraph-properties fo:margin-top="0cm" fo:margin-bottom="0cm" style:contextual-spacing="false" fo:line-height="150%" fo:text-align="justify" style:justify-single-word="false" fo:text-indent="1.251cm" style:auto-text-indent="false" loext:word-spacing-minimum="75%" loext:word-spacing-maximum="133%"/>
      <style:text-properties officeooo:paragraph-rsid="00c64b87"/>
    </style:style>
    <style:style style:name="P158" style:family="paragraph" style:parent-style-name="Standard">
      <style:paragraph-properties fo:margin-top="0cm" fo:margin-bottom="0cm" style:contextual-spacing="false" fo:line-height="150%" fo:text-align="justify" style:justify-single-word="false" fo:text-indent="1.251cm" style:auto-text-indent="false"/>
      <style:text-properties fo:font-variant="normal" fo:text-transform="none" style:font-name="Times New Roman" fo:font-size="14pt" fo:font-style="normal" fo:font-weight="normal" officeooo:paragraph-rsid="000f24c9"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159"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Times New Roman" fo:font-size="14pt" fo:font-style="normal" fo:font-weight="normal" officeooo:paragraph-rsid="00c64b87"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160" style:family="paragraph" style:parent-style-name="Standard">
      <style:paragraph-properties fo:margin-top="0.423cm" fo:margin-bottom="0.106cm" style:contextual-spacing="false" fo:text-align="center" style:justify-single-word="false"/>
      <style:text-properties officeooo:paragraph-rsid="00c64b87" fo:background-color="transparent"/>
    </style:style>
    <style:style style:name="P161" style:family="paragraph" style:parent-style-name="Standard">
      <style:paragraph-properties fo:margin-top="0cm" fo:margin-bottom="0cm" style:contextual-spacing="false" fo:line-height="150%" fo:text-align="center" style:justify-single-word="false"/>
      <style:text-properties style:font-name="Times New Roman" fo:font-size="14pt" fo:font-weight="bold" officeooo:paragraph-rsid="00c64b87" fo:background-color="transparent" style:font-name-asian="Times New Roman2" style:font-size-asian="14pt" style:font-weight-asian="bold" style:font-name-complex="Times New Roman2" style:font-size-complex="14pt" style:font-weight-complex="bold"/>
    </style:style>
    <style:style style:name="P162"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Times New Roman" fo:font-size="14pt" fo:font-weight="normal" officeooo:paragraph-rsid="00c64b87" fo:background-color="transparent" style:font-name-asian="Times New Roman2" style:font-size-asian="14pt" style:font-weight-asian="normal" style:font-name-complex="Times New Roman2" style:font-size-complex="14pt" style:font-weight-complex="normal"/>
    </style:style>
    <style:style style:name="P163" style:family="paragraph" style:parent-style-name="Standard">
      <style:paragraph-properties fo:line-height="150%" fo:text-align="justify" style:justify-single-word="false" fo:text-indent="1.251cm" style:auto-text-indent="false" loext:word-spacing-minimum="75%" loext:word-spacing-maximum="133%"/>
      <style:text-properties fo:font-size="14pt" officeooo:paragraph-rsid="00cef3cf" fo:background-color="transparent" style:font-size-asian="14pt" style:font-size-complex="14pt"/>
    </style:style>
    <style:style style:name="P164"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officeooo:paragraph-rsid="00c64b87" fo:background-color="transparent"/>
    </style:style>
    <style:style style:name="P165" style:family="paragraph" style:parent-style-name="Heading_20_2">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Times New Roman" fo:font-size="14pt" fo:font-weight="bold" officeooo:paragraph-rsid="00c64b87" fo:background-color="transparent" style:font-name-asian="Times New Roman2" style:font-size-asian="14pt" style:font-weight-asian="bold" style:font-name-complex="Times New Roman2" style:font-size-complex="14pt" style:font-weight-complex="bold"/>
    </style:style>
    <style:style style:name="P166" style:family="paragraph" style:parent-style-name="Standard" style:master-page-name="">
      <loext:graphic-properties draw:fill="none"/>
      <style:paragraph-properties fo:margin-left="0cm" fo:margin-right="0.101cm" fo:margin-top="0.423cm" fo:margin-bottom="0.212cm" style:contextual-spacing="false" fo:line-height="150%" fo:text-align="start" style:justify-single-word="false" fo:text-indent="1.3cm" style:auto-text-indent="false" style:page-number="auto" fo:background-color="transparent"/>
      <style:text-properties style:font-name="Times New Roman" fo:font-size="14pt" fo:font-weight="bold" officeooo:paragraph-rsid="00c64b87" fo:background-color="transparent" style:font-name-asian="Times New Roman2" style:font-size-asian="14pt" style:font-weight-asian="bold" style:font-name-complex="Times New Roman2" style:font-size-complex="14pt" style:font-weight-complex="bold"/>
    </style:style>
    <style:style style:name="P167" style:family="paragraph" style:parent-style-name="Standard">
      <style:paragraph-properties fo:line-height="100%" fo:text-align="center" style:justify-single-word="false"/>
      <style:text-properties style:font-name="Times New Roman" fo:font-size="12pt" fo:font-weight="bold" officeooo:paragraph-rsid="00c64b87" fo:background-color="transparent" style:font-name-asian="Times New Roman2" style:font-size-asian="12pt" style:font-weight-asian="bold" style:font-name-complex="Times New Roman2" style:font-size-complex="12pt" style:font-weight-complex="bold"/>
    </style:style>
    <style:style style:name="P168" style:family="paragraph" style:parent-style-name="Standard">
      <style:paragraph-properties fo:line-height="100%" fo:text-align="start" style:justify-single-word="false"/>
      <style:text-properties style:font-name="Times New Roman" fo:font-size="12pt" fo:font-weight="normal" officeooo:paragraph-rsid="00c64b87" fo:background-color="transparent" style:font-name-asian="Times New Roman2" style:font-size-asian="12pt" style:font-weight-asian="normal" style:font-name-complex="Times New Roman2" style:font-size-complex="12pt" style:font-weight-complex="normal"/>
    </style:style>
    <style:style style:name="P169" style:family="paragraph" style:parent-style-name="Text_20_body">
      <style:text-properties fo:background-color="transparent"/>
    </style:style>
    <style:style style:name="P170" style:family="paragraph" style:parent-style-name="Standard">
      <style:paragraph-properties fo:margin-left="0.75cm" fo:line-height="100%" fo:text-align="start" style:justify-single-word="false"/>
      <style:text-properties style:font-name="Courier New" fo:font-size="11pt" officeooo:paragraph-rsid="00c64b87" fo:background-color="transparent" style:font-name-asian="Courier New1" style:font-size-asian="11pt" style:font-name-complex="Courier New1" style:font-size-complex="11pt"/>
    </style:style>
    <style:style style:name="P171" style:family="paragraph" style:parent-style-name="Standard">
      <style:paragraph-properties fo:line-height="150%" fo:text-align="justify" style:justify-single-word="false" fo:text-indent="1.251cm" style:auto-text-indent="false" loext:word-spacing-minimum="75%" loext:word-spacing-maximum="133%"/>
      <style:text-properties style:font-name="Times New Roman" fo:font-size="14pt" fo:font-weight="normal" officeooo:paragraph-rsid="00c64b87" fo:background-color="transparent" style:font-name-asian="Times New Roman2" style:font-size-asian="14pt" style:font-weight-asian="normal" style:font-name-complex="Times New Roman2" style:font-size-complex="14pt" style:font-weight-complex="normal"/>
    </style:style>
    <style:style style:name="P172" style:family="paragraph" style:parent-style-name="Standard">
      <style:paragraph-properties fo:margin-top="0.212cm" fo:margin-bottom="0.423cm" style:contextual-spacing="false" fo:line-height="150%" fo:text-align="center" style:justify-single-word="false"/>
      <style:text-properties style:font-name="Times New Roman" fo:font-size="14pt" fo:font-weight="bold" officeooo:paragraph-rsid="00c64b87" fo:background-color="transparent" style:font-name-asian="Times New Roman2" style:font-size-asian="14pt" style:font-weight-asian="bold" style:font-name-complex="Times New Roman2" style:font-size-complex="14pt" style:font-weight-complex="bold"/>
    </style:style>
    <style:style style:name="P173" style:family="paragraph" style:parent-style-name="Standard">
      <style:paragraph-properties fo:line-height="150%" fo:text-align="justify" style:justify-single-word="false" fo:text-indent="1.251cm" style:auto-text-indent="false" loext:word-spacing-minimum="75%" loext:word-spacing-maximum="133%"/>
      <style:text-properties officeooo:paragraph-rsid="00c64b87" fo:background-color="transparent"/>
    </style:style>
    <style:style style:name="P174"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Liberation Serif" fo:font-size="14pt" fo:font-style="normal" fo:font-weight="normal" officeooo:paragraph-rsid="00c64b87"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175" style:family="paragraph" style:parent-style-name="Heading_20_2">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Liberation Serif" fo:font-size="14pt" fo:font-weight="bold" officeooo:paragraph-rsid="00c64b87" fo:background-color="transparent" style:font-name-asian="Times New Roman2" style:font-size-asian="14pt" style:font-weight-asian="bold" style:font-name-complex="Times New Roman2" style:font-size-complex="14pt" style:font-weight-complex="bold"/>
    </style:style>
    <style:style style:name="P176"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Liberation Serif" fo:font-size="14pt" fo:font-style="normal" fo:font-weight="normal" officeooo:paragraph-rsid="00c64b87" fo:background-color="transparent" style:font-size-asian="14pt" style:font-style-asian="normal" style:font-weight-asian="normal" style:font-size-complex="14pt" style:font-style-complex="normal" style:font-weight-complex="normal"/>
    </style:style>
    <style:style style:name="P177" style:family="paragraph" style:parent-style-name="Heading_20_1">
      <style:paragraph-properties fo:margin-top="0cm" fo:margin-bottom="0.423cm" style:contextual-spacing="false" fo:line-height="200%" fo:text-align="center" style:justify-single-word="false"/>
      <style:text-properties style:font-name="Times New Roman" fo:font-size="14pt" officeooo:paragraph-rsid="00c64b87" fo:background-color="transparent" style:font-name-asian="Times New Roman2" style:font-size-asian="14pt" style:font-name-complex="Times New Roman2" style:font-size-complex="14pt"/>
    </style:style>
    <style:style style:name="P178" style:family="paragraph" style:parent-style-name="Heading_20_1">
      <style:paragraph-properties fo:margin-top="0cm" fo:margin-bottom="0.42cm" style:contextual-spacing="true" fo:line-height="150%" fo:text-align="justify" style:justify-single-word="false"/>
      <style:text-properties style:font-name="Times New Roman" fo:font-size="14pt" fo:font-weight="bold" officeooo:paragraph-rsid="009d143e" fo:background-color="transparent" style:font-name-asian="Times New Roman2" style:font-size-asian="14pt" style:font-weight-asian="bold" style:font-name-complex="Times New Roman2" style:font-size-complex="14pt" style:font-weight-complex="bold"/>
    </style:style>
    <style:style style:name="P179" style:family="paragraph" style:parent-style-name="Heading_20_1">
      <style:paragraph-properties fo:margin-top="0cm" fo:margin-bottom="0.42cm" style:contextual-spacing="true" fo:line-height="150%" fo:text-align="justify" style:justify-single-word="false"/>
      <style:text-properties style:font-name="Times New Roman" fo:font-size="14pt" fo:font-weight="bold" officeooo:paragraph-rsid="00c64b87" style:font-name-asian="Times New Roman2" style:font-size-asian="14pt" style:font-weight-asian="bold" style:font-name-complex="Times New Roman2" style:font-size-complex="14pt" style:font-weight-complex="bold"/>
    </style:style>
    <style:style style:name="P180" style:family="paragraph" style:parent-style-name="Heading_20_1">
      <style:paragraph-properties fo:margin-top="0cm" fo:margin-bottom="0.42cm" style:contextual-spacing="true" fo:line-height="150%" fo:text-align="justify" style:justify-single-word="false"/>
      <style:text-properties style:font-name="Times New Roman" fo:font-size="14pt" fo:font-weight="bold" officeooo:paragraph-rsid="009d143e" style:font-name-asian="Times New Roman2" style:font-size-asian="14pt" style:font-weight-asian="bold" style:font-name-complex="Times New Roman2" style:font-size-complex="14pt" style:font-weight-complex="bold"/>
    </style:style>
    <style:style style:name="P181" style:family="paragraph" style:parent-style-name="Heading_20_1">
      <style:paragraph-properties fo:margin-top="0cm" fo:margin-bottom="0cm" style:contextual-spacing="true" fo:line-height="150%" fo:text-align="justify" style:justify-single-word="false"/>
      <style:text-properties style:font-name="Times New Roman" fo:font-size="14pt" fo:font-style="normal" fo:font-weight="normal" officeooo:paragraph-rsid="00c64b87"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182" style:family="paragraph" style:parent-style-name="Standard" style:master-page-name="">
      <loext:graphic-properties draw:fill="none"/>
      <style:paragraph-properties fo:margin-left="0cm" fo:margin-right="0.101cm" fo:margin-top="0.423cm" fo:margin-bottom="0.212cm" style:contextual-spacing="false" fo:line-height="150%" fo:text-align="start" style:justify-single-word="false" fo:text-indent="1.3cm" style:auto-text-indent="false" style:page-number="auto" fo:background-color="transparent"/>
      <style:text-properties fo:font-weight="bold" officeooo:paragraph-rsid="00c64b87" fo:background-color="transparent" style:font-weight-asian="bold" style:font-weight-complex="bold"/>
    </style:style>
    <style:style style:name="P183" style:family="paragraph" style:parent-style-name="Text_20_body">
      <style:text-properties officeooo:rsid="00da1f1a"/>
    </style:style>
    <style:style style:name="P184" style:family="paragraph" style:parent-style-name="Standard">
      <style:paragraph-properties fo:margin-left="0.75cm" fo:line-height="100%" fo:text-align="start" style:justify-single-word="false"/>
      <style:text-properties officeooo:paragraph-rsid="00c64b87" fo:background-color="transparent"/>
    </style:style>
    <style:style style:name="P185" style:family="paragraph" style:parent-style-name="Standard">
      <style:paragraph-properties fo:margin-top="0.423cm" fo:margin-bottom="0.212cm" style:contextual-spacing="false" fo:line-height="150%" fo:text-align="start" style:justify-single-word="false"/>
      <style:text-properties style:font-name="Times New Roman" fo:font-size="14pt" fo:font-weight="bold" officeooo:paragraph-rsid="00c64b87" fo:background-color="transparent" style:font-name-asian="Times New Roman2" style:font-size-asian="14pt" style:font-weight-asian="bold" style:font-name-complex="Times New Roman2" style:font-size-complex="14pt" style:font-weight-complex="bold"/>
    </style:style>
    <style:style style:name="P186" style:family="paragraph" style:parent-style-name="Text_20_body">
      <style:text-properties style:font-name="Times New Roman" fo:font-size="14pt" fo:font-style="normal" fo:font-weight="normal"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187"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Times New Roman" fo:font-size="14pt" fo:font-style="normal" fo:font-weight="normal" officeooo:paragraph-rsid="00c66a3b"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188" style:family="paragraph" style:parent-style-name="Standard" style:master-page-name="">
      <loext:graphic-properties draw:fill="none"/>
      <style:paragraph-properties fo:margin-left="0cm" fo:margin-right="0.101cm" fo:margin-top="0.423cm" fo:margin-bottom="0.212cm" style:contextual-spacing="false" fo:line-height="150%" fo:text-align="center" style:justify-single-word="false" fo:text-indent="0cm" style:auto-text-indent="false" style:page-number="auto" fo:background-color="transparent"/>
      <style:text-properties style:font-name="Times New Roman" fo:font-size="14pt" fo:font-weight="bold" officeooo:paragraph-rsid="00c64b87" fo:background-color="transparent" style:font-name-asian="Times New Roman2" style:font-size-asian="14pt" style:font-weight-asian="bold" style:font-name-complex="Times New Roman2" style:font-size-complex="14pt" style:font-weight-complex="bold"/>
    </style:style>
    <style:style style:name="P189" style:family="paragraph" style:parent-style-name="Text_20_body">
      <style:paragraph-properties fo:text-align="end" style:justify-single-word="false"/>
      <style:text-properties officeooo:rsid="00ddcb3d" officeooo:paragraph-rsid="00ddcb3d"/>
    </style:style>
    <style:style style:name="P190" style:family="paragraph" style:parent-style-name="Text_20_body">
      <style:text-properties style:font-name="Liberation Serif" fo:font-size="14pt" fo:font-style="normal" fo:font-weight="normal" fo:background-color="transparent" style:font-size-asian="14pt" style:font-style-asian="normal" style:font-weight-asian="normal" style:font-size-complex="14pt" style:font-style-complex="normal" style:font-weight-complex="normal"/>
    </style:style>
    <style:style style:name="P191"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style:font-name="Times New Roman" fo:font-size="14pt" fo:font-weight="bold" officeooo:paragraph-rsid="00c66a3b" fo:background-color="transparent" style:font-name-asian="Times New Roman2" style:font-size-asian="14pt" style:font-weight-asian="bold" style:font-name-complex="Times New Roman2" style:font-size-complex="14pt" style:font-weight-complex="bold"/>
    </style:style>
    <style:style style:name="P192" style:family="paragraph" style:parent-style-name="Standard">
      <style:paragraph-properties fo:margin-left="0cm" fo:margin-top="0cm" fo:margin-bottom="0cm" style:contextual-spacing="false" fo:line-height="150%" fo:text-align="justify" style:justify-single-word="false" fo:text-indent="1.251cm" style:auto-text-indent="false" loext:word-spacing-minimum="75%" loext:word-spacing-maximum="133%"/>
      <style:text-properties fo:font-size="14pt" officeooo:rsid="00c66a3b" officeooo:paragraph-rsid="00c66a3b" fo:background-color="transparent" style:font-size-asian="14pt" style:font-size-complex="14pt"/>
    </style:style>
    <style:style style:name="P193" style:family="paragraph" style:parent-style-name="Standard">
      <style:paragraph-properties fo:margin-left="0cm" fo:margin-top="0cm" fo:margin-bottom="0cm" style:contextual-spacing="false" fo:line-height="150%" fo:text-align="justify" style:justify-single-word="false" fo:text-indent="1.251cm" style:auto-text-indent="false" loext:word-spacing-minimum="75%" loext:word-spacing-maximum="133%"/>
      <style:text-properties fo:font-size="14pt" officeooo:paragraph-rsid="00c66a3b" fo:background-color="transparent" style:font-size-asian="14pt" style:font-size-complex="14pt"/>
    </style:style>
    <style:style style:name="P194" style:family="paragraph" style:parent-style-name="Heading_20_1">
      <style:paragraph-properties fo:margin-top="0cm" fo:margin-bottom="0.423cm" style:contextual-spacing="false" fo:line-height="200%" fo:text-align="center" style:justify-single-word="false" fo:break-before="page"/>
      <style:text-properties style:font-name="Times New Roman" fo:font-size="14pt" fo:font-weight="bold" officeooo:paragraph-rsid="000f24c9" fo:background-color="transparent" style:font-name-asian="Times New Roman2" style:font-size-asian="14pt" style:font-weight-asian="bold" style:font-name-complex="Times New Roman2" style:font-size-complex="14pt" style:font-weight-complex="bold"/>
    </style:style>
    <style:style style:name="P195" style:family="paragraph" style:parent-style-name="Standard" style:master-page-name="">
      <style:paragraph-properties fo:margin-top="0cm" fo:margin-bottom="0cm" style:contextual-spacing="false" fo:line-height="150%" fo:text-align="justify" style:justify-single-word="false" fo:text-indent="1.251cm" style:auto-text-indent="false" style:page-number="auto" loext:word-spacing-minimum="75%" loext:word-spacing-maximum="133%"/>
      <style:text-properties style:font-name="Times New Roman" fo:font-size="14pt" fo:font-style="normal" fo:font-weight="normal" officeooo:paragraph-rsid="00c64b87"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196" style:family="paragraph" style:parent-style-name="Standard">
      <style:paragraph-properties fo:margin-top="0cm" fo:margin-bottom="0cm" style:contextual-spacing="false" fo:line-height="150%" fo:text-align="justify" style:justify-single-word="false" fo:text-indent="1.251cm" style:auto-text-indent="false" loext:word-spacing-minimum="75%" loext:word-spacing-maximum="133%"/>
      <style:text-properties fo:font-size="14pt" fo:font-style="normal" fo:font-weight="normal" officeooo:paragraph-rsid="00c64b87" fo:background-color="transparent" style:font-size-asian="14pt" style:font-style-asian="normal" style:font-weight-asian="normal" style:font-size-complex="14pt" style:font-style-complex="normal" style:font-weight-complex="normal"/>
    </style:style>
    <style:style style:name="P197" style:family="paragraph" style:parent-style-name="Standard">
      <style:paragraph-properties fo:margin-top="0cm" fo:margin-bottom="0cm" style:contextual-spacing="false" fo:line-height="150%" fo:text-align="justify" style:justify-single-word="false" fo:text-indent="1.251cm" style:auto-text-indent="false"/>
      <style:text-properties fo:font-variant="normal" fo:text-transform="none" style:font-name="Times New Roman" fo:font-size="14pt" fo:font-style="normal" fo:font-weight="normal" officeooo:paragraph-rsid="003d943c" fo:background-color="transparent" style:font-name-asian="Times New Roman2" style:font-size-asian="14pt" style:font-style-asian="normal" style:font-weight-asian="normal" style:font-name-complex="Times New Roman2" style:font-size-complex="14pt" style:font-style-complex="normal" style:font-weight-complex="normal"/>
    </style:style>
    <style:style style:name="P198" style:family="paragraph" style:parent-style-name="Standard">
      <style:paragraph-properties fo:line-height="150%" fo:text-align="justify" style:justify-single-word="false" fo:text-indent="1.251cm" style:auto-text-indent="false" loext:word-spacing-minimum="75%" loext:word-spacing-maximum="133%"/>
      <style:text-properties style:font-name="Liberation Serif" fo:font-size="14pt" officeooo:paragraph-rsid="00c64b87" fo:background-color="transparent" style:font-name-asian="Times New Roman2" style:font-size-asian="14pt" style:font-name-complex="Times New Roman2" style:font-size-complex="14pt"/>
    </style:style>
    <style:style style:name="P199" style:family="paragraph" style:parent-style-name="Standard">
      <style:paragraph-properties fo:line-height="150%" fo:text-align="justify" style:justify-single-word="false" fo:text-indent="1.251cm" style:auto-text-indent="false" loext:word-spacing-minimum="75%" loext:word-spacing-maximum="133%"/>
      <style:text-properties style:font-name="Liberation Serif" fo:font-size="14pt" officeooo:paragraph-rsid="00c64b87" fo:background-color="transparent" style:font-size-asian="14pt" style:font-size-complex="14pt"/>
    </style:style>
    <style:style style:name="P200" style:family="paragraph" style:parent-style-name="Heading_20_1" style:master-page-name="Перші_20_листочки">
      <style:paragraph-properties fo:margin-top="0cm" fo:margin-bottom="0.423cm" style:contextual-spacing="false" fo:line-height="150%" fo:text-align="center" style:justify-single-word="false" style:page-number="auto" fo:break-before="page"/>
      <style:text-properties style:font-name="Times New Roman" fo:font-size="14pt" fo:font-weight="bold" officeooo:paragraph-rsid="00a0f901" fo:background-color="transparent" style:font-name-asian="Times New Roman2" style:font-size-asian="14pt" style:font-weight-asian="bold" style:font-name-complex="Times New Roman2" style:font-size-complex="14pt" style:font-weight-complex="bold"/>
    </style:style>
    <style:style style:name="P201" style:family="paragraph" style:parent-style-name="Heading_20_1">
      <style:paragraph-properties fo:margin-top="0cm" fo:margin-bottom="0.423cm" style:contextual-spacing="false" fo:line-height="150%" fo:text-align="center" style:justify-single-word="false"/>
      <style:text-properties style:font-name="Times New Roman" fo:font-size="14pt" fo:font-weight="bold" officeooo:paragraph-rsid="00a0f901" fo:background-color="transparent" style:font-name-asian="Times New Roman2" style:font-size-asian="14pt" style:font-weight-asian="bold" style:font-name-complex="Times New Roman2" style:font-size-complex="14pt" style:font-weight-complex="bold"/>
    </style:style>
    <style:style style:name="P202" style:family="paragraph" style:parent-style-name="Heading_20_1">
      <style:paragraph-properties fo:margin-top="0cm" fo:margin-bottom="0.423cm" style:contextual-spacing="false" fo:line-height="150%" fo:text-align="center" style:justify-single-word="false"/>
      <style:text-properties style:font-name="Times New Roman" fo:font-size="20pt" fo:font-weight="bold" officeooo:paragraph-rsid="00b1f33c" fo:background-color="transparent" style:font-name-asian="Times New Roman2" style:font-size-asian="17.5pt" style:font-weight-asian="bold" style:font-name-complex="Times New Roman2" style:font-size-complex="20pt" style:font-weight-complex="bold"/>
    </style:style>
    <style:style style:name="P203" style:family="paragraph" style:parent-style-name="Heading_20_1">
      <style:paragraph-properties fo:margin-top="0cm" fo:margin-bottom="0.423cm" style:contextual-spacing="false" fo:line-height="150%" fo:text-align="center" style:justify-single-word="false"/>
      <style:text-properties style:font-name="Times New Roman" fo:font-size="20pt" fo:font-weight="bold" officeooo:rsid="00b1f33c" officeooo:paragraph-rsid="00b1f33c" fo:background-color="transparent" style:font-name-asian="Times New Roman2" style:font-size-asian="17.5pt" style:font-weight-asian="bold" style:font-name-complex="Times New Roman2" style:font-size-complex="20pt" style:font-weight-complex="bold"/>
    </style:style>
    <style:style style:name="P204" style:family="paragraph" style:parent-style-name="Standard" style:master-page-name="Перші_20_листочки">
      <style:paragraph-properties fo:margin-top="0cm" fo:margin-bottom="0cm" style:contextual-spacing="false" fo:line-height="150%" fo:text-align="center" style:justify-single-word="false" style:page-number="auto" fo:break-before="page"/>
      <style:text-properties style:font-name="Times New Roman" fo:font-size="14pt" fo:font-style="normal" fo:font-weight="bold" officeooo:paragraph-rsid="00c64b87" fo:background-color="transparent" style:font-name-asian="Times New Roman2" style:font-size-asian="14pt" style:font-style-asian="normal" style:font-weight-asian="bold" style:font-name-complex="Times New Roman2" style:font-size-complex="14pt" style:font-style-complex="normal" style:font-weight-complex="bold"/>
    </style:style>
    <style:style style:name="P205" style:family="paragraph" style:parent-style-name="Standard">
      <style:paragraph-properties fo:margin-top="0cm" fo:margin-bottom="0cm" style:contextual-spacing="false" fo:line-height="150%" fo:text-align="center" style:justify-single-word="false"/>
      <style:text-properties style:font-name="Times New Roman" fo:font-size="14pt" fo:font-style="normal" fo:font-weight="bold" officeooo:paragraph-rsid="00c64b87" fo:background-color="transparent" style:font-name-asian="Times New Roman2" style:font-size-asian="14pt" style:font-style-asian="normal" style:font-weight-asian="bold" style:font-name-complex="Times New Roman2" style:font-size-complex="14pt" style:font-style-complex="normal" style:font-weight-complex="bold"/>
    </style:style>
    <style:style style:name="P206" style:family="paragraph" style:parent-style-name="Standard">
      <style:paragraph-properties fo:line-height="150%"/>
      <style:text-properties officeooo:paragraph-rsid="00c64b87" fo:background-color="transparent"/>
    </style:style>
    <style:style style:name="P207" style:family="paragraph" style:parent-style-name="Standard">
      <style:paragraph-properties fo:margin-top="0cm" fo:margin-bottom="0cm" style:contextual-spacing="false" fo:line-height="150%" fo:text-align="center" style:justify-single-word="false" fo:break-before="page"/>
      <style:text-properties style:font-name="Times New Roman" fo:font-size="14pt" fo:font-style="normal" fo:font-weight="bold" officeooo:paragraph-rsid="00c64b87" fo:background-color="transparent" style:font-name-asian="Times New Roman2" style:font-size-asian="14pt" style:font-style-asian="normal" style:font-weight-asian="bold" style:font-name-complex="Times New Roman2" style:font-size-complex="14pt" style:font-style-complex="normal" style:font-weight-complex="bold"/>
    </style:style>
    <style:style style:name="P208" style:family="paragraph" style:parent-style-name="Standard" style:master-page-name="Перші_20_листочки">
      <style:paragraph-properties fo:text-align="center" style:justify-single-word="false" style:page-number="auto"/>
      <style:text-properties style:font-name="Times New Roman" fo:font-size="14pt" fo:language="uk" fo:country="UA" fo:font-weight="bold" officeooo:paragraph-rsid="00445580" fo:background-color="transparent" style:font-size-asian="14pt" style:font-weight-asian="bold" style:font-size-complex="14pt" style:font-weight-complex="bold"/>
    </style:style>
    <style:style style:name="P209" style:family="paragraph" style:parent-style-name="Standard">
      <style:paragraph-properties fo:text-align="center" style:justify-single-word="false"/>
      <style:text-properties style:font-name="Times New Roman" fo:font-size="14pt" fo:language="uk" fo:country="UA" fo:font-weight="bold" officeooo:paragraph-rsid="00445580" fo:background-color="transparent" style:font-size-asian="14pt" style:font-weight-asian="bold" style:font-size-complex="14pt" style:font-weight-complex="bold"/>
    </style:style>
    <style:style style:name="P210" style:family="paragraph" style:parent-style-name="Standard">
      <style:paragraph-properties fo:margin-right="0cm" fo:line-height="150%" fo:text-align="justify" style:justify-single-word="false" fo:text-indent="1.249cm" style:auto-text-indent="false"/>
      <style:text-properties style:font-name="Times New Roman" fo:font-size="14pt" officeooo:paragraph-rsid="00c74e09" fo:background-color="transparent" style:font-size-asian="14pt" style:font-size-complex="14pt"/>
    </style:style>
    <style:style style:name="P211" style:family="paragraph" style:parent-style-name="Standard">
      <style:paragraph-properties fo:margin-right="0cm" fo:text-align="justify" style:justify-single-word="false" fo:text-indent="1.249cm" style:auto-text-indent="false"/>
      <style:text-properties style:font-name="Times New Roman" fo:font-size="14pt" fo:language="uk" fo:country="UA" fo:font-weight="bold" officeooo:paragraph-rsid="00445580" fo:background-color="transparent" style:font-size-asian="14pt" style:font-weight-asian="bold" style:font-size-complex="14pt"/>
    </style:style>
    <style:style style:name="P212" style:family="paragraph" style:parent-style-name="Standard">
      <style:paragraph-properties fo:margin-right="0cm" fo:text-align="justify" style:justify-single-word="false" fo:text-indent="1.249cm" style:auto-text-indent="false"/>
      <style:text-properties style:font-name="Times New Roman" fo:font-size="14pt" fo:language="uk" fo:country="UA" officeooo:paragraph-rsid="00445580" fo:background-color="transparent" style:font-size-asian="14pt" style:font-size-complex="14pt"/>
    </style:style>
    <style:style style:name="P213" style:family="paragraph" style:parent-style-name="Standard">
      <style:paragraph-properties fo:margin-right="0cm" fo:line-height="150%" fo:text-align="justify" style:justify-single-word="false" fo:text-indent="1.249cm" style:auto-text-indent="false">
        <style:tab-stops>
          <style:tab-stop style:position="9.525cm"/>
          <style:tab-stop style:position="11.43cm"/>
          <style:tab-stop style:position="12.383cm"/>
        </style:tab-stops>
      </style:paragraph-properties>
      <style:text-properties style:font-name="Times New Roman" fo:font-size="14pt" officeooo:paragraph-rsid="00445580" fo:background-color="transparent" style:font-size-asian="14pt" style:font-size-complex="14pt"/>
    </style:style>
    <style:style style:name="P214" style:family="paragraph" style:parent-style-name="Standard">
      <style:paragraph-properties fo:line-height="150%"/>
      <style:text-properties style:font-name="Times New Roman" fo:font-size="14pt" officeooo:paragraph-rsid="00445580" fo:background-color="transparent" style:font-size-asian="14pt" style:font-size-complex="14pt"/>
    </style:style>
    <style:style style:name="P215" style:family="paragraph" style:parent-style-name="Standard">
      <style:paragraph-properties fo:line-height="150%"/>
      <style:text-properties style:font-name="Times New Roman" fo:font-size="14pt" officeooo:paragraph-rsid="00c66241" fo:background-color="transparent" style:font-size-asian="14pt" style:font-size-complex="14pt"/>
    </style:style>
    <style:style style:name="P216" style:family="paragraph" style:parent-style-name="Standard">
      <style:paragraph-properties fo:margin-right="0cm" fo:text-align="justify" style:justify-single-word="false" fo:text-indent="1.249cm" style:auto-text-indent="false">
        <style:tab-stops>
          <style:tab-stop style:position="3.81cm"/>
          <style:tab-stop style:position="4.763cm"/>
          <style:tab-stop style:position="5.08cm"/>
          <style:tab-stop style:position="5.715cm"/>
        </style:tab-stops>
      </style:paragraph-properties>
      <style:text-properties style:font-name="Times New Roman" fo:font-size="14pt" fo:language="uk" fo:country="UA" officeooo:paragraph-rsid="00445580" fo:background-color="transparent" style:font-size-asian="14pt" style:font-size-complex="14pt"/>
    </style:style>
    <style:style style:name="P217" style:family="paragraph" style:parent-style-name="Standard">
      <style:paragraph-properties fo:line-height="150%"/>
      <style:text-properties style:font-name="Times New Roman" fo:font-size="14pt" fo:language="uk" fo:country="UA" officeooo:paragraph-rsid="00445580" fo:background-color="transparent" style:font-size-asian="14pt" style:font-size-complex="14pt"/>
    </style:style>
    <style:style style:name="P218" style:family="paragraph" style:parent-style-name="Standard">
      <style:paragraph-properties fo:margin-left="1.501cm" fo:margin-right="0cm" fo:text-indent="-1cm" style:auto-text-indent="false"/>
      <style:text-properties style:font-name="Times New Roman" fo:font-size="14pt" fo:language="uk" fo:country="UA" officeooo:paragraph-rsid="00445580" fo:background-color="transparent" style:font-size-asian="14pt" style:font-size-complex="14pt"/>
    </style:style>
    <style:style style:name="P219" style:family="paragraph" style:parent-style-name="Standard">
      <style:paragraph-properties fo:margin-left="1.501cm" fo:margin-right="0cm" fo:margin-top="0cm" fo:margin-bottom="0.423cm" style:contextual-spacing="false" fo:line-height="150%" fo:text-indent="-1cm" style:auto-text-indent="false"/>
      <style:text-properties style:font-name="Times New Roman" fo:font-size="14pt" officeooo:paragraph-rsid="00445580" fo:background-color="transparent" style:font-size-asian="14pt" style:font-size-complex="14pt"/>
    </style:style>
    <style:style style:name="P220" style:family="paragraph" style:parent-style-name="Standard">
      <style:paragraph-properties fo:margin-left="1.501cm" fo:margin-right="0cm" fo:line-height="150%" fo:text-indent="-1cm" style:auto-text-indent="false"/>
      <style:text-properties style:font-name="Times New Roman" fo:font-size="14pt" officeooo:paragraph-rsid="00445580" fo:background-color="transparent" style:font-size-asian="14pt" style:font-size-complex="14pt"/>
    </style:style>
    <style:style style:name="P221" style:family="paragraph" style:parent-style-name="Header">
      <style:paragraph-properties fo:margin-top="0cm" fo:margin-bottom="0cm" style:contextual-spacing="false" fo:text-align="center" style:justify-single-word="false"/>
      <style:text-properties fo:font-size="24pt" fo:font-weight="bold" officeooo:paragraph-rsid="00d110a9" style:font-size-asian="24pt" style:font-weight-asian="bold" style:font-size-complex="24pt" style:font-weight-complex="bold"/>
    </style:style>
    <style:style style:name="P222" style:family="paragraph" style:parent-style-name="Header">
      <style:paragraph-properties fo:margin-top="0cm" fo:margin-bottom="0cm" style:contextual-spacing="false" fo:text-align="center" style:justify-single-word="false"/>
      <style:text-properties fo:font-size="12pt" fo:font-weight="bold" officeooo:paragraph-rsid="00d110a9" style:font-size-asian="10.5pt" style:font-weight-asian="bold" style:font-size-complex="12pt" style:font-weight-complex="bold"/>
    </style:style>
    <style:style style:name="P223" style:family="paragraph" style:parent-style-name="Frame_20_contents">
      <style:paragraph-properties fo:margin-top="0cm" fo:margin-bottom="0cm" style:contextual-spacing="false" fo:text-align="center" style:justify-single-word="false"/>
      <style:text-properties fo:font-weight="bold" style:font-weight-asian="bold" style:font-weight-complex="bold"/>
    </style:style>
    <style:style style:name="P224" style:family="paragraph" style:parent-style-name="Frame_20_contents">
      <style:paragraph-properties fo:margin-top="0cm" fo:margin-bottom="0cm" style:contextual-spacing="false" fo:text-align="center" style:justify-single-word="false"/>
      <style:text-properties fo:font-weight="bold" style:font-weight-asian="bold" style:font-name-complex="Times New Roman2" style:font-size-complex="14pt" style:font-weight-complex="bold"/>
    </style:style>
    <style:style style:name="P225" style:family="paragraph" style:parent-style-name="Frame_20_contents">
      <style:paragraph-properties fo:margin-top="0cm" fo:margin-bottom="0cm" style:contextual-spacing="false" fo:text-align="center" style:justify-single-word="false"/>
      <style:text-properties fo:font-size="13pt" fo:font-weight="bold" style:font-size-asian="11.3500003814697pt" style:font-weight-asian="bold" style:font-name-complex="Times New Roman2" style:font-size-complex="13pt" style:font-weight-complex="bold"/>
    </style:style>
    <style:style style:name="P226" style:family="paragraph" style:parent-style-name="Header">
      <style:paragraph-properties fo:margin-top="0cm" fo:margin-bottom="0cm" style:contextual-spacing="false" fo:text-align="center" style:justify-single-word="false"/>
      <style:text-properties fo:font-weight="bold" officeooo:rsid="00b97e08" officeooo:paragraph-rsid="00b97e08" style:font-weight-asian="bold" style:font-weight-complex="bold"/>
    </style:style>
    <style:style style:name="P227" style:family="paragraph" style:parent-style-name="Frame_20_contents">
      <style:paragraph-properties fo:margin-top="0cm" fo:margin-bottom="0cm" style:contextual-spacing="false" fo:text-align="center" style:justify-single-word="false"/>
      <style:text-properties fo:font-weight="bold" style:language-asian="ru" style:country-asian="RU" style:font-weight-asian="bold" style:font-weight-complex="bold"/>
    </style:style>
    <style:style style:name="P228" style:family="paragraph" style:parent-style-name="Frame_20_contents">
      <style:paragraph-properties fo:margin-top="0cm" fo:margin-bottom="0cm" style:contextual-spacing="false" fo:text-align="center" style:justify-single-word="false"/>
    </style:style>
    <style:style style:name="P229" style:family="paragraph">
      <loext:graphic-properties draw:fill="solid" draw:fill-color="#ffffff"/>
      <style:paragraph-properties fo:text-align="start"/>
      <style:text-properties fo:font-size="18pt"/>
    </style:style>
    <style:style style:name="P230" style:family="paragraph">
      <loext:graphic-properties draw:fill="none"/>
      <style:paragraph-properties fo:text-align="start"/>
      <style:text-properties fo:font-size="11pt"/>
    </style:style>
    <style:style style:name="P231" style:family="paragraph" style:parent-style-name="Чертежный">
      <style:paragraph-properties fo:text-align="center" style:justify-single-word="false"/>
    </style:style>
    <style:style style:name="P232" style:family="paragraph">
      <loext:graphic-properties draw:fill="none"/>
      <style:paragraph-properties fo:text-align="start"/>
    </style:style>
    <style:style style:name="P233" style:family="paragraph" style:parent-style-name="Чертежный">
      <style:paragraph-properties fo:text-align="center" style:justify-single-word="false"/>
      <style:text-properties officeooo:paragraph-rsid="005a01ae"/>
    </style:style>
    <style:style style:name="P234" style:family="paragraph" style:parent-style-name="Чертежный">
      <style:paragraph-properties fo:text-align="center" style:justify-single-word="false"/>
      <style:text-properties fo:font-style="normal" style:font-style-asian="normal" style:font-style-complex="normal"/>
    </style:style>
    <style:style style:name="P235" style:family="paragraph" style:parent-style-name="Чертежный">
      <style:paragraph-properties fo:text-align="center" style:justify-single-word="false"/>
      <style:text-properties style:font-name="GOST type B"/>
    </style:style>
    <style:style style:name="T1" style:family="text">
      <style:text-properties officeooo:rsid="0024c938"/>
    </style:style>
    <style:style style:name="T2" style:family="text">
      <style:text-properties officeooo:rsid="00d110a9"/>
    </style:style>
    <style:style style:name="T3" style:family="text">
      <style:text-properties style:font-name="Times New Roman" fo:font-size="12pt" style:font-name-asian="Times New Roman2" style:font-size-asian="12pt" style:font-name-complex="Times New Roman2" style:font-size-complex="12pt"/>
    </style:style>
    <style:style style:name="T4" style:family="text">
      <style:text-properties officeooo:rsid="00ba2641"/>
    </style:style>
    <style:style style:name="T5" style:family="text">
      <style:text-properties fo:font-size="14pt" style:font-size-asian="14pt" style:font-size-complex="14pt"/>
    </style:style>
    <style:style style:name="T6" style:family="text">
      <style:text-properties style:font-name="Times New Roman" fo:font-size="10pt" style:font-size-asian="10pt" style:font-size-complex="10pt"/>
    </style:style>
    <style:style style:name="T7" style:family="text">
      <style:text-properties style:font-name="Times New Roman" style:font-name-asian="Times New Roman2" style:font-name-complex="Times New Roman2"/>
    </style:style>
    <style:style style:name="T8" style:family="text">
      <style:text-properties style:font-name="Times New Roman" officeooo:rsid="000ffc20" style:font-name-asian="Times New Roman2" style:font-name-complex="Times New Roman2"/>
    </style:style>
    <style:style style:name="T9" style:family="text">
      <style:text-properties style:font-name="Times New Roman" style:text-underline-style="solid" style:text-underline-width="auto" style:text-underline-color="font-color" style:font-name-asian="Times New Roman2" style:font-name-complex="Times New Roman2"/>
    </style:style>
    <style:style style:name="T10" style:family="text">
      <style:text-properties style:font-name="Times New Roman" fo:font-style="italic" style:text-underline-style="solid" style:text-underline-width="auto" style:text-underline-color="font-color" officeooo:rsid="00b97e08" style:font-name-asian="Times New Roman2" style:font-style-asian="italic" style:font-name-complex="Times New Roman2" style:font-style-complex="italic"/>
    </style:style>
    <style:style style:name="T11" style:family="text">
      <style:text-properties officeooo:rsid="0026b8c1"/>
    </style:style>
    <style:style style:name="T12" style:family="text">
      <style:text-properties style:font-name="Times New Roman" fo:font-size="12pt" style:text-underline-style="solid" style:text-underline-width="auto" style:text-underline-color="font-color" style:font-name-asian="Times New Roman2" style:font-size-asian="12pt" style:font-name-complex="Times New Roman2" style:font-size-complex="12pt"/>
    </style:style>
    <style:style style:name="T13" style:family="text">
      <style:text-properties style:font-name="Times New Roman" fo:font-size="13pt" fo:font-style="italic" style:text-underline-style="solid" style:text-underline-width="auto" style:text-underline-color="font-color" style:font-name-asian="Times New Roman2" style:font-size-asian="13pt" style:font-style-asian="italic" style:font-name-complex="Times New Roman2" style:font-size-complex="13pt" style:font-style-complex="italic"/>
    </style:style>
    <style:style style:name="T14" style:family="text">
      <style:text-properties style:font-name="Times New Roman" fo:font-size="12pt" fo:font-style="italic" style:text-underline-style="solid" style:text-underline-width="auto" style:text-underline-color="font-color" officeooo:rsid="00288ad6" style:font-name-asian="Times New Roman2" style:font-size-asian="12pt" style:font-style-asian="italic" style:font-name-complex="Times New Roman2" style:font-size-complex="12pt" style:font-style-complex="italic"/>
    </style:style>
    <style:style style:name="T15" style:family="text">
      <style:text-properties style:font-name="Times New Roman" fo:font-size="12pt" style:text-underline-style="solid" style:text-underline-width="auto" style:text-underline-color="font-color" officeooo:rsid="00288ad6" style:font-name-asian="Times New Roman2" style:font-size-asian="12pt" style:font-name-complex="Times New Roman2" style:font-size-complex="12pt"/>
    </style:style>
    <style:style style:name="T16" style:family="text">
      <style:text-properties style:font-name="Times New Roman" fo:font-size="12pt" style:text-underline-style="none" officeooo:rsid="00288ad6" style:font-name-asian="Times New Roman2" style:font-size-asian="12pt" style:font-name-complex="Times New Roman2" style:font-size-complex="12pt"/>
    </style:style>
    <style:style style:name="T17" style:family="text">
      <style:text-properties style:font-name="Times New Roman" fo:font-size="12pt" style:text-underline-style="none" style:font-name-asian="Times New Roman2" style:font-size-asian="12pt" style:font-name-complex="Times New Roman2" style:font-size-complex="12pt"/>
    </style:style>
    <style:style style:name="T18" style:family="text">
      <style:text-properties style:font-name="Times New Roman" fo:font-size="11pt" style:text-underline-style="none" style:font-name-asian="Times New Roman2" style:font-size-asian="11pt" style:font-name-complex="Times New Roman2" style:font-size-complex="11pt"/>
    </style:style>
    <style:style style:name="T19" style:family="text">
      <style:text-properties officeooo:rsid="00288ad6"/>
    </style:style>
    <style:style style:name="T20" style:family="text">
      <style:text-properties fo:font-size="12pt" fo:font-style="italic" style:text-underline-style="solid" style:text-underline-width="auto" style:text-underline-color="font-color" officeooo:rsid="00288ad6" style:font-size-asian="12pt" style:font-style-asian="italic" style:font-size-complex="12pt" style:font-style-complex="italic"/>
    </style:style>
    <style:style style:name="T21" style:family="text">
      <style:text-properties fo:font-size="12pt" fo:font-style="italic" style:text-underline-style="solid" style:text-underline-width="auto" style:text-underline-color="font-color" officeooo:rsid="00d110a9" style:font-size-asian="12pt" style:font-style-asian="italic" style:font-size-complex="12pt" style:font-style-complex="italic"/>
    </style:style>
    <style:style style:name="T22" style:family="text">
      <style:text-properties fo:font-size="12pt" fo:font-style="italic" style:text-underline-style="solid" style:text-underline-width="auto" style:text-underline-color="font-color" style:font-size-asian="12pt" style:font-style-asian="italic" style:font-size-complex="12pt" style:font-style-complex="italic"/>
    </style:style>
    <style:style style:name="T23" style:family="text">
      <style:text-properties fo:font-weight="bold" style:font-weight-asian="bold" style:font-weight-complex="bold"/>
    </style:style>
    <style:style style:name="T24" style:family="text">
      <style:text-properties fo:font-weight="bold" officeooo:rsid="00255aea" style:font-weight-asian="bold" style:font-weight-complex="bold"/>
    </style:style>
    <style:style style:name="T25" style:family="text">
      <style:text-properties fo:language="uk" fo:country="UA" officeooo:rsid="004889f1"/>
    </style:style>
    <style:style style:name="T26" style:family="text">
      <style:text-properties fo:language="uk" fo:country="UA"/>
    </style:style>
    <style:style style:name="T27" style:family="text">
      <style:text-properties fo:language="uk" fo:country="UA" style:text-underline-style="solid" style:text-underline-width="auto" style:text-underline-color="font-color"/>
    </style:style>
    <style:style style:name="T28" style:family="text">
      <style:text-properties fo:font-size="14pt" fo:language="uk" fo:country="UA" fo:font-style="italic" style:text-underline-style="solid" style:text-underline-width="auto" style:text-underline-color="font-color" style:font-size-asian="14pt" style:font-style-asian="italic" style:font-size-complex="14pt"/>
    </style:style>
    <style:style style:name="T29" style:family="text">
      <style:text-properties fo:language="uk" fo:country="UA" fo:font-style="italic" style:font-style-asian="italic"/>
    </style:style>
    <style:style style:name="T30" style:family="text">
      <style:text-properties fo:font-size="14pt" fo:font-style="italic" style:text-underline-style="solid" style:text-underline-width="auto" style:text-underline-color="font-color" style:font-size-asian="14pt" style:font-style-asian="italic" style:font-size-complex="14pt"/>
    </style:style>
    <style:style style:name="T31" style:family="text">
      <style:text-properties fo:language="uk" fo:country="UA" fo:font-style="italic" style:text-underline-style="solid" style:text-underline-width="auto" style:text-underline-color="font-color" style:font-style-asian="italic"/>
    </style:style>
    <style:style style:name="T32" style:family="text">
      <style:text-properties fo:font-size="14pt" fo:language="uk" fo:country="UA" fo:font-style="italic" style:text-underline-style="solid" style:text-underline-width="auto" style:text-underline-color="font-color" fo:font-weight="bold" style:font-size-asian="14pt" style:font-style-asian="italic" style:font-weight-asian="bold" style:font-size-complex="14pt"/>
    </style:style>
    <style:style style:name="T33" style:family="text">
      <style:text-properties fo:font-size="14pt" fo:language="en" fo:country="US" fo:font-style="italic" style:text-underline-style="solid" style:text-underline-width="auto" style:text-underline-color="font-color" style:font-size-asian="14pt" style:font-style-asian="italic" style:font-size-complex="14pt"/>
    </style:style>
    <style:style style:name="T34" style:family="text">
      <style:text-properties fo:color="#ffffff" loext:opacity="100%" fo:font-size="14pt" fo:font-style="italic" style:text-underline-style="solid" style:text-underline-width="auto" style:text-underline-color="font-color" style:font-size-asian="14pt" style:font-style-asian="italic" style:font-size-complex="14pt"/>
    </style:style>
    <style:style style:name="T35" style:family="text">
      <style:text-properties fo:color="#ffffff" loext:opacity="100%" fo:font-size="14pt" fo:language="uk" fo:country="UA" fo:font-style="italic" style:text-underline-style="solid" style:text-underline-width="auto" style:text-underline-color="font-color" style:font-size-asian="14pt" style:font-style-asian="italic" style:font-size-complex="14pt"/>
    </style:style>
    <style:style style:name="T36" style:family="text">
      <style:text-properties fo:font-style="italic" style:font-style-asian="italic"/>
    </style:style>
    <style:style style:name="T37" style:family="text">
      <style:text-properties fo:language="uk" fo:country="UA" fo:font-weight="bold" style:font-weight-asian="bold"/>
    </style:style>
    <style:style style:name="T38" style:family="text">
      <style:text-properties fo:font-size="14pt" fo:language="uk" fo:country="UA" style:font-size-asian="14pt" style:font-size-complex="14pt"/>
    </style:style>
    <style:style style:name="T39" style:family="text">
      <style:text-properties fo:font-size="14pt" fo:language="uk" fo:country="UA" style:text-underline-style="solid" style:text-underline-width="auto" style:text-underline-color="font-color" style:font-size-asian="14pt" style:font-size-complex="14pt"/>
    </style:style>
    <style:style style:name="T40" style:family="text">
      <style:text-properties fo:color="#ffffff" loext:opacity="100%" fo:font-size="14pt" fo:language="uk" fo:country="UA" style:font-size-asian="14pt" style:font-size-complex="14pt"/>
    </style:style>
    <style:style style:name="T41" style:family="text">
      <style:text-properties fo:font-size="14pt" fo:language="en" fo:country="US" style:font-size-asian="14pt" style:font-size-complex="14pt"/>
    </style:style>
    <style:style style:name="T42" style:family="text">
      <style:text-properties fo:font-size="14pt" fo:language="uk" fo:country="UA" fo:font-style="italic" style:font-size-asian="14pt" style:font-style-asian="italic" style:font-size-complex="14pt"/>
    </style:style>
    <style:style style:name="T43" style:family="text">
      <style:text-properties fo:font-size="14pt" fo:language="uk" fo:country="UA" fo:font-style="italic" style:text-underline-style="solid" style:text-underline-width="auto" style:text-underline-color="font-color" officeooo:rsid="00d77265" style:font-size-asian="14pt" style:font-style-asian="italic" style:font-size-complex="14pt"/>
    </style:style>
    <style:style style:name="T44" style:family="text">
      <style:text-properties fo:font-size="14pt" fo:language="uk" fo:country="UA" fo:font-style="italic" style:text-underline-style="solid" style:text-underline-width="auto" style:text-underline-color="font-color" officeooo:rsid="004889f1" style:font-size-asian="14pt" style:font-style-asian="italic" style:font-size-complex="14pt"/>
    </style:style>
    <style:style style:name="T45" style:family="text">
      <style:text-properties fo:font-size="14pt" fo:font-style="italic" style:text-underline-style="solid" style:text-underline-width="auto" style:text-underline-color="font-color" fo:font-weight="normal" style:font-size-asian="14pt" style:font-style-asian="italic" style:font-weight-asian="normal" style:font-size-complex="14pt"/>
    </style:style>
    <style:style style:name="T46" style:family="text">
      <style:text-properties fo:font-size="14pt" style:text-underline-style="solid" style:text-underline-width="auto" style:text-underline-color="font-color" fo:font-weight="normal" style:font-size-asian="14pt" style:font-weight-asian="normal" style:font-size-complex="14pt"/>
    </style:style>
    <style:style style:name="T47" style:family="text">
      <style:text-properties fo:font-size="1pt" style:text-underline-style="solid" style:text-underline-width="auto" style:text-underline-color="font-color" fo:font-weight="normal" style:font-size-asian="1pt" style:font-weight-asian="normal" style:font-size-complex="1pt"/>
    </style:style>
    <style:style style:name="T48" style:family="text">
      <style:text-properties fo:font-size="14pt" fo:font-weight="normal" style:font-size-asian="14pt" style:font-weight-asian="normal" style:font-size-complex="14pt"/>
    </style:style>
    <style:style style:name="T49" style:family="text">
      <style:text-properties style:font-name="Times New Roman" fo:font-size="14pt" fo:font-style="italic" style:text-underline-style="solid" style:text-underline-width="auto" style:text-underline-color="font-color" fo:font-weight="normal" style:font-name-asian="Times New Roman2" style:font-size-asian="14pt" style:font-style-asian="italic" style:font-weight-asian="normal" style:font-name-complex="Times New Roman2" style:font-size-complex="14pt" style:font-weight-complex="normal"/>
    </style:style>
    <style:style style:name="T50" style:family="text">
      <style:text-properties style:font-name="Times New Roman" fo:font-size="14pt" fo:font-style="italic" style:text-underline-style="solid" style:text-underline-width="auto" style:text-underline-color="font-color" fo:font-weight="normal" officeooo:rsid="00ba2641" style:font-name-asian="Times New Roman2" style:font-size-asian="14pt" style:font-style-asian="italic" style:font-weight-asian="normal" style:font-name-complex="Times New Roman2" style:font-size-complex="14pt" style:font-weight-complex="normal"/>
    </style:style>
    <style:style style:name="T51" style:family="text">
      <style:text-properties fo:color="#ffffff" loext:opacity="100%" fo:font-size="14pt" fo:font-style="italic" style:text-underline-style="solid" style:text-underline-width="auto" style:text-underline-color="font-color" fo:font-weight="normal" style:font-size-asian="14pt" style:font-style-asian="italic" style:font-weight-asian="normal" style:font-size-complex="14pt"/>
    </style:style>
    <style:style style:name="T52" style:family="text">
      <style:text-properties fo:font-weight="normal" style:font-weight-asian="normal"/>
    </style:style>
    <style:style style:name="T53" style:family="text">
      <style:text-properties style:text-underline-style="solid" style:text-underline-width="auto" style:text-underline-color="font-color" fo:font-weight="normal" style:font-weight-asian="normal"/>
    </style:style>
    <style:style style:name="T54" style:family="text">
      <style:text-properties fo:font-style="italic" style:text-underline-style="solid" style:text-underline-width="auto" style:text-underline-color="font-color" fo:font-weight="normal" officeooo:rsid="004889f1" style:font-style-asian="italic" style:font-weight-asian="normal" style:font-style-complex="italic"/>
    </style:style>
    <style:style style:name="T55" style:family="text">
      <style:text-properties fo:font-style="italic" style:text-underline-style="solid" style:text-underline-width="auto" style:text-underline-color="font-color" fo:font-weight="normal" style:font-style-asian="italic" style:font-weight-asian="normal"/>
    </style:style>
    <style:style style:name="T56" style:family="text">
      <style:text-properties fo:font-weight="normal" officeooo:rsid="00d77265" style:font-weight-asian="normal"/>
    </style:style>
    <style:style style:name="T57" style:family="text">
      <style:text-properties fo:font-style="italic" fo:font-weight="normal" style:font-style-asian="italic" style:font-weight-asian="normal" style:font-style-complex="italic"/>
    </style:style>
    <style:style style:name="T58" style:family="text">
      <style:text-properties fo:font-style="italic" style:text-underline-style="solid" style:text-underline-width="auto" style:text-underline-color="font-color" fo:font-weight="normal" officeooo:rsid="00d77265" style:font-style-asian="italic" style:font-weight-asian="normal" style:font-style-complex="italic"/>
    </style:style>
    <style:style style:name="T59" style:family="text">
      <style:text-properties fo:language="ru" fo:country="RU" fo:font-style="italic" style:text-underline-style="solid" style:text-underline-width="auto" style:text-underline-color="font-color" fo:font-weight="normal" officeooo:rsid="00d77265" style:font-style-asian="italic" style:font-weight-asian="normal" style:font-style-complex="italic"/>
    </style:style>
    <style:style style:name="T60" style:family="text">
      <style:text-properties fo:language="ru" fo:country="RU" fo:font-style="italic" style:text-underline-style="solid" style:text-underline-width="auto" style:text-underline-color="font-color" fo:font-weight="normal" officeooo:rsid="00d77265" style:font-style-asian="italic" style:font-weight-asian="normal"/>
    </style:style>
    <style:style style:name="T61" style:family="text">
      <style:text-properties fo:language="ru" fo:country="RU" style:text-underline-style="solid" style:text-underline-width="auto" style:text-underline-color="font-color" fo:font-weight="normal" style:font-weight-asian="normal"/>
    </style:style>
    <style:style style:name="T62" style:family="text">
      <style:text-properties fo:language="ru" fo:country="RU" fo:font-style="italic" style:text-underline-style="solid" style:text-underline-width="auto" style:text-underline-color="font-color" fo:font-weight="normal" style:font-style-asian="italic" style:font-weight-asian="normal"/>
    </style:style>
    <style:style style:name="T63" style:family="text">
      <style:text-properties fo:language="ru" fo:country="RU" fo:font-style="italic" style:text-underline-style="solid" style:text-underline-width="auto" style:text-underline-color="font-color" fo:font-weight="normal" officeooo:rsid="0090ea26" style:font-style-asian="italic" style:font-weight-asian="normal"/>
    </style:style>
    <style:style style:name="T64" style:family="text">
      <style:text-properties fo:language="ru" fo:country="RU" fo:font-style="italic" style:text-underline-style="solid" style:text-underline-width="auto" style:text-underline-color="font-color" fo:font-weight="normal" officeooo:rsid="004889f1" style:font-style-asian="italic" style:font-weight-asian="normal"/>
    </style:style>
    <style:style style:name="T65" style:family="text">
      <style:text-properties fo:color="#ffffff" loext:opacity="100%" style:text-underline-style="solid" style:text-underline-width="auto" style:text-underline-color="font-color" fo:font-weight="normal" style:font-weight-asian="normal"/>
    </style:style>
    <style:style style:name="T66" style:family="text">
      <style:text-properties fo:font-style="italic" style:text-underline-style="solid" style:text-underline-width="auto" style:text-underline-color="font-color" fo:font-weight="normal" style:font-style-asian="italic" style:font-weight-asian="normal" style:font-weight-complex="normal"/>
    </style:style>
    <style:style style:name="T67" style:family="text">
      <style:text-properties fo:font-style="italic" style:text-underline-style="solid" style:text-underline-width="auto" style:text-underline-color="font-color" officeooo:rsid="00ba2641" style:font-style-asian="italic"/>
    </style:style>
    <style:style style:name="T68" style:family="text">
      <style:text-properties fo:font-style="italic" style:text-underline-style="solid" style:text-underline-width="auto" style:text-underline-color="font-color" style:font-style-asian="italic"/>
    </style:style>
    <style:style style:name="T69" style:family="text">
      <style:text-properties fo:font-style="italic" style:text-underline-style="solid" style:text-underline-width="auto" style:text-underline-color="font-color" officeooo:rsid="00ca8ab1" style:font-style-asian="italic"/>
    </style:style>
    <style:style style:name="T70" style:family="text">
      <style:text-properties fo:font-weight="normal" style:font-weight-asian="normal" style:font-weight-complex="normal"/>
    </style:style>
    <style:style style:name="T71" style:family="text">
      <style:text-properties fo:font-weight="normal" officeooo:rsid="00d77265" style:font-weight-asian="normal" style:font-weight-complex="normal"/>
    </style:style>
    <style:style style:name="T72" style:family="text">
      <style:text-properties style:font-name="Times New Roman" fo:font-size="14pt" fo:font-weight="normal" style:font-size-asian="14pt" style:font-weight-asian="normal" style:font-size-complex="14pt" style:font-weight-complex="normal"/>
    </style:style>
    <style:style style:name="T73" style:family="text">
      <style:text-properties fo:font-size="14pt" fo:language="uk" fo:country="UA" fo:font-style="italic" style:text-underline-style="solid" style:text-underline-width="auto" style:text-underline-color="font-color" officeooo:rsid="0090ea26" style:font-size-asian="14pt" style:font-style-asian="italic" style:font-size-complex="14pt"/>
    </style:style>
    <style:style style:name="T74" style:family="text">
      <style:text-properties fo:font-size="14pt" fo:font-style="italic" style:text-underline-style="solid" style:text-underline-width="auto" style:text-underline-color="font-color" officeooo:rsid="004a3e22" style:font-size-asian="14pt" style:font-style-asian="italic" style:font-size-complex="14pt"/>
    </style:style>
    <style:style style:name="T75" style:family="text">
      <style:text-properties fo:font-size="14pt" fo:language="uk" fo:country="UA" fo:font-weight="bold" style:font-size-asian="14pt" style:font-weight-asian="bold" style:font-size-complex="14pt"/>
    </style:style>
    <style:style style:name="T76" style:family="text">
      <style:text-properties fo:font-size="14pt" fo:language="uk" fo:country="UA" fo:font-style="italic" style:text-underline-style="solid" style:text-underline-width="auto" style:text-underline-color="font-color" officeooo:rsid="00ba2641" style:font-size-asian="14pt" style:font-style-asian="italic" style:font-size-complex="14pt" style:font-style-complex="italic"/>
    </style:style>
    <style:style style:name="T77" style:family="text">
      <style:text-properties fo:font-size="14pt" fo:language="uk" fo:country="UA" fo:font-style="italic" style:text-underline-style="solid" style:text-underline-width="auto" style:text-underline-color="font-color" style:font-size-asian="14pt" style:font-style-asian="italic" style:font-size-complex="14pt" style:font-style-complex="italic"/>
    </style:style>
    <style:style style:name="T78" style:family="text">
      <style:text-properties fo:font-size="14pt" fo:language="uk" fo:country="UA" fo:font-style="italic" style:text-underline-style="solid" style:text-underline-width="auto" style:text-underline-color="font-color" officeooo:rsid="004a3e22" style:font-size-asian="14pt" style:font-style-asian="italic" style:font-size-complex="14pt" style:font-style-complex="italic"/>
    </style:style>
    <style:style style:name="T79" style:family="text">
      <style:text-properties style:use-window-font-color="true" loext:opacity="0%" style:font-name="Times New Roman" fo:font-size="9pt" fo:language="ru" fo:country="RU" style:font-name-asian="Times New Roman" style:font-size-asian="9pt" style:font-name-complex="Times New Roman" style:font-size-complex="10pt" style:language-complex="ar" style:country-complex="SA"/>
    </style:style>
    <style:style style:name="T80" style:family="text">
      <style:text-properties style:use-window-font-color="true" loext:opacity="0%" fo:font-family="Journal, 'Times New Roman'" style:font-pitch="variable" fo:font-size="9pt" fo:language="ru" fo:country="RU" style:font-name-asian="Times New Roman" style:font-size-asian="9pt" style:font-family-complex="Journal, 'Times New Roman'" style:font-pitch-complex="variable" style:font-size-complex="10pt" style:language-complex="ar" style:country-complex="SA"/>
    </style:style>
    <style:style style:name="T81" style:family="text">
      <style:text-properties style:use-window-font-color="true" loext:opacity="0%" style:font-name="Times New Roman" fo:font-size="10pt" fo:language="uk" fo:country="UA" style:font-name-asian="Times New Roman" style:font-size-asian="10pt" style:font-name-complex="Times New Roman" style:font-size-complex="10pt" style:language-complex="ar" style:country-complex="SA"/>
    </style:style>
    <style:style style:name="T82" style:family="text">
      <style:text-properties style:use-window-font-color="true" loext:opacity="0%" style:font-name="Times New Roman" fo:font-size="12pt" fo:language="uk" fo:country="UA" fo:font-style="normal" fo:font-weight="normal" style:font-name-asian="Times New Roman" style:font-size-asian="12pt" style:font-style-asian="normal" style:font-weight-asian="normal" style:font-name-complex="Times New Roman" style:font-size-complex="12pt" style:language-complex="ar" style:country-complex="SA" style:font-style-complex="normal" style:font-weight-complex="bold"/>
    </style:style>
    <style:style style:name="T83" style:family="text">
      <style:text-properties style:use-window-font-color="true" loext:opacity="0%" fo:font-family="Symbol" style:font-family-generic="roman" style:font-pitch="variable" style:font-charset="x-symbol" fo:font-size="12pt" fo:language="uk" fo:country="UA" fo:font-style="normal" fo:font-weight="normal" style:font-family-asian="Symbol" style:font-family-generic-asian="roman" style:font-pitch-asian="variable" style:font-charset-asian="x-symbol" style:font-size-asian="12pt" style:font-style-asian="normal" style:font-weight-asian="normal" style:font-family-complex="Symbol" style:font-family-generic-complex="roman" style:font-pitch-complex="variable" style:font-charset-complex="x-symbol" style:font-size-complex="12pt" style:language-complex="ar" style:country-complex="SA" style:font-style-complex="normal" style:font-weight-complex="bold"/>
    </style:style>
    <style:style style:name="T84" style:family="text">
      <style:text-properties style:use-window-font-color="true" loext:opacity="0%" style:font-name="Times New Roman" fo:font-size="12pt" fo:language="uk" fo:country="UA" fo:font-style="normal" fo:font-weight="normal" style:font-family-asian="Symbol" style:font-family-generic-asian="roman" style:font-pitch-asian="variable" style:font-charset-asian="x-symbol" style:font-size-asian="12pt" style:font-style-asian="normal" style:font-weight-asian="normal" style:font-family-complex="Symbol" style:font-family-generic-complex="roman" style:font-pitch-complex="variable" style:font-charset-complex="x-symbol" style:font-size-complex="12pt" style:language-complex="ar" style:country-complex="SA" style:font-style-complex="normal" style:font-weight-complex="bold"/>
    </style:style>
    <style:style style:name="T85" style:family="text">
      <style:text-properties style:use-window-font-color="true" loext:opacity="0%" style:font-name="Times New Roman" fo:font-size="9pt" fo:language="uk" fo:country="UA" fo:font-style="italic" fo:background-color="#ffffff" style:font-name-asian="Times New Roman" style:font-size-asian="9pt" style:font-style-asian="italic" style:font-name-complex="Times New Roman" style:font-size-complex="9pt" style:language-complex="ar" style:country-complex="SA"/>
    </style:style>
    <style:style style:name="T86" style:family="text">
      <style:text-properties style:use-window-font-color="true" loext:opacity="0%" style:font-name="Times New Roman" fo:font-size="8pt" fo:language="uk" fo:country="UA" fo:font-style="italic" style:text-underline-style="none" style:font-name-asian="Times New Roman" style:font-size-asian="8pt" style:font-style-asian="italic" style:font-name-complex="Times New Roman" style:font-size-complex="8pt" style:language-complex="ar" style:country-complex="SA" style:font-style-complex="italic"/>
    </style:style>
    <style:style style:name="T87" style:family="text">
      <style:text-properties style:use-window-font-color="true" loext:opacity="0%" style:font-name="Times New Roman" fo:font-size="8pt" fo:language="uk" fo:country="UA" fo:font-style="italic" style:text-underline-style="solid" style:text-underline-width="auto" style:text-underline-color="font-color" style:font-name-asian="Times New Roman" style:font-size-asian="8pt" style:font-style-asian="italic" style:font-name-complex="Times New Roman" style:font-size-complex="8pt" style:language-complex="ar" style:country-complex="SA" style:font-style-complex="italic"/>
    </style:style>
    <style:style style:name="T88" style:family="text">
      <style:text-properties style:use-window-font-color="true" loext:opacity="0%" style:font-name="Times New Roman" fo:font-size="10pt" fo:language="ru" fo:country="RU" style:font-name-asian="Times New Roman" style:font-size-asian="10pt" style:font-name-complex="Times New Roman" style:font-size-complex="10pt" style:language-complex="ar" style:country-complex="SA"/>
    </style:style>
    <style:style style:name="T89" style:family="text">
      <style:text-properties style:use-window-font-color="true" loext:opacity="0%" style:font-name="Times New Roman" fo:font-size="9pt" fo:language="uk" fo:country="UA" fo:font-style="italic" style:font-name-asian="Times New Roman" style:font-size-asian="9pt" style:font-style-asian="italic" style:font-name-complex="Times New Roman" style:font-size-complex="9pt" style:language-complex="ar" style:country-complex="SA"/>
    </style:style>
    <style:style style:name="T90" style:family="text">
      <style:text-properties fo:font-size="10pt" fo:font-style="italic" style:text-underline-style="none" style:font-size-asian="10pt" style:font-style-asian="italic" style:font-size-complex="10pt" style:font-style-complex="italic"/>
    </style:style>
    <style:style style:name="T91" style:family="text">
      <style:text-properties fo:font-size="9pt" fo:font-style="italic" style:text-underline-style="none" fo:font-weight="normal" style:font-size-asian="9pt" style:font-style-asian="italic" style:font-weight-asian="normal" style:font-size-complex="9pt" style:font-style-complex="italic" style:font-weight-complex="normal"/>
    </style:style>
    <style:style style:name="T92" style:family="text">
      <style:text-properties style:use-window-font-color="true" loext:opacity="0%" style:font-name="Times New Roman" fo:font-size="9pt" fo:language="uk" fo:country="UA" fo:font-style="italic" style:text-underline-style="none" fo:font-weight="normal" style:font-family-asian="'Times New Roman'" style:font-pitch-asian="variable" style:font-size-asian="9pt" style:font-style-asian="italic" style:font-weight-asian="normal" style:font-name-complex="Times New Roman" style:font-size-complex="9pt" style:language-complex="ar" style:country-complex="SA" style:font-style-complex="italic" style:font-weight-complex="normal"/>
    </style:style>
    <style:style style:name="T93" style:family="text">
      <style:text-properties style:use-window-font-color="true" loext:opacity="0%" style:font-name="Times New Roman" fo:font-size="12pt" fo:language="uk" fo:country="UA" style:font-name-asian="Times New Roman" style:font-size-asian="12pt" style:font-name-complex="Times New Roman" style:font-size-complex="12pt" style:language-complex="ar" style:country-complex="SA"/>
    </style:style>
    <style:style style:name="T94" style:family="text">
      <style:text-properties style:use-window-font-color="true" loext:opacity="0%" style:font-name="Times New Roman" fo:font-size="12pt" fo:language="uk" fo:country="UA" fo:background-color="#ffffff" style:font-name-asian="Times New Roman" style:font-size-asian="12pt" style:font-name-complex="Times New Roman" style:font-size-complex="12pt" style:language-complex="ar" style:country-complex="SA"/>
    </style:style>
    <style:style style:name="T95" style:family="text">
      <style:text-properties officeooo:rsid="00d24345"/>
    </style:style>
    <style:style style:name="T96" style:family="text">
      <style:text-properties fo:font-weight="bold" style:font-weight-asian="bold"/>
    </style:style>
    <style:style style:name="T97" style:family="text">
      <style:text-properties fo:font-weight="bold" style:font-name-asian="Times New Roman2" style:font-weight-asian="bold" style:font-name-complex="Times New Roman2"/>
    </style:style>
    <style:style style:name="T98" style:family="text">
      <style:text-properties officeooo:rsid="00d82004"/>
    </style:style>
    <style:style style:name="T99" style:family="text">
      <style:text-properties fo:font-size="14pt" fo:background-color="transparent" loext:char-shading-value="0" style:font-size-asian="14pt" style:font-size-complex="14pt"/>
    </style:style>
    <style:style style:name="T100" style:family="text">
      <style:text-properties fo:font-size="14pt" fo:font-weight="normal" fo:background-color="transparent" loext:char-shading-value="0" style:font-size-asian="14pt" style:font-weight-asian="normal" style:font-size-complex="14pt" style:font-weight-complex="normal"/>
    </style:style>
    <style:style style:name="T101" style:family="text">
      <style:text-properties style:font-name="Times New Roman" fo:font-size="14pt" fo:font-weight="normal" fo:background-color="transparent" loext:char-shading-value="0" style:font-name-asian="Times New Roman2" style:font-size-asian="14pt" style:font-weight-asian="normal" style:font-name-complex="Times New Roman2" style:font-size-complex="14pt" style:font-weight-complex="normal"/>
    </style:style>
    <style:style style:name="T102" style:family="text">
      <style:text-properties fo:font-size="14pt" fo:font-weight="normal" officeooo:rsid="00c1d1d0" fo:background-color="transparent" loext:char-shading-value="0" style:font-size-asian="14pt" style:font-weight-asian="normal" style:font-size-complex="14pt" style:font-weight-complex="normal"/>
    </style:style>
    <style:style style:name="T103" style:family="text">
      <style:text-properties style:font-name="Times New Roman" fo:font-size="14pt" fo:font-weight="normal" officeooo:rsid="00d82004" fo:background-color="transparent" loext:char-shading-value="0" style:font-name-asian="Times New Roman2" style:font-size-asian="14pt" style:font-weight-asian="normal" style:font-name-complex="Times New Roman2" style:font-size-complex="14pt" style:font-weight-complex="normal"/>
    </style:style>
    <style:style style:name="T104" style:family="text">
      <style:text-properties fo:font-style="normal" fo:font-weight="normal" style:font-style-asian="normal" style:font-weight-asian="normal" style:font-style-complex="normal" style:font-weight-complex="normal"/>
    </style:style>
    <style:style style:name="T105" style:family="text">
      <style:text-properties fo:font-style="normal" fo:font-weight="normal" style:font-name-asian="Times New Roman2" style:font-style-asian="normal" style:font-weight-asian="normal" style:font-name-complex="Times New Roman2" style:font-style-complex="normal" style:font-weight-complex="normal"/>
    </style:style>
    <style:style style:name="T106" style:family="text">
      <style:text-properties fo:font-weight="bold" style:font-name-asian="Times New Roman2" style:font-weight-asian="bold" style:font-name-complex="Times New Roman2" style:font-weight-complex="bold"/>
    </style:style>
    <style:style style:name="T107" style:family="text">
      <style:text-properties style:font-name-asian="Times New Roman2" style:font-name-complex="Times New Roman2"/>
    </style:style>
    <style:style style:name="T108" style:family="text">
      <style:text-properties fo:font-weight="normal" style:font-name-asian="Times New Roman2" style:font-weight-asian="normal" style:font-name-complex="Times New Roman2" style:font-weight-complex="normal"/>
    </style:style>
    <style:style style:name="T109" style:family="text">
      <style:text-properties style:font-name="Times New Roman" fo:font-size="14pt" style:font-name-asian="Times New Roman2" style:font-size-asian="14pt" style:font-name-complex="Times New Roman2" style:font-size-complex="14pt"/>
    </style:style>
    <style:style style:name="T110" style:family="text">
      <style:text-properties fo:background-color="transparent" loext:char-shading-value="0"/>
    </style:style>
    <style:style style:name="T111" style:family="text">
      <style:text-properties fo:font-weight="bold" fo:background-color="transparent" loext:char-shading-value="0" style:font-weight-asian="bold" style:font-weight-complex="bold"/>
    </style:style>
    <style:style style:name="T112" style:family="text">
      <style:text-properties style:font-name="Times New Roman" fo:font-size="14pt" fo:font-style="normal" fo:font-weight="normal" style:font-name-asian="Times New Roman2" style:font-size-asian="14pt" style:font-style-asian="normal" style:font-weight-asian="normal" style:font-name-complex="Times New Roman2" style:font-size-complex="14pt" style:font-style-complex="normal" style:font-weight-complex="normal"/>
    </style:style>
    <style:style style:name="T113" style:family="text">
      <style:text-properties style:font-name="Times New Roman" fo:font-size="14pt" fo:font-weight="normal" style:font-name-asian="Times New Roman2" style:font-size-asian="14pt" style:font-weight-asian="normal" style:font-name-complex="Times New Roman2" style:font-size-complex="14pt" style:font-weight-complex="normal"/>
    </style:style>
    <style:style style:name="T114" style:family="text">
      <style:text-properties officeooo:rsid="00d77265"/>
    </style:style>
    <style:style style:name="T115" style:family="text">
      <style:text-properties officeooo:rsid="00c66a3b"/>
    </style:style>
    <style:style style:name="T116" style:family="text">
      <style:text-properties officeooo:rsid="00da1f1a"/>
    </style:style>
    <style:style style:name="T117" style:family="text">
      <style:text-properties officeooo:rsid="00cf98f3"/>
    </style:style>
    <style:style style:name="T118" style:family="text">
      <style:text-properties style:font-name="Courier New" fo:font-size="11pt" style:font-name-asian="Courier New1" style:font-size-asian="11pt" style:font-name-complex="Courier New1" style:font-size-complex="11pt"/>
    </style:style>
    <style:style style:name="T119" style:family="text">
      <style:text-properties fo:language="uk" fo:country="UA" fo:font-style="italic" style:text-underline-style="none" fo:font-weight="bold" style:font-name-asian="Times New Roman2" style:font-style-asian="italic" style:font-weight-asian="bold" style:font-name-complex="Times New Roman2" style:font-style-complex="italic" style:font-weight-complex="bold"/>
    </style:style>
    <style:style style:name="T120" style:family="text">
      <style:text-properties fo:language="uk" fo:country="UA" fo:font-style="italic" style:text-underline-style="none" fo:font-weight="bold" officeooo:rsid="00ba2641" style:font-name-asian="Times New Roman2" style:font-style-asian="italic" style:font-weight-asian="bold" style:font-name-complex="Times New Roman2" style:font-style-complex="italic" style:font-weight-complex="bold"/>
    </style:style>
    <style:style style:name="T121" style:family="text">
      <style:text-properties fo:language="uk" fo:country="UA" style:text-underline-style="solid" style:text-underline-width="auto" style:text-underline-color="font-color" officeooo:rsid="00c66241"/>
    </style:style>
    <style:style style:name="T122" style:family="text">
      <style:text-properties style:text-underline-style="solid" style:text-underline-width="auto" style:text-underline-color="font-color"/>
    </style:style>
    <style:style style:name="T123" style:family="text">
      <style:text-properties style:text-underline-style="solid" style:text-underline-width="auto" style:text-underline-color="font-color" officeooo:rsid="00c66241"/>
    </style:style>
    <style:style style:name="T124" style:family="text">
      <style:text-properties officeooo:rsid="00445580"/>
    </style:style>
    <style:style style:name="T125" style:family="text">
      <style:text-properties officeooo:rsid="00e117e4"/>
    </style:style>
    <style:style style:name="T126" style:family="text">
      <style:text-properties fo:language="uk" fo:country="UA" fo:font-style="italic" officeooo:rsid="00445580" style:font-style-asian="italic"/>
    </style:style>
    <style:style style:name="T127" style:family="text">
      <style:text-properties fo:font-style="italic" officeooo:rsid="00445580" style:font-style-asian="italic"/>
    </style:style>
    <style:style style:name="T128" style:family="text">
      <style:text-properties fo:font-style="italic" officeooo:rsid="00c66241" style:font-style-asian="italic"/>
    </style:style>
    <style:style style:name="T129" style:family="text">
      <style:text-properties fo:font-size="28pt" fo:font-weight="bold" style:font-size-asian="28pt" style:font-weight-asian="bold" style:font-size-complex="28pt"/>
    </style:style>
    <style:style style:name="T130" style:family="text">
      <style:text-properties officeooo:rsid="00102996"/>
    </style:style>
    <style:style style:name="T131" style:family="text">
      <style:text-properties fo:font-size="12pt" fo:font-weight="bold" style:font-size-asian="10.5pt" style:font-weight-asian="bold" style:font-size-complex="12pt"/>
    </style:style>
    <style:style style:name="T132" style:family="text">
      <style:text-properties fo:font-size="24pt" style:font-size-asian="24pt" style:font-name-complex="Times New Roman2" style:font-size-complex="24pt" style:font-weight-complex="bold"/>
    </style:style>
    <style:style style:name="T133" style:family="text">
      <style:text-properties fo:font-size="24pt" officeooo:rsid="00102996" style:font-size-asian="24pt" style:font-name-complex="Times New Roman2" style:font-size-complex="24pt"/>
    </style:style>
    <style:style style:name="T134" style:family="text">
      <style:text-properties fo:font-size="24pt" style:font-size-asian="24pt" style:font-name-complex="Times New Roman2" style:font-size-complex="24pt"/>
    </style:style>
    <style:style style:name="T135" style:family="text">
      <style:text-properties fo:font-size="24pt" officeooo:rsid="00c8dcdd" style:font-size-asian="24pt" style:font-name-complex="Times New Roman2" style:font-size-complex="24pt"/>
    </style:style>
    <style:style style:name="T136" style:family="text">
      <style:text-properties fo:font-size="24pt" officeooo:rsid="00cb7b32" style:font-size-asian="24pt" style:font-name-complex="Times New Roman2" style:font-size-complex="24pt"/>
    </style:style>
    <style:style style:name="T137" style:family="text">
      <style:text-properties style:font-name-complex="Times New Roman2" style:font-size-complex="14pt" style:font-weight-complex="bold"/>
    </style:style>
    <style:style style:name="T138" style:family="text">
      <style:text-properties fo:font-size="22pt" style:font-size-asian="22pt" style:font-name-complex="Times New Roman2" style:font-weight-complex="bold"/>
    </style:style>
    <style:style style:name="T139" style:family="text">
      <style:text-properties fo:font-size="22pt" style:font-size-asian="22pt" style:font-name-complex="Times New Roman2"/>
    </style:style>
    <style:style style:name="T140" style:family="text">
      <style:text-properties fo:font-size="22pt" fo:language="ru" fo:country="RU" style:font-size-asian="22pt" style:font-name-complex="Times New Roman2"/>
    </style:style>
    <style:style style:name="T141" style:family="text">
      <style:text-properties fo:font-size="13pt" style:font-size-asian="11.3500003814697pt" style:font-name-complex="Times New Roman2" style:font-size-complex="13pt" style:font-weight-complex="bold"/>
    </style:style>
    <style:style style:name="T142" style:family="text">
      <style:text-properties fo:font-size="22pt" fo:font-weight="bold" style:font-size-asian="22pt" style:font-weight-asian="bold" style:font-size-complex="22pt"/>
    </style:style>
    <style:style style:name="T143" style:family="text">
      <style:text-properties fo:font-size="22pt" style:font-size-asian="22pt" style:font-size-complex="22pt"/>
    </style:style>
    <style:style style:name="T144" style:family="text">
      <style:text-properties style:language-asian="ru" style:country-asian="RU"/>
    </style:style>
    <style:style style:name="T145" style:family="text">
      <style:text-properties fo:font-size="22pt" fo:font-weight="bold" style:font-size-asian="22pt" style:font-weight-asian="bold" style:font-name-complex="Times New Roman2" style:font-weight-complex="bold"/>
    </style:style>
    <style:style style:name="T146" style:family="text">
      <style:text-properties fo:font-size="22pt" fo:font-weight="bold" officeooo:rsid="00102996" style:font-size-asian="22pt" style:font-weight-asian="bold" style:font-name-complex="Times New Roman2" style:font-weight-complex="bold"/>
    </style:style>
    <style:style style:name="T147" style:family="text">
      <style:text-properties fo:font-size="9pt" style:font-size-asian="9pt"/>
    </style:style>
    <style:style style:name="T148" style:family="text">
      <style:text-properties fo:font-family="'GOST type A'" style:font-family-generic="swiss" style:font-pitch="variable" fo:font-size="9pt" style:font-size-asian="9pt"/>
    </style:style>
    <style:style style:name="T149" style:family="text">
      <style:text-properties style:font-name="Times New Roman" fo:font-size="12pt" fo:font-style="normal" style:font-size-asian="12pt" style:font-style-asian="normal" style:font-style-complex="normal"/>
    </style:style>
    <style:style style:name="T150" style:family="text">
      <style:text-properties style:font-name="Times New Roman" fo:font-style="normal" officeooo:rsid="005a01ae" style:font-style-asian="normal" style:font-style-complex="normal"/>
    </style:style>
    <style:style style:name="T151" style:family="text">
      <style:text-properties style:font-name="GOST type B"/>
    </style:style>
    <style:style style:name="T152" style:family="text">
      <style:text-properties style:font-name="GOST type B" fo:language="uk" fo:country="UA" officeooo:rsid="00502107"/>
    </style:style>
    <style:style style:name="T153" style:family="text">
      <style:text-properties style:font-name="GOST type B" fo:language="uk" fo:country="UA"/>
    </style:style>
    <style:style style:name="T154" style:family="text">
      <style:text-properties style:font-name="GOST type B" fo:language="uk" fo:country="UA" style:font-family-complex="Calibri" style:font-family-generic-complex="system" style:font-pitch-complex="variable"/>
    </style:style>
    <style:style style:name="T155" style:family="text">
      <style:text-properties style:font-name="GOST type B" fo:language="uk" fo:country="UA" officeooo:rsid="00c8dcdd"/>
    </style:style>
    <style:style style:name="fr1" style:family="graphic" style:parent-style-name="Graphics">
      <style:graphic-properties fo:margin-left="0cm" fo:margin-right="0cm" fo:margin-top="0cm" fo:margin-bottom="0cm" style:vertical-pos="top" style:vertical-rel="baseline"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style:style style:name="gr1" style:family="graphic">
      <style:graphic-properties style:writing-mode="lr-tb" loext:decorative="false" fo:margin-left="0.044cm" fo:margin-right="0.042cm" fo:margin-top="0.049cm" fo:margin-bottom="0.037cm"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solid" svg:stroke-width="0.071cm" svg:stroke-color="#000000" draw:stroke-linejoin="miter" draw:fill="none" draw:fill-color="#ffffff" draw:textarea-horizontal-align="left" draw:textarea-vertical-align="top" draw:auto-grow-height="false" fo:min-height="27.831cm" fo:min-width="17.247cm" fo:padding-top="0.229cm" fo:padding-bottom="0.229cm" fo:padding-left="0.441cm" fo:padding-right="0.441cm" fo:wrap-option="wrap" draw:shadow-color="#808080" loext:decorative="false" style:run-through="foreground"/>
    </style:style>
    <style:style style:name="gr3" style:family="graphic">
      <style:graphic-properties draw:stroke="solid" svg:stroke-width="0.071cm" svg:stroke-color="#000000" draw:stroke-linejoin="miter" draw:fill="none" draw:fill-color="#ffffff" draw:textarea-horizontal-align="left" draw:textarea-vertical-align="top" draw:auto-grow-height="false" fo:padding-top="0.229cm" fo:padding-bottom="0.229cm" fo:padding-left="0.441cm" fo:padding-right="0.441cm" fo:wrap-option="wrap" draw:shadow-color="#808080" loext:decorative="false" style:run-through="foreground"/>
    </style:style>
    <style:style style:name="gr4" style:family="graphic">
      <style:graphic-properties draw:stroke="solid" svg:stroke-width="0.035cm" svg:stroke-color="#000000" draw:stroke-linejoin="miter" draw:fill="none" draw:fill-color="#ffffff" draw:textarea-horizontal-align="left" draw:textarea-vertical-align="top" draw:auto-grow-height="false" fo:padding-top="0.229cm" fo:padding-bottom="0.229cm" fo:padding-left="0.441cm" fo:padding-right="0.441cm" fo:wrap-option="wrap" draw:shadow-color="#808080" loext:decorative="false" style:run-through="foreground"/>
    </style:style>
    <style:style style:name="gr5" style:family="graphic">
      <style:graphic-properties draw:stroke="none" draw:fill="none" draw:fill-color="#ffffff" draw:textarea-horizontal-align="justify" draw:textarea-vertical-align="top" draw:auto-grow-height="false" draw:auto-grow-width="false" fo:padding-top="0.035cm" fo:padding-bottom="0.035cm" fo:padding-left="0.035cm" fo:padding-right="0.035cm" fo:wrap-option="wrap" draw:shadow-color="#808080" loext:decorative="false" style:run-through="foreground"/>
      <style:paragraph-properties style:writing-mode="lr-tb"/>
    </style:style>
    <style:style style:name="gr6" style:family="graphic">
      <style:graphic-properties loext:decorative="false" style:run-through="foreground"/>
    </style:style>
    <style:style style:name="gr7" style:family="graphic" style:parent-style-name="Frame">
      <style:graphic-properties draw:stroke="solid" svg:stroke-width="0.079cm" svg:stroke-color="#000000" draw:stroke-linejoin="miter" draw:fill="solid" draw:fill-color="#ffffff" draw:textarea-vertical-align="top" draw:auto-grow-height="false" fo:min-height="7.747cm" fo:min-width="11.248cm" fo:padding-top="0.127cm" fo:padding-bottom="0.127cm" fo:padding-left="0.499cm" fo:padding-right="0.254cm" fo:wrap-option="wrap" loext:decorative="false" fo:margin-left="0.326cm" fo:margin-right="0.344cm" fo:margin-top="0.011cm" fo:margin-bottom="0.007cm" style:run-through="foreground" style:wrap="none" style:vertical-pos="from-top" style:vertical-rel="page" style:horizontal-pos="center" style:horizontal-rel="page-content" draw:wrap-influence-on-position="once-concurrent" loext:allow-overlap="true" style:flow-with-text="false"/>
    </style:style>
    <style:style style:name="gr8" style:family="graphic">
      <style:graphic-properties style:writing-mode="lr-tb" loext:decorative="false" fo:margin-left="0.044cm" fo:margin-right="0.042cm" fo:margin-top="0.049cm" fo:margin-bottom="0.037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9" style:family="graphic">
      <style:graphic-properties draw:stroke="solid" svg:stroke-width="0.071cm" svg:stroke-color="#000000" draw:stroke-linejoin="miter" draw:fill="none" loext:fill-use-slide-background="false" draw:textarea-vertical-align="top" draw:auto-grow-height="false" fo:min-height="28.049cm" fo:min-width="17.794cm" fo:padding-top="0.127cm" fo:padding-bottom="0.127cm" fo:padding-left="0.254cm" fo:padding-right="0.254cm" fo:wrap-option="wrap" loext:decorative="false" style:run-through="background"/>
    </style:style>
    <style:style style:name="gr10" style:family="graphic">
      <style:graphic-properties draw:stroke="solid" svg:stroke-width="0.071cm" svg:stroke-color="#000000" draw:stroke-linejoin="round" draw:fill="none" loext:fill-use-slide-background="false" draw:textarea-horizontal-align="center" draw:textarea-vertical-align="top" draw:auto-grow-height="false" fo:padding-top="0cm" fo:padding-bottom="0cm" fo:padding-left="0cm" fo:padding-right="0cm" fo:wrap-option="wrap" loext:decorative="false" style:run-through="background"/>
    </style:style>
    <style:style style:name="gr11" style:family="graphic">
      <style:graphic-properties draw:stroke="solid" svg:stroke-width="0.035cm" svg:stroke-color="#000000" draw:stroke-linejoin="round" draw:fill="none" loext:fill-use-slide-background="false" draw:textarea-horizontal-align="center" draw:textarea-vertical-align="top" draw:auto-grow-height="false" fo:padding-top="0cm" fo:padding-bottom="0cm" fo:padding-left="0cm" fo:padding-right="0cm" fo:wrap-option="wrap" loext:decorative="false" style:run-through="background"/>
    </style:style>
    <style:style style:name="gr12" style:family="graphic" style:parent-style-name="Frame">
      <style:graphic-properties draw:stroke="none" svg:stroke-width="0cm" draw:fill="none" loext:fill-use-slide-background="false" draw:textarea-vertical-align="top" draw:auto-grow-height="false" fo:min-height="0.367cm" fo:min-width="0.845cm" fo:padding-top="0.035cm" fo:padding-bottom="0.035cm" fo:padding-left="0.035cm" fo:padding-right="0.035cm" fo:wrap-option="wrap" loext:decorative="false" style:run-through="background"/>
    </style:style>
    <style:style style:name="gr13" style:family="graphic" style:parent-style-name="Frame">
      <style:graphic-properties draw:stroke="none" svg:stroke-width="0cm" draw:fill="none" loext:fill-use-slide-background="false" draw:textarea-vertical-align="top" draw:auto-grow-height="false" fo:min-height="0.367cm" fo:min-width="2.284cm" fo:padding-top="0.035cm" fo:padding-bottom="0.035cm" fo:padding-left="0.035cm" fo:padding-right="0.035cm" fo:wrap-option="wrap" loext:decorative="false" style:run-through="background"/>
    </style:style>
    <style:style style:name="gr14" style:family="graphic" style:parent-style-name="Frame">
      <style:graphic-properties draw:stroke="none" svg:stroke-width="0cm" draw:fill="none" loext:fill-use-slide-background="false" draw:textarea-vertical-align="top" draw:auto-grow-height="false" fo:min-height="0.367cm" fo:min-width="1.334cm" fo:padding-top="0.035cm" fo:padding-bottom="0.035cm" fo:padding-left="0.035cm" fo:padding-right="0.035cm" fo:wrap-option="wrap" loext:decorative="false" style:run-through="background"/>
    </style:style>
    <style:style style:name="gr15" style:family="graphic" style:parent-style-name="Frame">
      <style:graphic-properties draw:stroke="none" svg:stroke-width="0cm" draw:fill="none" loext:fill-use-slide-background="false" draw:textarea-vertical-align="top" draw:auto-grow-height="false" fo:min-height="0.527cm" fo:min-width="0.845cm" fo:padding-top="0.035cm" fo:padding-bottom="0.035cm" fo:padding-left="0.035cm" fo:padding-right="0.035cm" fo:wrap-option="wrap" loext:decorative="false" style:run-through="background"/>
    </style:style>
    <style:style style:name="gr16" style:family="graphic" style:parent-style-name="Frame">
      <style:graphic-properties draw:stroke="none" svg:stroke-width="0cm" draw:fill="none" loext:fill-use-slide-background="false" draw:textarea-vertical-align="top" draw:auto-grow-height="false" fo:min-height="0.605cm" fo:min-width="10.065cm" fo:padding-top="0.035cm" fo:padding-bottom="0.035cm" fo:padding-left="0.035cm" fo:padding-right="0.035cm" fo:wrap-option="wrap" loext:decorative="false" style:run-through="back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59" draw:name="Прямокутник 1" draw:style-name="gr7" draw:text-style-name="P229" svg:width="12.001cm" svg:height="8cm" svg:x="2.499cm" svg:y="7.5cm">
        <text:p text:style-name="P221" loext:marker-style-name="T129"/>
        <text:p text:style-name="P221" loext:marker-style-name="T129"><text:span text:style-name="T130">БАКАЛАВРСЬКА</text:span><text:span text:style-name="T2"> </text:span>РОБОТА</text:p>
        <text:p text:style-name="P222" loext:marker-style-name="T131"/>
        <text:p text:style-name="P223" loext:marker-style-name="T132"><text:span text:style-name="T133">Б</text:span><text:span text:style-name="T134">Р.КІ–</text:span><text:span text:style-name="T135">44</text:span><text:span text:style-name="T134">.00.</text:span><text:span text:style-name="T136">00.</text:span><text:span text:style-name="T134">000 П3</text:span></text:p>
        <text:p text:style-name="P224" loext:marker-style-name="T137"/>
        <text:p text:style-name="P223" loext:marker-style-name="T138"><text:span text:style-name="T139">Група КІ-</text:span><text:span text:style-name="T140">22</text:span><text:span text:style-name="T139">-2</text:span></text:p>
        <text:p text:style-name="P225" loext:marker-style-name="T141"/>
        <text:p text:style-name="P226" loext:marker-style-name="T142"><text:span text:style-name="T143">Пронарович Данило</text:span></text:p>
        <text:p text:style-name="P227" loext:marker-style-name="T144"/>
        <text:p text:style-name="P228" loext:marker-style-name="T138"><text:span text:style-name="T145">202</text:span><text:span text:style-name="T146">6</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text:p text:style-name="P1"/>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3"/>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4">М<text:span text:style-name="T1">іністерство</text:span> <text:span text:style-name="T1">освіти</text:span> <text:span text:style-name="T1">і</text:span> <text:span text:style-name="T1">науки</text:span> У<text:span text:style-name="T1">країни</text:span></text:p>
      <text:p text:style-name="P2"/>
      <text:p text:style-name="P2">І<text:span text:style-name="T1">вано</text:span>-Ф<text:span text:style-name="T1">ранківський</text:span> <text:span text:style-name="T2">н</text:span><text:span text:style-name="T1">аціональний</text:span> <text:span text:style-name="T2">т</text:span><text:span text:style-name="T1">ехнічний </text:span><text:span text:style-name="T2">у</text:span><text:span text:style-name="T1">ніверситет</text:span> <text:span text:style-name="T2">н</text:span><text:span text:style-name="T1">афти</text:span> <text:span text:style-name="T1">і</text:span> <text:span text:style-name="T2">г</text:span><text:span text:style-name="T1">азу</text:span></text:p>
      <text:p text:style-name="P5"><text:span text:style-name="T3"/></text:p>
      <text:p text:style-name="P6">Кафедра комп'ютерних систем і мереж</text:p>
      <text:p text:style-name="P7"/>
      <text:p text:style-name="P8">Пронарович Данило Артурович</text:p>
      <text:p text:style-name="P9"/>
      <text:p text:style-name="P10">УДК 004.415.2+681.586</text:p>
      <text:p text:style-name="P7"/>
      <text:p text:style-name="P7"/>
      <text:p text:style-name="P11">БАКАЛАВРСЬКА РОБОТА</text:p>
      <text:p text:style-name="P7"/>
      <text:p text:style-name="P12">Розробка додатку-месенджера з функцією розпізнавання</text:p>
      <text:p text:style-name="P12">простих емоцій засобами бібліотек OpenCV та DeepFac<text:span text:style-name="T4">e</text:span></text:p>
      <text:p text:style-name="P7"/>
      <text:p text:style-name="P13"><text:s text:c="34"/><text:span text:style-name="T5">Комп'ютерна інженерія</text:span> <text:s text:c="32"/></text:p>
      <text:p text:style-name="P14">(назва освітньої програми)</text:p>
      <text:p text:style-name="P15"/>
      <text:p text:style-name="P16"><text:s text:c="29"/><text:span text:style-name="T5">123 – Комп'ютерна інженерія</text:span> <text:s text:c="32"/></text:p>
      <text:p text:style-name="P14">(шифр і назва спеціальності)</text:p>
      <text:p text:style-name="P15"/>
      <text:p text:style-name="P17"><text:tab/><text:span text:style-name="T6">Робота містить результати власних досліджень, використання ідей, результатів і текстів інших авторів мають посилання на відповідне джерело:</text:span></text:p>
      <text:p text:style-name="P18"/>
      <text:p text:style-name="P18"/>
      <text:p text:style-name="P19"><text:span text:style-name="T7">Здобувач освітнього ступеня </text:span><text:span text:style-name="T8">бакалавра </text:span><text:span text:style-name="T9"><text:s text:c="32"/></text:span><text:span text:style-name="T10">Пронарович Д.А.</text:span></text:p>
      <text:p text:style-name="P20">(підпис, <text:span text:style-name="T11">ініціали та прізвище здобувача</text:span>)</text:p>
      <text:p text:style-name="P21"><text:span text:style-name="T3">Науковий керівник </text:span><text:span text:style-name="T12"><text:s text:c="40"/></text:span><text:span text:style-name="T13">Пашковський Б.В.</text:span><text:span text:style-name="T14"> доцент</text:span><text:span text:style-name="T15"><text:tab/> <text:s/></text:span><text:span text:style-name="T16"><text:s text:c="11"/></text:span><text:span text:style-name="T17"><text:s/></text:span><text:span text:style-name="T18"><text:s/></text:span></text:p>
      <text:p text:style-name="P22">(підпис, ПІБ, науковий ступінь, вчене звання)</text:p>
      <text:p text:style-name="P23">Допущено до захисту</text:p>
      <text:p text:style-name="P24">Завідувач кафедри <text:span text:style-name="T19">КСМ</text:span></text:p>
      <text:p text:style-name="P24"/>
      <text:p text:style-name="P25"><text:s/>_<text:span text:style-name="T20">д.т.н., </text:span><text:span text:style-name="T21">професор</text:span><text:span text:style-name="T20"> <text:s text:c="49"/></text:span><text:span text:style-name="T22">_</text:span><text:span text:style-name="T20">Мельничук С. І. <text:s text:c="2"/></text:span></text:p>
      <text:p text:style-name="P26"><text:span text:style-name="T19">(посада) <text:s text:c="35"/></text:span>(підпис) <text:s text:c="17"/>(дата) <text:s text:c="24"/>(ініціали та прізвище)</text:p>
      <text:p text:style-name="P27"/>
      <text:p text:style-name="P28"><text:span text:style-name="T23">Івано-Франківськ – 2026 </text:span><text:span text:style-name="T24">рік</text:span></text:p>
      <text:h text:style-name="P29" text:outline-level="1">Івано-Франківський національний технічний університет нафти і газу</text:h>
      <text:p text:style-name="P30"><text:span text:style-name="T25">Факультет</text:span><text:span text:style-name="T26"> </text:span><text:span text:style-name="T27"><text:s text:c="6"/></text:span><text:span text:style-name="T28">Інформаційних технологій</text:span><text:span text:style-name="T29">________________________________________</text:span><text:span text:style-name="T26"> </text:span><text:span text:style-name="T27"><text:s text:c="197"/></text:span></text:p>
      <text:p text:style-name="P30"><text:span text:style-name="T26">Кафедра <text:s/></text:span><text:span text:style-name="T27"><text:s text:c="6"/></text:span><text:span text:style-name="T30">Комп'ютерних систем </text:span><text:span text:style-name="T28">і</text:span><text:span text:style-name="T30"> мереж</text:span><text:span text:style-name="T29">___________________________________</text:span></text:p>
      <text:p text:style-name="P30"><text:span text:style-name="T26">Освітньо-кваліфікаційний рівень</text:span><text:span text:style-name="T27"> <text:s text:c="3"/></text:span><text:span text:style-name="T28">бакалавр</text:span><text:span text:style-name="T31"> </text:span><text:span text:style-name="T27"><text:s/></text:span><text:span text:style-name="T26">_____________________________________</text:span></text:p>
      <text:p text:style-name="P30"><text:span text:style-name="T26">Спеціальність </text:span><text:span text:style-name="T27"><text:s text:c="3"/></text:span><text:span text:style-name="T28">123</text:span><text:span text:style-name="T32"> </text:span><text:span text:style-name="T28"><text:s/>– Комп’ютерна інженерія</text:span><text:span text:style-name="T33"> <text:s text:c="53"/></text:span><text:span text:style-name="T34">/</text:span><text:span text:style-name="T35"> <text:s/></text:span><text:span text:style-name="T28"><text:s text:c="10"/></text:span><text:span text:style-name="T36"><text:s text:c="69"/></text:span></text:p>
      <text:p text:style-name="P31"><text:s text:c="15"/></text:p>
      <text:p text:style-name="P32"><text:span text:style-name="T26"><text:s text:c="107"/>ЗАТВЕРДЖУЮ</text:span><text:span text:style-name="T37">:</text:span></text:p>
      <text:p text:style-name="P33"><text:s text:c="114"/></text:p>
      <text:p text:style-name="P34"><text:span text:style-name="T26"><text:tab/><text:tab/><text:tab/><text:tab/><text:tab/><text:tab/><text:tab/></text:span><text:span text:style-name="T38">Зав. кафедрою</text:span><text:span text:style-name="T39"> <text:s text:c="11"/>КСМ</text:span><text:span text:style-name="T38">____</text:span></text:p>
      <text:p text:style-name="P34"><text:span text:style-name="T38"><text:tab/><text:tab/><text:tab/><text:tab/><text:tab/><text:tab/><text:tab/></text:span><text:span text:style-name="T40">д.т.н.</text:span><text:span text:style-name="T39"> <text:s text:c="25"/></text:span><text:span text:style-name="T41">C</text:span><text:span text:style-name="T38">.І. Мельничук</text:span></text:p>
      <text:p text:style-name="P34"><text:span text:style-name="T38"><text:tab/><text:tab/><text:tab/><text:tab/><text:tab/><text:tab/><text:tab/></text:span><text:span text:style-name="T42">«</text:span><text:span text:style-name="T28"> </text:span><text:span text:style-name="T43">21</text:span><text:span text:style-name="T42">»</text:span><text:span text:style-name="T38"> __</text:span><text:span text:style-name="T43">квітня</text:span><text:span text:style-name="T38">___ </text:span><text:span text:style-name="T28">202</text:span><text:span text:style-name="T44">6</text:span><text:span text:style-name="T38">року</text:span></text:p>
      <text:p text:style-name="P35"/>
      <text:p text:style-name="P36"/>
      <text:p text:style-name="P37">З <text:s/>а <text:s/>в <text:s/>д <text:s/>а <text:s/>н <text:s/>н <text:s/>я</text:p>
      <text:p text:style-name="P38">на ДИПЛОМНУ Роботу СТУДЕНТУ </text:p>
      <text:p text:style-name="P39"/>
      <text:p text:style-name="P39"/>
      <text:p text:style-name="P40"><text:span text:style-name="T45"><text:s text:c="39"/>Пронаровичу Данилу Артуровичу <text:s text:c="39"/></text:span><text:span text:style-name="T46"><text:s text:c="45"/></text:span><text:span text:style-name="T47">.</text:span></text:p>
      <text:p text:style-name="P41">(прізвище, ім’я, по батькові)</text:p>
      <text:p text:style-name="P42"><text:span text:style-name="T48">1. Тема проекту (роботи</text:span><text:span text:style-name="T45">) <text:s/></text:span><text:span text:style-name="T49">Розробка додатку-месенджера з функцією розпізнавання простих емоцій засобами бібліотек OpenCV та DeepFac</text:span><text:span text:style-name="T50">e</text:span><text:span text:style-name="T45"> <text:s text:c="11"/></text:span><text:span text:style-name="T51">.</text:span></text:p>
      <text:p text:style-name="P43"><text:span text:style-name="T52">керівник проекту (роботи)</text:span><text:span text:style-name="T53"> </text:span><text:span text:style-name="T54">Пашковський Б.В.</text:span><text:span text:style-name="T55">, доцент <text:s text:c="35"/>. <text:s text:c="55"/></text:span></text:p>
      <text:p text:style-name="P43"><text:span text:style-name="T52">затверджені наказом вищого навчального закладу ві</text:span><text:span text:style-name="T56">д</text:span><text:span text:style-name="T57"> </text:span><text:span text:style-name="T58">21.04.2026 </text:span><text:span text:style-name="T59">№180/7 <text:s text:c="7"/></text:span><text:span text:style-name="T60"><text:s text:c="4"/></text:span><text:span text:style-name="T61"><text:s text:c="2"/></text:span></text:p>
      <text:p text:style-name="P44"><text:span text:style-name="T52">2. Строк подання студентом проекту (роботи) </text:span><text:span text:style-name="T53"><text:s text:c="2"/></text:span><text:span text:style-name="T62">1</text:span><text:span text:style-name="T63">1</text:span><text:span text:style-name="T55"> </text:span><text:span text:style-name="T62">червня <text:s/>202</text:span><text:span text:style-name="T64">6</text:span><text:span text:style-name="T62">р</text:span><text:span text:style-name="T61">. <text:s text:c="27"/></text:span><text:span text:style-name="T65">.</text:span><text:span text:style-name="T52">3. Вихідні дані до роботи</text:span> <text:span text:style-name="T66">Методичні вказівки, технічна література <text:s text:c="14"/>. <text:s text:c="110"/></text:span></text:p>
      <text:p text:style-name="P45"><text:span text:style-name="T26">4. Зміст розрахунково-пояснювальної записки (перелік питань, які потрібно розробити) </text:span><text:span text:style-name="T67">1. А</text:span><text:span text:style-name="T68">наліз існуючих месенджерів та методів розпізнавання емоцій за мімікою обличчя.  2.  Проєктування архітектури EmotiChat: клієнт-серверна модель набазі WebSockets</text:span><text:span text:style-name="T69">.</text:span><text:span text:style-name="T68"> <text:s/>3. Програмна реалізація: Python-сервер, клієнтський GUI-застосунок, модуль захоплення відеопотоку (OpenCV), інтеграція FER-модуля на основі DeepFace. 4.  Тестування та аналіз результатів.</text:span></text:p>
      <text:p text:style-name="P46"><text:span text:style-name="T70">5. Перелік графічного матеріалу (з точним зазначенням обов’язкових креслень)</text:span><text:span text:style-name="T71">___________________________________________________________</text:span><text:span text:style-name="T66"> <text:s text:c="112"/></text:span></text:p>
      <text:p text:style-name="P47"><text:span text:style-name="T48">6. Консультанти розділів </text:span><text:span text:style-name="T72">роботи</text:span></text:p>
      <table:table table:name="Таблиця3" table:style-name="Таблиця3">
        <table:table-column table:style-name="Таблиця3.A"/>
        <table:table-column table:style-name="Таблиця3.B"/>
        <table:table-column table:style-name="Таблиця3.C"/>
        <table:table-row table:style-name="Таблиця3.1">
          <table:table-cell table:style-name="Таблиця3.A1" office:value-type="string">
            <text:h text:style-name="P48" text:outline-level="4"/>
          </table:table-cell>
          <table:table-cell table:style-name="Таблиця3.A1" office:value-type="string">
            <text:h text:style-name="P48" text:outline-level="4"/>
          </table:table-cell>
          <table:table-cell table:style-name="Таблиця3.A1" office:value-type="string">
            <text:h text:style-name="P48" text:outline-level="4"/>
          </table:table-cell>
        </table:table-row>
        <table:table-row table:style-name="Таблиця3.1">
          <table:table-cell table:style-name="Таблиця3.A2" office:value-type="string">
            <text:p text:style-name="P49"/>
          </table:table-cell>
          <table:table-cell table:style-name="Таблиця3.A1" office:value-type="string">
            <text:p text:style-name="P50"/>
          </table:table-cell>
          <table:table-cell table:style-name="Таблиця3.A1" office:value-type="string">
            <text:h text:style-name="P51" text:outline-level="4"/>
          </table:table-cell>
        </table:table-row>
        <table:table-row table:style-name="Таблиця3.3">
          <table:table-cell table:style-name="Таблиця3.A1" office:value-type="string">
            <text:p text:style-name="P52"/>
          </table:table-cell>
          <table:table-cell table:style-name="Таблиця3.A1" office:value-type="string">
            <text:p text:style-name="P53"/>
          </table:table-cell>
          <table:table-cell table:style-name="Таблиця3.A1" office:value-type="string">
            <text:h text:style-name="P54" text:outline-level="4"/>
          </table:table-cell>
        </table:table-row>
      </table:table>
      <text:p text:style-name="P55"/>
      <text:p text:style-name="P56"><text:span text:style-name="T38">7. Дата видачі завдання </text:span><text:span text:style-name="T39"><text:s text:c="2"/></text:span><text:span text:style-name="T28">0</text:span><text:span text:style-name="T73">2</text:span><text:span text:style-name="T30"> лютого</text:span><text:span text:style-name="T28"> 20</text:span><text:span text:style-name="T30">2</text:span><text:span text:style-name="T74">6</text:span><text:span text:style-name="T28">р.</text:span><text:span text:style-name="T39"> <text:s text:c="56"/>. <text:s text:c="107"/></text:span></text:p>
      <text:p text:style-name="P57"/>
      <text:h text:style-name="P58" text:outline-level="3">КАЛЕНДАРНИЙ ПЛАН</text:h>
      <text:p text:style-name="P59"/>
      <table:table table:name="Таблиця5" table:style-name="Таблиця5">
        <table:table-column table:style-name="Таблиця5.A"/>
        <table:table-column table:style-name="Таблиця5.B"/>
        <table:table-column table:style-name="Таблиця5.C"/>
        <table:table-column table:style-name="Таблиця5.D"/>
        <table:table-row table:style-name="Таблиця5.1">
          <table:table-cell table:style-name="Таблиця5.A1" office:value-type="string">
            <text:p text:style-name="P60">№</text:p>
            <text:p text:style-name="P60">з/п</text:p>
          </table:table-cell>
          <table:table-cell table:style-name="Таблиця5.A1" office:value-type="string">
            <text:p text:style-name="P61">Назва етапів дипломного проекту (роботи)</text:p>
          </table:table-cell>
          <table:table-cell table:style-name="Таблиця5.C1" office:value-type="string">
            <text:p text:style-name="P61">Термін виконання етапів проекту (роботи)</text:p>
          </table:table-cell>
          <table:table-cell table:style-name="Таблиця5.A1" office:value-type="string">
            <text:p text:style-name="P60">Примітка</text:p>
          </table:table-cell>
        </table:table-row>
        <table:table-row table:style-name="Таблиця5.2">
          <table:table-cell table:style-name="Таблиця5.A1" office:value-type="string">
            <text:p text:style-name="P62">1</text:p>
          </table:table-cell>
          <table:table-cell table:style-name="Таблиця5.A1" office:value-type="string">
            <text:p text:style-name="P63">Аналіз предметної області та постановка задачі</text:p>
          </table:table-cell>
          <table:table-cell table:style-name="Таблиця5.A1" office:value-type="string">
            <text:p text:style-name="P64">02.02.2026 -</text:p>
            <text:p text:style-name="P64">20.02.2026</text:p>
          </table:table-cell>
          <table:table-cell table:style-name="Таблиця5.A1" office:value-type="string">
            <text:p text:style-name="P53"/>
          </table:table-cell>
        </table:table-row>
        <table:table-row table:style-name="Таблиця5.3">
          <table:table-cell table:style-name="Таблиця5.A1" office:value-type="string">
            <text:p text:style-name="P62">2</text:p>
          </table:table-cell>
          <table:table-cell table:style-name="Таблиця5.A1" office:value-type="string">
            <text:p text:style-name="P65">Проєктування та реалізація програмного коду </text:p>
          </table:table-cell>
          <table:table-cell table:style-name="Таблиця5.A1" office:value-type="string">
            <text:p text:style-name="P64">21.02.2026 -</text:p>
            <text:p text:style-name="P64">15.03.2026</text:p>
          </table:table-cell>
          <table:table-cell table:style-name="Таблиця5.A1" office:value-type="string">
            <text:p text:style-name="P66"/>
          </table:table-cell>
        </table:table-row>
        <table:table-row table:style-name="Таблиця5.4">
          <table:table-cell table:style-name="Таблиця5.A1" office:value-type="string">
            <text:p text:style-name="P62">3</text:p>
          </table:table-cell>
          <table:table-cell table:style-name="Таблиця5.A1" office:value-type="string">
            <text:p text:style-name="P65">Тестування на налагодження програмного коду </text:p>
          </table:table-cell>
          <table:table-cell table:style-name="Таблиця5.A1" office:value-type="string">
            <text:p text:style-name="P64">06.05.2026 -</text:p>
            <text:p text:style-name="P64">20.05.2026</text:p>
          </table:table-cell>
          <table:table-cell table:style-name="Таблиця5.A1" office:value-type="string">
            <text:p text:style-name="P66"/>
          </table:table-cell>
        </table:table-row>
        <table:table-row table:style-name="Таблиця5.5">
          <table:table-cell table:style-name="Таблиця5.A1" office:value-type="string">
            <text:p text:style-name="P62">4</text:p>
          </table:table-cell>
          <table:table-cell table:style-name="Таблиця5.A1" office:value-type="string">
            <text:p text:style-name="P65">Підготовка пояснювальної записки та оформлення результатів </text:p>
          </table:table-cell>
          <table:table-cell table:style-name="Таблиця5.A1" office:value-type="string">
            <text:p text:style-name="P64">21.05.2026 -</text:p>
            <text:p text:style-name="P64">07.06.2026</text:p>
          </table:table-cell>
          <table:table-cell table:style-name="Таблиця5.A1" office:value-type="string">
            <text:p text:style-name="P66"/>
          </table:table-cell>
        </table:table-row>
        <table:table-row table:style-name="Таблиця5.6">
          <table:table-cell table:style-name="Таблиця5.A1" office:value-type="string">
            <text:p text:style-name="P62">5</text:p>
          </table:table-cell>
          <table:table-cell table:style-name="Таблиця5.A1" office:value-type="string">
            <text:p text:style-name="P65">Проходження нормоконтролю</text:p>
          </table:table-cell>
          <table:table-cell table:style-name="Таблиця5.A1" office:value-type="string">
            <text:p text:style-name="P64">08.06.2026</text:p>
          </table:table-cell>
          <table:table-cell table:style-name="Таблиця5.A1" office:value-type="string">
            <text:p text:style-name="P66"/>
          </table:table-cell>
        </table:table-row>
        <table:table-row table:style-name="Таблиця5.6">
          <table:table-cell table:style-name="Таблиця5.A7" office:value-type="string">
            <text:p text:style-name="P67">6</text:p>
          </table:table-cell>
          <table:table-cell table:style-name="Таблиця5.A7" office:value-type="string">
            <text:p text:style-name="P68">Усенення зауважень та остаточне оформлення <text:s/>роботи</text:p>
          </table:table-cell>
          <table:table-cell table:style-name="Таблиця5.A7" office:value-type="string">
            <text:p text:style-name="P64">09.06.2026 -</text:p>
            <text:p text:style-name="P64">10.06.2026</text:p>
          </table:table-cell>
          <table:table-cell table:style-name="Таблиця5.A7" office:value-type="string">
            <text:p text:style-name="P66"/>
          </table:table-cell>
        </table:table-row>
        <table:table-row table:style-name="Таблиця5.6">
          <table:table-cell table:style-name="Таблиця5.A7" office:value-type="string">
            <text:p text:style-name="P67">7</text:p>
          </table:table-cell>
          <table:table-cell table:style-name="Таблиця5.A7" office:value-type="string">
            <text:p text:style-name="P68">Подання та захист дипломної роботи</text:p>
          </table:table-cell>
          <table:table-cell table:style-name="Таблиця5.A7" office:value-type="string">
            <text:p text:style-name="P64">11.06.2026</text:p>
          </table:table-cell>
          <table:table-cell table:style-name="Таблиця5.A7" office:value-type="string">
            <text:p text:style-name="P66"/>
          </table:table-cell>
        </table:table-row>
      </table:table>
      <text:p text:style-name="P69"/>
      <text:p text:style-name="P69"/>
      <text:p text:style-name="P70"/>
      <text:p text:style-name="P70"/>
      <text:p text:style-name="P70"/>
      <text:p text:style-name="P71"/>
      <text:p text:style-name="P72"><text:span text:style-name="T75"><text:s text:c="42"/>Студент </text:span><text:span text:style-name="T39"><text:s text:c="26"/></text:span><text:span text:style-name="T38"><text:s text:c="7"/></text:span><text:span text:style-name="T39"><text:s text:c="3"/></text:span><text:span text:style-name="T76">Пронарович Д.А.</text:span><text:span text:style-name="T77"> </text:span></text:p>
      <text:p text:style-name="P73"><text:s text:c="125"/></text:p>
      <text:p text:style-name="P74"/>
      <text:p text:style-name="P75"><text:span text:style-name="T75"><text:s text:c="38"/>Керівник роботи </text:span><text:span text:style-name="T39"><text:s text:c="18"/>_ <text:s text:c="5"/></text:span><text:span text:style-name="T38"><text:s text:c="4"/></text:span><text:span text:style-name="T39"><text:s text:c="2"/></text:span><text:span text:style-name="T77"><text:s/></text:span><text:span text:style-name="T78">Пашковський Б.В.</text:span><text:span text:style-name="T39"> </text:span></text:p>
      <text:p text:style-name="P76">АНОТАЦІЯ</text:p>
      <text:p text:style-name="P77"/>
      <text:p text:style-name="P78"><text:tab/>Темою дипломної роботи є розробка додатку-месенджера з функцією розпізнавання простих емоцій засобами бібліотек OpenCV та DeepFace. Актуальність роботи зумовлена відсутністю у сучасних месенджерах засобів автоматичної передачі емоційного стану співрозмовника, що знижує якість цифрової комунікації.</text:p>
      <text:p text:style-name="P79">Метою роботи є розробка багатокористувацького застосунку EmotiChat із вбудованим модулем розпізнавання базових емоцій користувача у реальному часі на основі аналізу міміки обличчя. У роботі розглянуто класичні та нейромережеві методи розпізнавання виразів обличчя; за критеріями точності, швидкодії та простоти інтеграції для реалізації вибрано зв’язку бібліотек OpenCV (захоплення та обробка відеопотоку) і DeepFace (нейромережева класифікація емоцій).</text:p>
      <text:p text:style-name="P79">У процесі виконання роботи спроєктовано клієнт-серверну архітектуру на базі протоколу WebSocket; реалізовано асинхронний Python-сервер для маршрутизації повідомлень та емоційних метаданих; розроблено клієнтський GUI-застосунок на Tkinter із модулем захоплення відеопотоку засобами OpenCV та інтегрованою нейромережевою моделлю DeepFace для класифікації семи емоційних станів; проведено функціональне тестування системи.</text:p>
      <text:p text:style-name="P79">Результатом виконаної роботи є готовий програмний продукт, який забезпечує обмін повідомленнями в режимі реального часу з автоматичним визначенням та відображенням емоції користувача під час активної сесії чату.</text:p>
      <text:p text:style-name="P78">КЛЮЧОВІ СЛОВА: МЕСЕНДЖЕР, РОЗПІЗНАВАННЯ ЕМОЦІЙ, КОМП’ЮТЕРНИЙ ЗІР, OPENCV, DEEPFACE, WEBSOCKET, ЗГОРТКОВА НЕЙРОННА МЕРЕЖА, КЛІЄНТ-СЕРВЕРНА АРХІТЕКТУРА, PYTHON, TKINTER, БАГАТОПОТОКОВІСТЬ.</text:p>
      <text:p text:style-name="P80"/>
      <text:p text:style-name="P81">ABSTRACT</text:p>
      <text:p text:style-name="P82"/>
      <text:p text:style-name="P79">The theme of the diploma project is the development of a messenger application with the function of recognizing simple emotions by means of the OpenCV and DeepFace libraries. The relevance of the work is determined by the lack of means of automatic transmission of the interlocutor’s emotional state in modern messengers, which reduces the quality of digital communication.</text:p>
      <text:p text:style-name="P79">The aim of the work is to develop a multi-user application EmotiChat with a built-in module for real-time recognition of the user’s basic emotions based on facial expression analysis. Classical and neural network methods of facial expression recognition are considered; based on the criteria of accuracy, performance and ease of integration, the combination of the OpenCV library (video stream capture and processing) and the DeepFace framework (neural network emotion classification) was chosen for implementation.</text:p>
      <text:p text:style-name="P79">In the course of the work, a client-server architecture based on the WebSocket protocol was designed; an asynchronous Python server for routing messages and emotional metadata was implemented; a client GUI application based on Tkinter with a video capture module using OpenCV and an integrated DeepFace neural network model for classifying seven emotional states was developed; functional testing of the system was carried out.</text:p>
      <text:p text:style-name="P79">The result of the thesis is a ready-made software product that provides real-time messaging with automatic detection and display of the user’s emotion during an active chat session.</text:p>
      <text:p text:style-name="P83"><text:span text:style-name="T70">KEY WORDS:</text:span><text:span text:style-name="T23"> </text:span>MESSENGER, EMOTION RECOGNITION, COMPUTER VISION, OPENCV, DEEPFACE, WEBSOCKET, CONVOLUTIONAL NEURAL NETWORK, CLIENT-SERVER ARCHITECTURE, PYTHON, TKINTER, MULTITHREADING.</text:p>
      <text:p text:style-name="P80"/>
      <text:p text:style-name="P84"/>
      <text:p text:style-name="P84"/>
      <text:p text:style-name="P85"><draw:g text:anchor-type="char" draw:z-index="60" draw:name="Фігура25" draw:style-name="gr1"><draw:custom-shape draw:style-name="gr2" draw:text-style-name="P86" svg:width="18.13cm" svg:height="28.29cm" svg:x="2.074cm" svg:y="0.596cm"><text:p/><draw:enhanced-geometry svg:viewBox="0 0 21600 21600" draw:mirror-horizontal="false" draw:mirror-vertical="false" draw:type="rectangle" draw:enhanced-path="M 0 0 L 21600 0 21600 21600 0 21600 0 0 Z N"/></draw:custom-shape><draw:line draw:style-name="gr3" draw:text-style-name="P87" svg:x1="2.975cm" svg:y1="24.9cm" svg:x2="2.975cm" svg:y2="26.368cm"><text:p/></draw:line><draw:line draw:style-name="gr3" draw:text-style-name="P87" svg:x1="2.084cm" svg:y1="24.886cm" svg:x2="20.183cm" svg:y2="24.886cm"><text:p/></draw:line><draw:line draw:style-name="gr3" draw:text-style-name="P87" svg:x1="4.055cm" svg:y1="24.915cm" svg:x2="4.055cm" svg:y2="28.87cm"><text:p/></draw:line><draw:line draw:style-name="gr3" draw:text-style-name="P87" svg:x1="6.532cm" svg:y1="24.915cm" svg:x2="6.532cm" svg:y2="28.87cm"><text:p/></draw:line><draw:line draw:style-name="gr3" draw:text-style-name="P87" svg:x1="8.018cm" svg:y1="24.915cm" svg:x2="8.018cm" svg:y2="28.87cm"><text:p/></draw:line><draw:line draw:style-name="gr3" draw:text-style-name="P87" svg:x1="9.009cm" svg:y1="24.9cm" svg:x2="9.009cm" svg:y2="28.853cm"><text:p/></draw:line><draw:line draw:style-name="gr3" draw:text-style-name="P87" svg:x1="16.439cm" svg:y1="26.395cm" svg:x2="16.441cm" svg:y2="27.375cm"><text:p/></draw:line><draw:line draw:style-name="gr4" draw:text-style-name="P87" svg:x1="2.084cm" svg:y1="27.885cm" svg:x2="8.991cm" svg:y2="27.885cm"><text:p/></draw:line><draw:line draw:style-name="gr4" draw:text-style-name="P87" svg:x1="2.084cm" svg:y1="28.386cm" svg:x2="8.991cm" svg:y2="28.386cm"><text:p/></draw:line><draw:frame draw:style-name="gr5" draw:text-style-name="P87" svg:width="0.8cm" svg:height="0.438cm" svg:x="2.123cm" svg:y="25.929cm"><draw:text-box><text:p text:style-name="P88"><text:span text:style-name="T79">Змн</text:span><text:span text:style-name="T80">.</text:span></text:p></draw:text-box></draw:frame><draw:frame draw:style-name="gr5" draw:text-style-name="P87" svg:width="0.999cm" svg:height="0.438cm" svg:x="3.025cm" svg:y="25.929cm"><draw:text-box><text:p text:style-name="P88"><text:span text:style-name="T80">Лист</text:span></text:p></draw:text-box></draw:frame><draw:frame draw:style-name="gr5" draw:text-style-name="P87" svg:width="2.333cm" svg:height="0.438cm" svg:x="4.129cm" svg:y="25.929cm"><draw:text-box><text:p text:style-name="P88"><text:span text:style-name="T80">№ докум.</text:span></text:p></draw:text-box></draw:frame><draw:frame draw:style-name="gr5" draw:text-style-name="P87" svg:width="1.392cm" svg:height="0.438cm" svg:x="6.59cm" svg:y="25.929cm"><draw:text-box><text:p text:style-name="P88"><text:span text:style-name="T79">Пі</text:span><text:span text:style-name="T80">дпис</text:span></text:p></draw:text-box></draw:frame><draw:frame draw:style-name="gr5" draw:text-style-name="P87" svg:width="0.907cm" svg:height="0.438cm" svg:x="8.057cm" svg:y="25.929cm"><draw:text-box><text:p text:style-name="P88"><text:span text:style-name="T80">Дата</text:span></text:p></draw:text-box></draw:frame><draw:frame draw:style-name="gr5" draw:text-style-name="P87" svg:width="1.338cm" svg:height="0.436cm" svg:x="16.511cm" svg:y="26.419cm"><draw:text-box><text:p text:style-name="P88"><text:span text:style-name="T79">Арк.</text:span></text:p></draw:text-box></draw:frame><draw:frame draw:style-name="gr5" draw:text-style-name="P87" svg:width="1.338cm" svg:height="0.438cm" svg:x="16.511cm" svg:y="26.936cm"><draw:text-box><text:p text:style-name="P88"><text:span text:style-name="T81">3</text:span></text:p></draw:text-box></draw:frame><draw:frame draw:style-name="gr5" draw:text-style-name="P89" svg:width="11.022cm" svg:height="1.011cm" svg:x="9.105cm" svg:y="25.319cm"><draw:text-box><text:p text:style-name="P88"><text:span text:style-name="T82">БР.КІ</text:span><text:span text:style-name="T83">44</text:span><text:span text:style-name="T84">.00.00.000 ПЗ</text:span></text:p></draw:text-box></draw:frame><draw:line draw:style-name="gr3" draw:text-style-name="P87" svg:x1="2.086cm" svg:y1="26.388cm" svg:x2="20.185cm" svg:y2="26.388cm"><text:p/></draw:line><draw:line draw:style-name="gr3" draw:text-style-name="P87" svg:x1="2.098cm" svg:y1="25.887cm" svg:x2="9.005cm" svg:y2="25.887cm"><text:p/></draw:line><draw:line draw:style-name="gr4" draw:text-style-name="P87" svg:x1="2.084cm" svg:y1="25.386cm" svg:x2="8.991cm" svg:y2="25.386cm"><text:p/></draw:line><draw:line draw:style-name="gr4" draw:text-style-name="P87" svg:x1="2.084cm" svg:y1="27.381cm" svg:x2="8.991cm" svg:y2="27.381cm"><text:p/></draw:line><draw:line draw:style-name="gr4" draw:text-style-name="P87" svg:x1="2.084cm" svg:y1="26.88cm" svg:x2="8.991cm" svg:y2="26.88cm"><text:p/></draw:line><draw:g draw:style-name="gr6"><draw:frame draw:style-name="gr5" draw:text-style-name="P86" svg:width="1.929cm" svg:height="0.436cm" svg:x="2.108cm" svg:y="26.433cm"><draw:text-box><text:p text:style-name="P90"><text:span text:style-name="T79"><text:s/>Розро</text:span><text:span text:style-name="T80">б.</text:span></text:p></draw:text-box></draw:frame><draw:frame draw:style-name="gr5" draw:text-style-name="P91" svg:width="2.334cm" svg:height="0.436cm" svg:x="4.129cm" svg:y="26.433cm"><draw:text-box><text:p text:style-name="P90"><text:span text:style-name="T85">Пронарович Д.А.</text:span></text:p></draw:text-box></draw:frame></draw:g><draw:g draw:style-name="gr6"><draw:frame draw:style-name="gr5" draw:text-style-name="P86" svg:width="1.929cm" svg:height="0.436cm" svg:x="2.108cm" svg:y="26.922cm"><draw:text-box><text:p text:style-name="P90"><text:span text:style-name="T80"><text:s/>П</text:span><text:span text:style-name="T79">ереві</text:span><text:span text:style-name="T80">р.</text:span></text:p></draw:text-box></draw:frame><draw:frame draw:style-name="gr5" draw:text-style-name="P86" svg:width="2.334cm" svg:height="0.436cm" svg:x="4.129cm" svg:y="26.922cm"><draw:text-box><text:p><text:span text:style-name="T86">Пашковський Б</text:span><text:span text:style-name="T87">.В.</text:span></text:p><text:p text:style-name="P90"><text:span text:style-name="T88"/></text:p><text:p text:style-name="P90"><text:span text:style-name="T89"/></text:p></draw:text-box></draw:frame></draw:g><draw:g draw:style-name="gr6"><draw:frame draw:style-name="gr5" draw:text-style-name="P86" svg:width="1.929cm" svg:height="0.436cm" svg:x="2.108cm" svg:y="27.425cm"><draw:text-box><text:p text:style-name="P90"><text:span text:style-name="T80"><text:s/>Реценз.</text:span></text:p></draw:text-box></draw:frame><draw:frame draw:style-name="gr5" draw:text-style-name="P92" svg:width="2.334cm" svg:height="0.436cm" svg:x="4.129cm" svg:y="27.425cm"><draw:text-box><text:p><text:span text:style-name="T90">Гарасимів Т.Г.</text:span></text:p></draw:text-box></draw:frame></draw:g><draw:g draw:style-name="gr6"><draw:frame draw:style-name="gr5" draw:text-style-name="P86" svg:width="1.929cm" svg:height="0.438cm" svg:x="2.108cm" svg:y="27.912cm"><draw:text-box><text:p text:style-name="P90"><text:span text:style-name="T80"><text:s/>Н. Контр.</text:span></text:p></draw:text-box></draw:frame><draw:frame draw:style-name="gr5" draw:text-style-name="P92" svg:width="2.334cm" svg:height="0.438cm" svg:x="4.129cm" svg:y="27.912cm"><draw:text-box><text:p><text:span text:style-name="T90">Лазорів А.М</text:span></text:p></draw:text-box></draw:frame></draw:g><draw:g draw:style-name="gr6"><draw:frame draw:style-name="gr5" draw:text-style-name="P86" svg:width="1.929cm" svg:height="0.438cm" svg:x="2.108cm" svg:y="28.4cm"><draw:text-box><text:p text:style-name="P90"><text:span text:style-name="T79"><text:s/>За</text:span><text:span text:style-name="T80">тверд.</text:span></text:p></draw:text-box></draw:frame><draw:frame draw:style-name="gr5" draw:text-style-name="P93" svg:width="2.334cm" svg:height="0.438cm" svg:x="4.129cm" svg:y="28.4cm"><draw:text-box><text:p><text:span text:style-name="T91">Мельничук С.І.</text:span></text:p></draw:text-box></draw:frame></draw:g><draw:line draw:style-name="gr3" draw:text-style-name="P87" svg:x1="14.951cm" svg:y1="26.395cm" svg:x2="14.951cm" svg:y2="28.855cm"><text:p/></draw:line><draw:frame draw:style-name="gr5" draw:text-style-name="P95" svg:width="5.703cm" svg:height="2.276cm" svg:x="9.13cm" svg:y="26.5cm"><draw:text-box><text:p text:style-name="P94"><text:span text:style-name="T92">Розробка додатку-месенджера з функцією розпізнавання простих емоцій засобами бібліотек OpenCV та DeepFace</text:span></text:p></draw:text-box></draw:frame><draw:line draw:style-name="gr3" draw:text-style-name="P87" svg:x1="14.966cm" svg:y1="26.885cm" svg:x2="20.194cm" svg:y2="26.885cm"><text:p/></draw:line><draw:line draw:style-name="gr3" draw:text-style-name="P87" svg:x1="14.962cm" svg:y1="27.385cm" svg:x2="20.19cm" svg:y2="27.385cm"><text:p/></draw:line><draw:line draw:style-name="gr3" draw:text-style-name="P87" svg:x1="17.924cm" svg:y1="26.395cm" svg:x2="17.926cm" svg:y2="27.375cm"><text:p/></draw:line><draw:frame draw:style-name="gr5" draw:text-style-name="P87" svg:width="1.338cm" svg:height="0.436cm" svg:x="15.032cm" svg:y="26.419cm"><draw:text-box><text:p text:style-name="P88"><text:span text:style-name="T79">Лі</text:span><text:span text:style-name="T80">т.</text:span></text:p></draw:text-box></draw:frame><draw:frame draw:style-name="gr5" draw:text-style-name="P87" svg:width="2.109cm" svg:height="0.436cm" svg:x="18.005cm" svg:y="26.419cm"><draw:text-box><text:p text:style-name="P88"><text:span text:style-name="T79">Аркушів</text:span></text:p></draw:text-box></draw:frame><draw:line draw:style-name="gr4" draw:text-style-name="P87" svg:x1="15.448cm" svg:y1="26.896cm" svg:x2="15.448cm" svg:y2="27.373cm"><text:p/></draw:line><draw:line draw:style-name="gr4" draw:text-style-name="P87" svg:x1="15.943cm" svg:y1="26.896cm" svg:x2="15.943cm" svg:y2="27.373cm"><text:p/></draw:line><draw:frame draw:style-name="gr5" draw:text-style-name="P87" svg:width="5.084cm" svg:height="0.623cm" svg:x="15.03cm" svg:y="27.783cm"><draw:text-box><text:p text:style-name="P88"><text:span text:style-name="T93">ІФНТУНГ , <text:s text:c="2"/>КІ-22-</text:span><text:span text:style-name="T94">2</text:span></text:p><text:p text:style-name="P88"><text:span text:style-name="T93"/></text:p></draw:text-box></draw:frame></draw:g>З<text:span text:style-name="T95">МІСТ</text:span></text:p>
      <table:table table:name="Таблиця14" table:style-name="Таблиця14">
        <table:table-column table:style-name="Таблиця14.A"/>
        <table:table-column table:style-name="Таблиця14.B"/>
        <table:table-row>
          <table:table-cell table:style-name="Таблиця14.A1" office:value-type="string">
            <text:p text:style-name="P96">ВСТУП</text:p>
          </table:table-cell>
          <table:table-cell table:style-name="Таблиця14.A1" office:value-type="string">
            <text:p text:style-name="P97">6</text:p>
          </table:table-cell>
        </table:table-row>
        <table:table-row>
          <table:table-cell table:style-name="Таблиця14.A1" office:value-type="string">
            <text:h text:style-name="P98" text:outline-level="1">1<text:span text:style-name="T96"> </text:span><text:span text:style-name="T97">АНАЛІЗ ПРЕДМЕТНОЇ ОБЛАСТІ ТА ПОСТАНОВКА ЗАДАЧІ</text:span></text:h>
          </table:table-cell>
          <table:table-cell table:style-name="Таблиця14.A1" office:value-type="string">
            <text:p text:style-name="P99">8</text:p>
          </table:table-cell>
        </table:table-row>
        <table:table-row table:style-name="Таблиця14.3">
          <table:table-cell table:style-name="Таблиця14.A1" office:value-type="string">
            <text:p text:style-name="P100">1.1 Проблема передачі емоційного стану в цифровій комунікації</text:p>
          </table:table-cell>
          <table:table-cell table:style-name="Таблиця14.A1" office:value-type="string">
            <text:p text:style-name="P99">8</text:p>
          </table:table-cell>
        </table:table-row>
        <table:table-row>
          <table:table-cell table:style-name="Таблиця14.A1" office:value-type="string">
            <text:p text:style-name="P101">1.2 Огляд сучасних месенджерів та засобів вираження емоцій</text:p>
          </table:table-cell>
          <table:table-cell table:style-name="Таблиця14.A1" office:value-type="string">
            <text:p text:style-name="P99">9</text:p>
          </table:table-cell>
        </table:table-row>
        <table:table-row>
          <table:table-cell table:style-name="Таблиця14.A1" office:value-type="string">
            <text:p text:style-name="P100">1.3 Методи автоматичного розпізнавання емоцій за виразом обличчя</text:p>
          </table:table-cell>
          <table:table-cell table:style-name="Таблиця14.A1" office:value-type="string">
            <text:p text:style-name="P99">10</text:p>
          </table:table-cell>
        </table:table-row>
        <table:table-row>
          <table:table-cell table:style-name="Таблиця14.A1" office:value-type="string">
            <text:p text:style-name="P101">1.4 Огляд програмних бібліотек для реалізації системи</text:p>
          </table:table-cell>
          <table:table-cell table:style-name="Таблиця14.A1" office:value-type="string">
            <text:p text:style-name="P99">13</text:p>
          </table:table-cell>
        </table:table-row>
        <table:table-row>
          <table:table-cell table:style-name="Таблиця14.A1" office:value-type="string">
            <text:p text:style-name="P100">1.5 Приватність та етичні аспекти автоматичного розпізнавання емоцій</text:p>
          </table:table-cell>
          <table:table-cell table:style-name="Таблиця14.A1" office:value-type="string">
            <text:p text:style-name="P99">15</text:p>
          </table:table-cell>
        </table:table-row>
        <table:table-row>
          <table:table-cell table:style-name="Таблиця14.A1" office:value-type="string">
            <text:p text:style-name="P102">1.6 Постановка задачі</text:p>
          </table:table-cell>
          <table:table-cell table:style-name="Таблиця14.A1" office:value-type="string">
            <text:p text:style-name="P99">19</text:p>
          </table:table-cell>
        </table:table-row>
        <table:table-row table:style-name="Таблиця14.9">
          <table:table-cell table:style-name="Таблиця14.A1" office:value-type="string">
            <text:p text:style-name="P102">Виснов<text:span text:style-name="T98">ок</text:span> до розділу</text:p>
          </table:table-cell>
          <table:table-cell table:style-name="Таблиця14.A1" office:value-type="string">
            <text:p text:style-name="P103">20</text:p>
          </table:table-cell>
        </table:table-row>
        <table:table-row>
          <table:table-cell table:style-name="Таблиця14.A1" office:value-type="string">
            <text:p text:style-name="P104"><text:span text:style-name="Strong_20_Emphasis"><text:span text:style-name="T99">2 ПРОЄКТУВАННЯ АРХІТЕКТУРИ ЗАСТОСУНКУ EMOTICHAT</text:span></text:span></text:p>
          </table:table-cell>
          <table:table-cell table:style-name="Таблиця14.A1" office:value-type="string">
            <text:p text:style-name="P105">21</text:p>
          </table:table-cell>
        </table:table-row>
        <table:table-row>
          <table:table-cell table:style-name="Таблиця14.A1" office:value-type="string">
            <text:p text:style-name="P106"><text:span text:style-name="Strong_20_Emphasis"><text:span text:style-name="T100">2.1 Загальна клієнт-серверна архітектура системи</text:span></text:span></text:p>
          </table:table-cell>
          <table:table-cell table:style-name="Таблиця14.A1" office:value-type="string">
            <text:p text:style-name="P107">21</text:p>
          </table:table-cell>
        </table:table-row>
        <table:table-row>
          <table:table-cell table:style-name="Таблиця14.A1" office:value-type="string">
            <text:p text:style-name="P108"><text:span text:style-name="Strong_20_Emphasis"><text:span text:style-name="T101">2.2 Протокол обміну даними</text:span></text:span></text:p>
          </table:table-cell>
          <table:table-cell table:style-name="Таблиця14.A1" office:value-type="string">
            <text:p text:style-name="P99">22</text:p>
          </table:table-cell>
        </table:table-row>
        <table:table-row>
          <table:table-cell table:style-name="Таблиця14.A1" office:value-type="string">
            <text:p text:style-name="P106"><text:span text:style-name="Strong_20_Emphasis"><text:span text:style-name="T101">2.3 Проєктування серверної частини</text:span></text:span></text:p>
          </table:table-cell>
          <table:table-cell table:style-name="Таблиця14.A1" office:value-type="string">
            <text:p text:style-name="P103">24</text:p>
          </table:table-cell>
        </table:table-row>
        <table:table-row>
          <table:table-cell table:style-name="Таблиця14.A1" office:value-type="string">
            <text:p text:style-name="P106"><text:span text:style-name="Strong_20_Emphasis"><text:span text:style-name="T102">2</text:span></text:span><text:span text:style-name="Strong_20_Emphasis"><text:span text:style-name="T100">.4 Проєктування клієнтської частини та багатопотокова модель</text:span></text:span></text:p>
          </table:table-cell>
          <table:table-cell table:style-name="Таблиця14.A1" office:value-type="string">
            <text:p text:style-name="P103">25</text:p>
          </table:table-cell>
        </table:table-row>
        <table:table-row>
          <table:table-cell table:style-name="Таблиця14.A1" office:value-type="string">
            <text:p text:style-name="P106"><text:span text:style-name="Strong_20_Emphasis"><text:span text:style-name="T101">2.5 Проєктування модуля розпізнавання емоцій</text:span></text:span></text:p>
          </table:table-cell>
          <table:table-cell table:style-name="Таблиця14.A1" office:value-type="string">
            <text:p text:style-name="P103">27</text:p>
          </table:table-cell>
        </table:table-row>
        <table:table-row>
          <table:table-cell table:style-name="Таблиця14.A1" office:value-type="string">
            <text:p text:style-name="P106"><text:span text:style-name="Strong_20_Emphasis"><text:span text:style-name="T101">2.6 Модель станів сеансу клієнта та оброблення нештатних ситуацій</text:span></text:span></text:p>
          </table:table-cell>
          <table:table-cell table:style-name="Таблиця14.A1" office:value-type="string">
            <text:p text:style-name="P99">28</text:p>
          </table:table-cell>
        </table:table-row>
        <table:table-row>
          <table:table-cell table:style-name="Таблиця14.A1" office:value-type="string">
            <text:p text:style-name="P106"><text:span text:style-name="Strong_20_Emphasis"><text:span text:style-name="T101">Виснов</text:span></text:span><text:span text:style-name="Strong_20_Emphasis"><text:span text:style-name="T103">ок до</text:span></text:span><text:span text:style-name="Strong_20_Emphasis"><text:span text:style-name="T101"> розділу</text:span></text:span></text:p>
          </table:table-cell>
          <table:table-cell table:style-name="Таблиця14.A1" office:value-type="string">
            <text:p text:style-name="P107">31</text:p>
          </table:table-cell>
        </table:table-row>
        <table:table-row>
          <table:table-cell table:style-name="Таблиця14.A1" office:value-type="string">
            <text:p text:style-name="P109">3 ПРОГРАМНА РЕАЛІЗАЦІЯ ТА ТЕСТУВАННЯ ЗАСТОСУНКУ EMOTICHAT</text:p>
          </table:table-cell>
          <table:table-cell table:style-name="Таблиця14.A1" office:value-type="string">
            <text:p text:style-name="P103">31</text:p>
          </table:table-cell>
        </table:table-row>
        <table:table-row>
          <table:table-cell table:style-name="Таблиця14.A1" office:value-type="string">
            <text:p text:style-name="P106"><text:span text:style-name="Strong_20_Emphasis"><text:span text:style-name="T100">3.1 Структура проєкту та засоби розробки</text:span></text:span></text:p>
          </table:table-cell>
          <table:table-cell table:style-name="Таблиця14.A1" office:value-type="string">
            <text:p text:style-name="P107">31</text:p>
          </table:table-cell>
        </table:table-row>
        <table:table-row>
          <table:table-cell table:style-name="Таблиця14.A1" office:value-type="string">
            <text:p text:style-name="P106"><text:span text:style-name="Strong_20_Emphasis"><text:span text:style-name="T100">3.2 Реалізація асинхронного WebSocket-сервера</text:span></text:span></text:p>
          </table:table-cell>
          <table:table-cell table:style-name="Таблиця14.A1" office:value-type="string">
            <text:p text:style-name="P107">33</text:p>
          </table:table-cell>
        </table:table-row>
        <table:table-row>
          <table:table-cell table:style-name="Таблиця14.A1" office:value-type="string">
            <text:p text:style-name="P106"><text:span text:style-name="Strong_20_Emphasis"><text:span text:style-name="T100">3.3 Реалізація графічного інтерфейсу клієнта</text:span></text:span></text:p>
          </table:table-cell>
          <table:table-cell table:style-name="Таблиця14.A1" office:value-type="string">
            <text:p text:style-name="P99">34</text:p>
          </table:table-cell>
        </table:table-row>
        <table:table-row>
          <table:table-cell table:style-name="Таблиця14.A1" office:value-type="string">
            <text:p text:style-name="P106"><text:span text:style-name="Strong_20_Emphasis"><text:span text:style-name="T100">3.4 Реалізація модуля захоплення відео та розпізнавання емоцій</text:span></text:span></text:p>
          </table:table-cell>
          <table:table-cell table:style-name="Таблиця14.A1" office:value-type="string">
            <text:p text:style-name="P99">36</text:p>
          </table:table-cell>
        </table:table-row>
        <table:table-row table:style-name="Таблиця14.23">
          <table:table-cell table:style-name="Таблиця14.A1" office:value-type="string">
            <text:p text:style-name="P106"><text:span text:style-name="Strong_20_Emphasis"><text:span text:style-name="T102">3</text:span></text:span><text:span text:style-name="Strong_20_Emphasis"><text:span text:style-name="T100">.5 Огляд можливостей та тестування програмного продукту</text:span></text:span></text:p>
          </table:table-cell>
          <table:table-cell table:style-name="Таблиця14.A1" office:value-type="string">
            <text:p text:style-name="P107">38</text:p>
          </table:table-cell>
        </table:table-row>
        <table:table-row table:style-name="Таблиця14.23">
          <table:table-cell table:style-name="Таблиця14.A1" office:value-type="string">
            <text:p text:style-name="P106"><text:span text:style-name="Strong_20_Emphasis"><text:span text:style-name="T102">3</text:span></text:span><text:span text:style-name="Strong_20_Emphasis"><text:span text:style-name="T100">.6 Аналіз продуктивності системи</text:span></text:span></text:p>
          </table:table-cell>
          <table:table-cell table:style-name="Таблиця14.A1" office:value-type="string">
            <text:p text:style-name="P107">40</text:p>
          </table:table-cell>
        </table:table-row>
        <table:table-row table:style-name="Таблиця14.25">
          <table:table-cell table:style-name="Таблиця14.A1" office:value-type="string">
            <text:p text:style-name="P106"><text:span text:style-name="Strong_20_Emphasis"><text:span text:style-name="T102">3</text:span></text:span><text:span text:style-name="Strong_20_Emphasis"><text:span text:style-name="T100">.7 Обмеження реалізації та напрями подальшого розвитку</text:span></text:span></text:p>
          </table:table-cell>
          <table:table-cell table:style-name="Таблиця14.A1" office:value-type="string">
            <text:p text:style-name="P107">43</text:p>
          </table:table-cell>
        </table:table-row>
        <table:table-row table:style-name="Таблиця14.26">
          <table:table-cell table:style-name="Таблиця14.A1" office:value-type="string">
            <text:p text:style-name="P102">Виснов<text:span text:style-name="T98">ок</text:span> до розділу</text:p>
          </table:table-cell>
          <table:table-cell table:style-name="Таблиця14.A1" office:value-type="string">
            <text:p text:style-name="P107">44</text:p>
          </table:table-cell>
        </table:table-row>
      </table:table>
      <text:p text:style-name="P110"/>
      <table:table table:name="Таблиця15" table:style-name="Таблиця15">
        <table:table-column table:style-name="Таблиця15.A"/>
        <table:table-column table:style-name="Таблиця15.B"/>
        <table:table-row>
          <table:table-cell table:style-name="Таблиця15.A1" office:value-type="string">
            <text:h text:style-name="P111" text:outline-level="1"><text:bookmark-start text:name="__RefHeading___Toc3312_1254328884 копія 1"/>ВИСНОВКИ<text:bookmark-end text:name="__RefHeading___Toc3312_1254328884 копія 1"/></text:h>
          </table:table-cell>
          <table:table-cell table:style-name="Таблиця15.A1" office:value-type="string">
            <text:p text:style-name="P112">46</text:p>
          </table:table-cell>
        </table:table-row>
        <table:table-row>
          <table:table-cell table:style-name="Таблиця15.A1" office:value-type="string">
            <text:h text:style-name="P113" text:outline-level="1"><text:bookmark-start text:name="__RefHeading___Toc3314_1254328884 копія 1"/>ПЕРЕ<text:span text:style-name="T95">ЛІК ПОСИЛАНЬ НА ДЖЕРЕЛА</text:span><text:bookmark-end text:name="__RefHeading___Toc3314_1254328884 копія 1"/></text:h>
          </table:table-cell>
          <table:table-cell table:style-name="Таблиця15.A1" office:value-type="string">
            <text:p text:style-name="P112">48</text:p>
          </table:table-cell>
        </table:table-row>
        <table:table-row>
          <table:table-cell table:style-name="Таблиця15.A1" office:value-type="string">
            <text:h text:style-name="P114" text:outline-level="1">ДОДАТКИ</text:h>
          </table:table-cell>
          <table:table-cell table:style-name="Таблиця15.A1" office:value-type="string">
            <text:p text:style-name="P112">52</text:p>
          </table:table-cell>
        </table:table-row>
      </table:table>
      <text:p text:style-name="P115"/>
      <text:h text:style-name="P116" text:outline-level="1"><text:bookmark-start text:name="__RefHeading___Toc3232_1254328884"/>ПЕРЕЛІК ОСНОВНИХ ПОЗНАЧЕНЬ І СКОРОЧЕНЬ<text:bookmark-end text:name="__RefHeading___Toc3232_1254328884"/></text:h>
      <text:p text:style-name="P7"/>
      <table:table table:name="Таблиця1" table:style-name="Таблиця1">
        <table:table-column table:style-name="Таблиця1.A"/>
        <table:table-column table:style-name="Таблиця1.B"/>
        <table:table-row table:style-name="Таблиця1.1">
          <table:table-cell table:style-name="Таблиця1.A1" office:value-type="string">
            <text:p text:style-name="P117">API</text:p>
          </table:table-cell>
          <table:table-cell table:style-name="Таблиця1.A1" office:value-type="string">
            <text:p text:style-name="P118">- <text:span text:style-name="T104">Application Programming Interface (прикладний програмний інтерфейс)</text:span></text:p>
          </table:table-cell>
        </table:table-row>
        <table:table-row table:style-name="Таблиця1.1">
          <table:table-cell table:style-name="Таблиця1.A1" office:value-type="string">
            <text:p text:style-name="P117">CNN</text:p>
          </table:table-cell>
          <table:table-cell table:style-name="Таблиця1.A1" office:value-type="string">
            <text:p text:style-name="P119">- Convolutional Neural Network (згорткова нейронна мережа)</text:p>
          </table:table-cell>
        </table:table-row>
        <table:table-row table:style-name="Таблиця1.1">
          <table:table-cell table:style-name="Таблиця1.A1" office:value-type="string">
            <text:p text:style-name="P117">FER</text:p>
          </table:table-cell>
          <table:table-cell table:style-name="Таблиця1.A1" office:value-type="string">
            <text:p text:style-name="P118">- <text:span text:style-name="T104">Facial Expression Recognition (розпізнавання виразів обличчя)</text:span></text:p>
          </table:table-cell>
        </table:table-row>
        <table:table-row table:style-name="Таблиця1.1">
          <table:table-cell table:style-name="Таблиця1.A1" office:value-type="string">
            <text:p text:style-name="P117">FPS </text:p>
          </table:table-cell>
          <table:table-cell table:style-name="Таблиця1.A1" office:value-type="string">
            <text:p text:style-name="P120">- Frames Per Second (кадрів за секунду)</text:p>
          </table:table-cell>
        </table:table-row>
        <table:table-row table:style-name="Таблиця1.1">
          <table:table-cell table:style-name="Таблиця1.A1" office:value-type="string">
            <text:p text:style-name="P117">GUI </text:p>
          </table:table-cell>
          <table:table-cell table:style-name="Таблиця1.A1" office:value-type="string">
            <text:p text:style-name="P118">- <text:span text:style-name="T104">Graphical User Interface (графічний інтерфейс користувача)</text:span></text:p>
          </table:table-cell>
        </table:table-row>
        <table:table-row table:style-name="Таблиця1.1">
          <table:table-cell table:style-name="Таблиця1.A1" office:value-type="string">
            <text:p text:style-name="P117">HTTP</text:p>
          </table:table-cell>
          <table:table-cell table:style-name="Таблиця1.A1" office:value-type="string">
            <text:p text:style-name="P118">- <text:span text:style-name="T104">Hypertext Transfer Protocol</text:span></text:p>
          </table:table-cell>
        </table:table-row>
        <table:table-row table:style-name="Таблиця1.1">
          <table:table-cell table:style-name="Таблиця1.A1" office:value-type="string">
            <text:p text:style-name="P117">IP</text:p>
          </table:table-cell>
          <table:table-cell table:style-name="Таблиця1.A1" office:value-type="string">
            <text:p text:style-name="P118">- <text:span text:style-name="T104">Internet Protocol</text:span></text:p>
          </table:table-cell>
        </table:table-row>
        <table:table-row table:style-name="Таблиця1.1">
          <table:table-cell table:style-name="Таблиця1.A1" office:value-type="string">
            <text:p text:style-name="P117">JSON </text:p>
          </table:table-cell>
          <table:table-cell table:style-name="Таблиця1.A1" office:value-type="string">
            <text:p text:style-name="P118">- <text:span text:style-name="T104">JavaScript Object Notation</text:span></text:p>
          </table:table-cell>
        </table:table-row>
        <table:table-row table:style-name="Таблиця1.1">
          <table:table-cell table:style-name="Таблиця1.A1" office:value-type="string">
            <text:p text:style-name="P117">RFC</text:p>
          </table:table-cell>
          <table:table-cell table:style-name="Таблиця1.A1" office:value-type="string">
            <text:p text:style-name="P118">- <text:span text:style-name="T104">Request for Comments</text:span></text:p>
          </table:table-cell>
        </table:table-row>
        <table:table-row table:style-name="Таблиця1.1">
          <table:table-cell table:style-name="Таблиця1.A1" office:value-type="string">
            <text:p text:style-name="P117">TCP</text:p>
          </table:table-cell>
          <table:table-cell table:style-name="Таблиця1.A1" office:value-type="string">
            <text:p text:style-name="P118">- <text:span text:style-name="T104">Transmission Control Protocol</text:span></text:p>
          </table:table-cell>
        </table:table-row>
        <table:table-row table:style-name="Таблиця1.11">
          <table:table-cell table:style-name="Таблиця1.A1" office:value-type="string">
            <text:p text:style-name="P117">UI </text:p>
          </table:table-cell>
          <table:table-cell table:style-name="Таблиця1.A1" office:value-type="string">
            <text:p text:style-name="P118">- <text:span text:style-name="T104">User Interface (інтерфейс користувача)</text:span></text:p>
          </table:table-cell>
        </table:table-row>
        <table:table-row table:style-name="Таблиця1.12">
          <table:table-cell table:style-name="Таблиця1.A1" office:value-type="string">
            <text:p text:style-name="P117">ЕОМ </text:p>
          </table:table-cell>
          <table:table-cell table:style-name="Таблиця1.A1" office:value-type="string">
            <text:p text:style-name="P118">- <text:span text:style-name="T104">електронна обчислювальна машина</text:span></text:p>
          </table:table-cell>
        </table:table-row>
        <table:table-row table:style-name="Таблиця1.13">
          <table:table-cell table:style-name="Таблиця1.A1" office:value-type="string">
            <text:p text:style-name="P117">ПЗ </text:p>
          </table:table-cell>
          <table:table-cell table:style-name="Таблиця1.A1" office:value-type="string">
            <text:p text:style-name="P118">- <text:span text:style-name="T104">програмне забезпечення</text:span></text:p>
          </table:table-cell>
        </table:table-row>
        <table:table-row table:style-name="Таблиця1.13">
          <table:table-cell table:style-name="Таблиця1.A1" office:value-type="string">
            <text:p text:style-name="P121">ОС</text:p>
          </table:table-cell>
          <table:table-cell table:style-name="Таблиця1.A1" office:value-type="string">
            <text:p text:style-name="P120">- операційна система</text:p>
          </table:table-cell>
        </table:table-row>
      </table:table>
      <text:p text:style-name="P84"/>
      <text:h text:style-name="P122" text:outline-level="1"><text:bookmark-start text:name="__RefHeading___Toc3234_1254328884"/>ВСТУП<text:bookmark-end text:name="__RefHeading___Toc3234_1254328884"/></text:h>
      <text:h text:style-name="P123" text:outline-level="1"/>
      <text:p text:style-name="P124"><text:span text:style-name="T105"><text:s/></text:span><text:bookmark-start text:name="__DdeLink__6891_3372196933"/><text:span text:style-name="T105">В епоху цифрових технологій текстові месенджери стали основним каналом міжособистісного спілкування: щодня сотні мільйонів людей обмінюються повідомленнями у Telegram, WhatsApp, Viber, Signal та інших застосунках. Водночас текстова комунікація має принциповий недолік — вона позбавлена невербальної складової. Згідно з класичними дослідженнями психології спілкування, значна частка емоційної інформації у живій розмові передається саме через міміку, інтонацію та жести [1]. У текстовому чаті ця інформація втрачається, що призводить до неправильного тлумачення повідомлень, конфліктів і загального зниження якості цифрової комунікації.</text:span></text:p>
      <text:p text:style-name="P125">Частково цю проблему вирішують емодзі, стикери та реакції, однак вони мають суттєве обмеження: користувач має свідомо й вручну обрати відповідний символ, який до того ж не завжди відображає його реальний емоційний стан [4, 5]. У сучасних масових месенджерах відсутні засоби автоматичної передачі емоційного стану співрозмовника. Водночас стрімкий розвиток технологій комп’ютерного зору та глибокого навчання зробив можливим розпізнавання базових емоцій людини за зображенням обличчя у реальному часі на звичайному персональному комп’ютері з веб-камерою [14, 23]. Це відкриває можливість створення месенджерів нового типу, у яких емоція автора додається до повідомлення автоматично. </text:p>
      <text:p text:style-name="P126"><text:span text:style-name="T106">Мета роботи</text:span><text:span text:style-name="T107"> — розробка багатокористувацького додатку-месенджера EmotiChat із вбудованим модулем розпізнавання базових емоцій користувача у реальному часі на основі аналізу міміки обличчя засобами бібліотек OpenCV та DeepFace.</text:span></text:p>
      <text:p text:style-name="P125">Для досягнення поставленої мети необхідно розв’язати такі завдання:</text:p>
      <text:p text:style-name="P127">– проаналізувати проблему передачі емоційного стану в цифровій комунікації та існуючі підходи до її вирішення у сучасних месенджерах;</text:p>
      <text:p text:style-name="P128"><text:soft-page-break/><text:span text:style-name="T108">– дослідити методи автоматичного розпізнавання емоцій за виразом обличчя та обґрунтувати вибір програмних засобів реалізації;</text:span></text:p>
      <text:p text:style-name="P127">– спроєктувати клієнт-серверну архітектуру застосунку на базі протоколу WebSocket та формат обміну даними з емоційними метаданими;</text:p>
      <text:p text:style-name="P127">– реалізувати асинхронний сервер маршрутизації повідомлень та клієнтський GUI-застосунок із модулем захоплення відеопотоку і нейромережевою класифікацією емоцій;</text:p>
      <text:p text:style-name="P127">– провести функціональне тестування розробленої системи та проаналізувати отримані результати.</text:p>
      <text:p text:style-name="P126"><text:span text:style-name="T106">Об’єкт дослідження</text:span><text:span text:style-name="T107"> — процес обміну текстовими повідомленнями з автоматичною передачею емоційного стану користувачів у багатокористувацькому чат-застосунку.</text:span></text:p>
      <text:p text:style-name="P126"><text:span text:style-name="T106">Предмет дослідження</text:span><text:span text:style-name="T107"> — методи та програмні засоби розпізнавання базових емоцій за виразом обличчя у реальному часі та їх інтеграція у клієнт-серверний месенджер.</text:span></text:p>
      <text:p text:style-name="P126"><text:span text:style-name="T106">Методи дослідження</text:span><text:span text:style-name="T107">: аналіз і порівняння літературних джерел та існуючих програмних рішень; методи комп’ютерного зору (детекція обличчя, обробка відеопотоку); методи глибокого навчання (згорткові нейронні мережі для класифікації виразів обличчя); методи об’єктно-орієнтованого та асинхронного програмування; функціональне тестування програмного забезпечення.</text:span></text:p>
      <text:p text:style-name="P126"><text:span text:style-name="T106">Практичне значення одержаних результатів</text:span><text:span text:style-name="T107"> полягає у створенні готового програмного продукту EmotiChat, який може використовуватися для спілкування у локальній мережі або через Інтернет і демонструє практичну реалізованість концепції емоційно збагаченої текстової комунікації. Окремі компоненти системи (асинхронний WebSocket-сервер, модуль розпізнавання емоцій) можуть бути повторно використані в інших проєктах.</text:span></text:p>
      <text:p text:style-name="P126"><text:bookmark-end text:name="__DdeLink__6891_3372196933"/></text:p>
      <text:h text:style-name="P129" text:outline-level="1">1 АНАЛІЗ ПРЕДМЕТНОЇ ОБЛАСТІ ТА ПОСТАНОВКА ЗАДАЧІ</text:h>
      <text:h text:style-name="P130" text:outline-level="1"/>
      <text:h text:style-name="P131" text:outline-level="2"><text:bookmark-start text:name="__RefHeading___Toc3238_1254328884"/>1.1 Проблема передачі емоційного стану в цифровій комунікації<text:bookmark-end text:name="__RefHeading___Toc3238_1254328884"/></text:h>
      <text:h text:style-name="P132" text:outline-level="2"/>
      <text:p text:style-name="P133"><text:tab/><text:span text:style-name="T104">Міжособистісне спілкування є багатоканальним процесом, у якому зміст висловлювання передається не лише словами, а й невербальними сигналами: виразом обличчя, інтонацією голосу, позою та жестами. У класичних дослідженнях А. Мехрабяна було показано, що при передачі ставлення та емоцій вербальна складова відіграє значно меншу роль, ніж невербальна: за його оцінками, на слова припадає лише близько 7 % емоційного змісту повідомлення, тоді як на інтонацію — 38 %, а на міміку — 55 % [1]. Хоча ці співвідношення стосуються лише ситуацій передачі ставлення й не можуть механічно поширюватися на будь-яку комунікацію, вони переконливо демонструють вагу невербального каналу.</text:span></text:p>
      <text:p text:style-name="P134">Текстова комп’ютерно-опосередкована комунікація позбавлена цього каналу майже повністю. Дослідження ролі емоцій у комп’ютерно-опосередкованому спілкуванні показують, що відсутність невербальних підказок ускладнює розпізнавання іронії, жартів та емоційного забарвлення повідомлень, підвищує ймовірність непорозумінь і знижує відчуття соціальної присутності співрозмовника [4]. Користувачі компенсують це сурогатними засобами — пунктуацією, великими літерами, навмисними викривленнями орфографії, емодзі та стикерами.</text:p>
      <text:p text:style-name="P134">Емодзі стали де-факто стандартом емоційної розмітки тексту: за даними досліджень, вони покращують розуміння тональності повідомлень і частково виконують функції міміки у живому спілкуванні [5]. Проте такий підхід має принципові обмеження:</text:p>
      <text:p text:style-name="P135">– вибір емодзі є свідомою дією користувача, що потребує додаткових зусиль і часу;</text:p>
      <text:p text:style-name="P135"><text:soft-page-break/>– обраний символ може не відповідати реальному емоційному стану — користувач може приховувати або симулювати емоцію;</text:p>
      <text:p text:style-name="P135">– емоційний стан передається лише у момент відправлення і лише тоді, коли користувач сам про це подбав;</text:p>
      <text:p text:style-name="P135">– у швидкому діалозі користувачі часто нехтують емоційною розміткою взагалі.</text:p>
      <text:p text:style-name="P134">Альтернативою ручній розмітці є автоматичне визначення емоційного стану співрозмовника засобами комп’ютерного зору. Напрям афективних обчислень (affective computing), започаткований Р. Пікард, розглядає системи, здатні розпізнавати, інтерпретувати та відтворювати людські емоції [6]. Сучасні методи глибокого навчання дозволяють класифікувати базові емоції за зображенням обличчя у реальному часі на побутовому обладнанні, що робить технічно можливим месенджер, який автоматично додає до кожного повідомлення актуальну емоцію автора, зчитану з веб-камери.</text:p>
      <text:p text:style-name="P134"/>
      <text:h text:style-name="P131" text:outline-level="2">1.2 Огляд сучасних месенджерів та засобів вираження емоцій</text:h>
      <text:h text:style-name="P131" text:outline-level="2"/>
      <text:p text:style-name="P134">Розглянемо, які засоби передачі емоційного стану пропонують найпоширеніші месенджери. Telegram, WhatsApp, Viber, Signal та Facebook Messenger підтримують емодзі, стикери, анімовані GIF-зображення та реакції на повідомлення. Telegram додатково пропонує преміум-емодзі та анімовані аватари; Apple iMessage — анімовані Memoji, що повторюють міміку користувача за допомогою камери TrueDepth, однак лише у режимі запису окремого відеоповідомлення, а не як метадані текстового повідомлення. Snapchat використовує маски та фільтри доповненої реальності, які накладаються на обличчя у відеорежимі.</text:p>
      <text:p text:style-name="P134">Порівняльний аналіз засобів передачі емоцій у популярних месенджерах наведено у таблиці 1.1.</text:p>
      <text:p text:style-name="P134"/>
      <text:p text:style-name="P136"><text:soft-page-break/><text:span text:style-name="T109">Таблиця 1.1 – Засоби передачі емоційного стану в популярних месенджерах</text:span></text:p>
      <table:table table:name="Таблица2" table:style-name="Таблица2">
        <table:table-column table:style-name="Таблица2.A"/>
        <table:table-column table:style-name="Таблица2.B"/>
        <table:table-column table:style-name="Таблица2.C"/>
        <table:table-column table:style-name="Таблица2.D"/>
        <table:table-column table:style-name="Таблица2.E"/>
        <table:table-row table:style-name="Таблица2.1">
          <table:table-cell table:style-name="Таблица2.A1" office:value-type="string">
            <text:p text:style-name="P137">Месенджер</text:p>
          </table:table-cell>
          <table:table-cell table:style-name="Таблица2.A1" office:value-type="string">
            <text:p text:style-name="P137">Емодзі / стикери</text:p>
          </table:table-cell>
          <table:table-cell table:style-name="Таблица2.A1" office:value-type="string">
            <text:p text:style-name="P137">Реакції</text:p>
          </table:table-cell>
          <table:table-cell table:style-name="Таблица2.A1" office:value-type="string">
            <text:p text:style-name="P137">Аналіз міміки камерою</text:p>
          </table:table-cell>
          <table:table-cell table:style-name="Таблица2.A1" office:value-type="string">
            <text:p text:style-name="P137">Автоматична емоція у повідомленні</text:p>
          </table:table-cell>
        </table:table-row>
        <table:table-row table:style-name="Таблица2.1">
          <table:table-cell table:style-name="Таблица2.A2" office:value-type="string">
            <text:p text:style-name="P138">Telegram</text:p>
          </table:table-cell>
          <table:table-cell table:style-name="Таблица2.B2" office:value-type="string">
            <text:p text:style-name="P138">так</text:p>
          </table:table-cell>
          <table:table-cell table:style-name="Таблица2.C2" office:value-type="string">
            <text:p text:style-name="P138">так</text:p>
          </table:table-cell>
          <table:table-cell table:style-name="Таблица2.D2" office:value-type="string">
            <text:p text:style-name="P138">ні</text:p>
          </table:table-cell>
          <table:table-cell table:style-name="Таблица2.E2" office:value-type="string">
            <text:p text:style-name="P138">ні</text:p>
          </table:table-cell>
        </table:table-row>
        <table:table-row table:style-name="Таблица2.1">
          <table:table-cell table:style-name="Таблица2.A3" office:value-type="string">
            <text:p text:style-name="P138">WhatsApp</text:p>
          </table:table-cell>
          <table:table-cell table:style-name="Таблица2.B3" office:value-type="string">
            <text:p text:style-name="P138">так</text:p>
          </table:table-cell>
          <table:table-cell table:style-name="Таблица2.C3" office:value-type="string">
            <text:p text:style-name="P138">так</text:p>
          </table:table-cell>
          <table:table-cell table:style-name="Таблица2.D3" office:value-type="string">
            <text:p text:style-name="P138">ні</text:p>
          </table:table-cell>
          <table:table-cell table:style-name="Таблица2.E3" office:value-type="string">
            <text:p text:style-name="P138">ні</text:p>
          </table:table-cell>
        </table:table-row>
        <table:table-row table:style-name="Таблица2.1">
          <table:table-cell table:style-name="Таблица2.A4" office:value-type="string">
            <text:p text:style-name="P138">Viber</text:p>
          </table:table-cell>
          <table:table-cell table:style-name="Таблица2.B4" office:value-type="string">
            <text:p text:style-name="P138">так</text:p>
          </table:table-cell>
          <table:table-cell table:style-name="Таблица2.C4" office:value-type="string">
            <text:p text:style-name="P138">так</text:p>
          </table:table-cell>
          <table:table-cell table:style-name="Таблица2.D4" office:value-type="string">
            <text:p text:style-name="P138">ні</text:p>
          </table:table-cell>
          <table:table-cell table:style-name="Таблица2.E4" office:value-type="string">
            <text:p text:style-name="P138">ні</text:p>
          </table:table-cell>
        </table:table-row>
        <table:table-row table:style-name="Таблица2.1">
          <table:table-cell table:style-name="Таблица2.A5" office:value-type="string">
            <text:p text:style-name="P138">Signal</text:p>
          </table:table-cell>
          <table:table-cell table:style-name="Таблица2.B5" office:value-type="string">
            <text:p text:style-name="P138">так</text:p>
          </table:table-cell>
          <table:table-cell table:style-name="Таблица2.C5" office:value-type="string">
            <text:p text:style-name="P138">так</text:p>
          </table:table-cell>
          <table:table-cell table:style-name="Таблица2.D5" office:value-type="string">
            <text:p text:style-name="P138">ні</text:p>
          </table:table-cell>
          <table:table-cell table:style-name="Таблица2.E5" office:value-type="string">
            <text:p text:style-name="P138">ні</text:p>
          </table:table-cell>
        </table:table-row>
        <table:table-row table:style-name="Таблица2.1">
          <table:table-cell table:style-name="Таблица2.A6" office:value-type="string">
            <text:p text:style-name="P138">iMessage</text:p>
          </table:table-cell>
          <table:table-cell table:style-name="Таблица2.B6" office:value-type="string">
            <text:p text:style-name="P138">так</text:p>
          </table:table-cell>
          <table:table-cell table:style-name="Таблица2.C6" office:value-type="string">
            <text:p text:style-name="P138">так</text:p>
          </table:table-cell>
          <table:table-cell table:style-name="Таблица2.D6" office:value-type="string">
            <text:p text:style-name="P138">частково (Memoji)</text:p>
          </table:table-cell>
          <table:table-cell table:style-name="Таблица2.E6" office:value-type="string">
            <text:p text:style-name="P138">ні</text:p>
          </table:table-cell>
        </table:table-row>
        <table:table-row table:style-name="Таблица2.1">
          <table:table-cell table:style-name="Таблица2.A7" office:value-type="string">
            <text:p text:style-name="P138">Snapchat</text:p>
          </table:table-cell>
          <table:table-cell table:style-name="Таблица2.B7" office:value-type="string">
            <text:p text:style-name="P138">так</text:p>
          </table:table-cell>
          <table:table-cell table:style-name="Таблица2.C7" office:value-type="string">
            <text:p text:style-name="P138">так</text:p>
          </table:table-cell>
          <table:table-cell table:style-name="Таблица2.D7" office:value-type="string">
            <text:p text:style-name="P138">частково (AR-маски)</text:p>
          </table:table-cell>
          <table:table-cell table:style-name="Таблица2.E7" office:value-type="string">
            <text:p text:style-name="P138">ні</text:p>
          </table:table-cell>
        </table:table-row>
        <table:table-row table:style-name="Таблица2.1">
          <table:table-cell table:style-name="Таблица2.A8" office:value-type="string">
            <text:p text:style-name="P138">EmotiChat (розроблюваний)</text:p>
          </table:table-cell>
          <table:table-cell table:style-name="Таблица2.B8" office:value-type="string">
            <text:p text:style-name="P138">так</text:p>
          </table:table-cell>
          <table:table-cell table:style-name="Таблица2.C8" office:value-type="string">
            <text:p text:style-name="P138">ні</text:p>
          </table:table-cell>
          <table:table-cell table:style-name="Таблица2.D8" office:value-type="string">
            <text:p text:style-name="P138">так</text:p>
          </table:table-cell>
          <table:table-cell table:style-name="Таблица2.E8" office:value-type="string">
            <text:p text:style-name="P138">так</text:p>
          </table:table-cell>
        </table:table-row>
      </table:table>
      <text:p text:style-name="P134"/>
      <text:p text:style-name="P134">Як видно з таблиці 1.1, у жодному з масових месенджерів немає функції автоматичного визначення емоційного стану користувача за мімікою та прикріплення цієї інформації до текстового повідомлення. Технології аналізу обличчя застосовуються лише у розважальних сценаріях (маски, анімовані аватари). Таким чином, існує незаповнена ніша — месенджер, у якому емоція є невід’ємними метаданими повідомлення, що визначаються автоматично у фоновому режимі. Саме таку систему розроблено у цій дипломній роботі.</text:p>
      <text:p text:style-name="P134"/>
      <text:h text:style-name="P131" text:outline-level="2">1.3 Методи автоматичного розпізнавання емоцій за виразом обличчя</text:h>
      <text:p text:style-name="P134"/>
      <text:p text:style-name="P134">Теоретичним підґрунтям автоматичного розпізнавання емоцій є модель базових емоцій П. Екмана. У міжкультурних дослідженнях Екман і Фрізен показали, що шість емоцій — щастя, сум, гнів, страх, здивування та огида — мають універсальні, культурно незалежні мімічні вирази [2, 3]. У задачах машинного класифікування до них зазвичай додають нейтральний стан, отримуючи сім класів. Саме така семикласова схема використовується у наборі <text:soft-page-break/>даних FER-2013 [17] та у переважній більшості сучасних систем розпізнавання виразів обличчя, зокрема у бібліотеці DeepFace, яку застосовано в цій роботі.</text:p>
      <text:p text:style-name="P134">Узагальнений конвеєр розпізнавання виразу обличчя (Facial Expression Recognition, FER) складається з послідовних етапів, показаних на рисунку 1.1: отримання зображення, детекція обличчя у кадрі, геометричне вирівнювання та нормалізація, виділення ознак і класифікація емоції [35].</text:p>
      <text:p text:style-name="P139"><draw:frame draw:style-name="fr1" draw:name="Изображение1" text:anchor-type="as-char" svg:width="15.875cm" svg:height="4.128cm" draw:z-index="510"><draw:image xlink:href="Pictures/10000001000007BB000001F4335946DC.png" xlink:type="simple" xlink:show="embed" xlink:actuate="onLoad" draw:mime-type="image/png"/></draw:frame></text:p>
      <text:p text:style-name="P140">Рисунок 1.1 – Узагальнений конвеєр розпізнавання емоцій</text:p>
      <text:p text:style-name="P140">за виразом обличчя</text:p>
      <text:p text:style-name="P141"/>
      <text:p text:style-name="P134">Історично методи FER поділяють на класичні (з ручним конструюванням ознак) та нейромережеві. У класичних підходах обличчя описується геометричними ознаками (відстані між ключовими точками — кутиками очей, губ, брів) або текстурними дескрипторами (локальні бінарні шаблони LBP, гістограми орієнтованих градієнтів HOG, фільтри Габора), після чого застосовується класифікатор на кшталт методу опорних векторів. Такі методи є швидкими, але чутливими до освітлення, ракурсу та індивідуальних особливостей обличчя, і їхня точність на неконтрольованих даних є обмеженою [35].</text:p>
      <text:p text:style-name="P134">Слід зазначити, що дискретна модель базових емоцій не є єдиною: у психології поширена також неперервна циркумплексна модель Дж. Рассела, у якій емоційний стан описується точкою у двовимірному просторі валентності (приємність) та збудження (інтенсивність) [24], а для об’єктивного опису міміки Екманом розроблено систему кодування лицьових рухів FACS, що розкладає вираз обличчя на елементарні рухові одиниці. Проте для прикладної задачі <text:soft-page-break/>месенджера дискретна семикласова схема має вирішальні переваги: результат класифікації безпосередньо відображається зрозумілою користувачеві піктограмою-емодзі, а готові навчені моделі для цієї схеми є загальнодоступними. Тому в роботі прийнято саме дискретну модель.</text:p>
      <text:p text:style-name="P134">Сучасний стан галузі визначають згорткові нейронні мережі (CNN), які навчаються автоматично виділяти ієрархію ознак безпосередньо з пікселів зображення [23]. Перелом відбувся після конкурсу FER-2013, проведеного в межах воркшопу ICML 2013: набір із 35 887 зображень облич розміром 48×48 пікселів, розмічених за сімома класами емоцій, став стандартним полігоном для нейромережевих класифікаторів [17]. Характерно, що точність людини-анотатора на цьому наборі оцінюється приблизно у 65±5 %, оскільки зображення зібрані «у дикій природі» — з різними ракурсами, освітленням та частковими перекриттями; найкращі CNN-моделі досягають на FER-2013 точності близько 65–75 %, тобто наближаються до людського рівня [17, 35].</text:p>
      <text:p text:style-name="P134">Окремим етапом конвеєра є детекція обличчя. Класичним розв’язком цієї задачі є каскадний детектор Віоли–Джонса на ознаках Хаара, що забезпечує високу швидкість, але дає багато хибних спрацювань на складних сценах [18]. Нейромережевий детектор MTCNN виконує спільну детекцію обличчя та п’яти ключових точок трьома каскадними мережами і суттєво перевершує каскади Хаара за точністю [19]. Фреймворк MediaPipe від Google пропонує надлегкі моделі детекції облич, оптимізовані для роботи у реальному часі навіть на мобільних пристроях [20]. Порівняння поширених детекторних бекендів наведено у таблиці 1.2.</text:p>
      <text:p text:style-name="P142">Таблиця 1.2 – Порівняння бекендів детекції обличчя</text:p>
      <table:table table:name="Таблица3" table:style-name="Таблица3">
        <table:table-column table:style-name="Таблица3.A"/>
        <table:table-column table:style-name="Таблица3.B"/>
        <table:table-column table:style-name="Таблица3.C"/>
        <table:table-column table:style-name="Таблица3.D"/>
        <table:table-column table:style-name="Таблица3.E"/>
        <table:table-row table:style-name="Таблица3.1">
          <table:table-cell table:style-name="Таблица3.A1" office:value-type="string">
            <text:p text:style-name="P137">Бекенд</text:p>
          </table:table-cell>
          <table:table-cell table:style-name="Таблица3.A1" office:value-type="string">
            <text:p text:style-name="P137">Принцип</text:p>
          </table:table-cell>
          <table:table-cell table:style-name="Таблица3.A1" office:value-type="string">
            <text:p text:style-name="P137">Точність</text:p>
          </table:table-cell>
          <table:table-cell table:style-name="Таблица3.A1" office:value-type="string">
            <text:p text:style-name="P137">Швидкодія</text:p>
          </table:table-cell>
          <table:table-cell table:style-name="Таблица3.E1" office:value-type="string">
            <text:p text:style-name="P137">Придатність для реального часу</text:p>
          </table:table-cell>
        </table:table-row>
        <table:table-row table:style-name="Таблица3.1">
          <table:table-cell table:style-name="Таблица3.A2" office:value-type="string">
            <text:p text:style-name="P143">Каскади Хаара (OpenCV)</text:p>
          </table:table-cell>
          <table:table-cell table:style-name="Таблица3.B2" office:value-type="string">
            <text:p text:style-name="P138">каскад слабких класифікаторів</text:p>
          </table:table-cell>
          <table:table-cell table:style-name="Таблица3.C2" office:value-type="string">
            <text:p text:style-name="P138">низька–середня</text:p>
          </table:table-cell>
          <table:table-cell table:style-name="Таблица3.D2" office:value-type="string">
            <text:p text:style-name="P138">дуже висока</text:p>
          </table:table-cell>
          <table:table-cell table:style-name="Таблица3.E2" office:value-type="string">
            <text:p text:style-name="P138">так</text:p>
          </table:table-cell>
        </table:table-row>
        <table:table-row table:style-name="Таблица3.1">
          <table:table-cell table:style-name="Таблица3.A3" office:value-type="string">
            <text:p text:style-name="P143">MTCNN</text:p>
          </table:table-cell>
          <table:table-cell table:style-name="Таблица3.B3" office:value-type="string">
            <text:p text:style-name="P138">каскад із трьох CNN</text:p>
          </table:table-cell>
          <table:table-cell table:style-name="Таблица3.C3" office:value-type="string">
            <text:p text:style-name="P138">висока</text:p>
          </table:table-cell>
          <table:table-cell table:style-name="Таблица3.D3" office:value-type="string">
            <text:p text:style-name="P138">середня</text:p>
          </table:table-cell>
          <table:table-cell table:style-name="Таблица3.E3" office:value-type="string">
            <text:p text:style-name="P138">Обмежено</text:p>
          </table:table-cell>
        </table:table-row>
      </table:table>
      <text:p text:style-name="P144"><text:soft-page-break/>Кінець таблиці 1.2</text:p>
      <table:table table:name="Таблица1" table:style-name="Таблица1">
        <table:table-column table:style-name="Таблица1.A"/>
        <table:table-column table:style-name="Таблица1.B"/>
        <table:table-column table:style-name="Таблица1.C"/>
        <table:table-column table:style-name="Таблица1.D"/>
        <table:table-column table:style-name="Таблица1.E"/>
        <table:table-header-rows>
          <table:table-row table:style-name="Таблица1.1">
            <table:table-cell table:style-name="Таблица1.A1" office:value-type="string">
              <text:p text:style-name="P137">Бекенд</text:p>
            </table:table-cell>
            <table:table-cell table:style-name="Таблица1.A1" office:value-type="string">
              <text:p text:style-name="P137">Принцип</text:p>
            </table:table-cell>
            <table:table-cell table:style-name="Таблица1.A1" office:value-type="string">
              <text:p text:style-name="P137">Точність</text:p>
            </table:table-cell>
            <table:table-cell table:style-name="Таблица1.A1" office:value-type="string">
              <text:p text:style-name="P137">Швидкодія</text:p>
            </table:table-cell>
            <table:table-cell table:style-name="Таблица1.E1" office:value-type="string">
              <text:p text:style-name="P137">Придатність для реального часу</text:p>
            </table:table-cell>
          </table:table-row>
        </table:table-header-rows>
        <table:table-row table:style-name="Таблица1.1">
          <table:table-cell table:style-name="Таблица1.A2" office:value-type="string">
            <text:p text:style-name="P143">MediaPipe Face Detection</text:p>
          </table:table-cell>
          <table:table-cell table:style-name="Таблица1.B2" office:value-type="string">
            <text:p text:style-name="P138">легка CNN (BlazeFace)</text:p>
          </table:table-cell>
          <table:table-cell table:style-name="Таблица1.C2" office:value-type="string">
            <text:p text:style-name="P138">висока</text:p>
          </table:table-cell>
          <table:table-cell table:style-name="Таблица1.D2" office:value-type="string">
            <text:p text:style-name="P138">дуже висока</text:p>
          </table:table-cell>
          <table:table-cell table:style-name="Таблица1.E2" office:value-type="string">
            <text:p text:style-name="P138">так</text:p>
          </table:table-cell>
        </table:table-row>
        <table:table-row table:style-name="Таблица1.1">
          <table:table-cell table:style-name="Таблица1.A2" office:value-type="string">
            <text:p text:style-name="P143">RetinaFace</text:p>
          </table:table-cell>
          <table:table-cell table:style-name="Таблица1.B2" office:value-type="string">
            <text:p text:style-name="P138">одноетапна глибока CNN</text:p>
          </table:table-cell>
          <table:table-cell table:style-name="Таблица1.C2" office:value-type="string">
            <text:p text:style-name="P138">дуже висока</text:p>
          </table:table-cell>
          <table:table-cell table:style-name="Таблица1.D2" office:value-type="string">
            <text:p text:style-name="P138">низька</text:p>
          </table:table-cell>
          <table:table-cell table:style-name="Таблица1.E2" office:value-type="string">
            <text:p text:style-name="P138">ні (без GPU)</text:p>
          </table:table-cell>
        </table:table-row>
      </table:table>
      <text:p text:style-name="P145"/>
      <text:p text:style-name="P134">Для застосунку, що працює на звичайному персональному комп’ютері без графічного прискорювача, оптимальним вибором є MediaPipe як основний бекенд (висока швидкість і точність) із MTCNN як резервним варіантом, якщо MediaPipe не встановлено. Саме така стратегія реалізована у розробленому застосунку.</text:p>
      <text:p text:style-name="P134"/>
      <text:h text:style-name="P131" text:outline-level="2">1.4 Огляд програмних бібліотек для реалізації системи</text:h>
      <text:h text:style-name="P131" text:outline-level="2"/>
      <text:p text:style-name="P134">OpenCV (Open Source Computer Vision Library) — найпоширеніша відкрита бібліотека комп’ютерного зору, започаткована Г. Бредскі у 2000 році [12, 13]. Вона надає понад 2500 оптимізованих алгоритмів обробки зображень та відео. У контексті цієї роботи ключовими є модуль VideoCapture для захоплення кадрів із веб-камери, функції перетворення колірних просторів (cvtColor), геометричних перетворень (flip, resize) та малювання графічних примітивів поверх кадру (rectangle, putText). Python-інтерфейс opencv-python забезпечує продуктивність нативного коду C++ при зручності мови Python.</text:p>
      <text:p text:style-name="P134">DeepFace — відкритий Python-фреймворк гібридного аналізу обличчя, розроблений С. Сєренгілом [14, 15, 16]. Він обгортає в єдиний високорівневий API сучасні моделі розпізнавання облич (VGG-Face [21], Facenet, ArcFace та інші) і модуль аналізу атрибутів обличчя: віку, статі, раси та емоцій. Для класифікації емоцій DeepFace використовує згорткову нейронну мережу, навчену на наборі FER-2013, яка для кожного виявленого обличчя повертає розподіл імовірностей за сімома класами (angry, disgust, fear, happy, sad, surprise, neutral) та домінантну <text:soft-page-break/>емоцію. Виклик DeepFace.analyze() приховує від розробника весь конвеєр рисунку 1.1: детекцію (з вибором бекенда), вирівнювання, нормалізацію та класифікацію, що робить фреймворк надзвичайно зручним для інтеграції у прикладні застосунки. DeepFace працює поверх TensorFlow/Keras [26, 27].</text:p>
      <text:p text:style-name="P134">Для мережевої взаємодії у реальному часі обрано протокол WebSocket, стандартизований у RFC 6455 [7]. На відміну від класичної моделі HTTP «запит–відповідь», WebSocket після одноразового рукостискання встановлює постійне повнодуплексне TCP-з’єднання, через яке і клієнт, і сервер можуть надсилати кадри даних у будь-який момент із мінімальними накладними витратами (2–14 байтів заголовка на кадр). Це робить протокол природним вибором для чат-застосунків, де повідомлення мають доставлятися миттєво, без періодичного опитування сервера [8]. У Python еталонною реалізацією протоколу є бібліотека websockets, побудована на модулі asyncio [9, 10].</text:p>
      <text:p text:style-name="P134">Асинхронна модель asyncio дозволяє одному потоку обслуговувати тисячі одночасних з’єднань: під час очікування вводу-виводу співпрограма (coroutine) поступається керуванням циклу подій, який перемикається на інші з’єднання [9, 11]. Для чат-сервера, навантаження якого складається переважно з очікування мережевих подій, така модель ефективніша за потокову.</text:p>
      <text:p text:style-name="P146">Графічний інтерфейс клієнта реалізовано засобами Tkinter — стандартної GUI-бібліотеки Python, що входить до дистрибутива мови і не потребує додаткового встановлення [28]. </text:p>
      <text:p text:style-name="P146">Вибір зроблено за результатами порівняння поширених Python-фреймворків графічного інтерфейсу, наведеного у таблиці 1.3.</text:p>
      <text:p text:style-name="P147">Таблиця 1.3 – Порівняння GUI-фреймворків мови Python</text:p>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table-row table:style-name="Таблица4.1">
          <table:table-cell table:style-name="Таблица4.A1" office:value-type="string">
            <text:p text:style-name="P137"/>
            <text:p text:style-name="P137">Фреймворк</text:p>
          </table:table-cell>
          <table:table-cell table:style-name="Таблица4.A1" office:value-type="string">
            <text:p text:style-name="P137"/>
            <text:p text:style-name="P137">Ліцензія</text:p>
          </table:table-cell>
          <table:table-cell table:style-name="Таблица4.A1" office:value-type="string">
            <text:p text:style-name="P137">Входить у дистрибутив Python</text:p>
          </table:table-cell>
          <table:table-cell table:style-name="Таблица4.A1" office:value-type="string">
            <text:p text:style-name="P137">Складність освоєння</text:p>
          </table:table-cell>
          <table:table-cell table:style-name="Таблица4.A1" office:value-type="string">
            <text:p text:style-name="P137">Розмір залежностей</text:p>
          </table:table-cell>
        </table:table-row>
        <table:table-row table:style-name="Таблица4.1">
          <table:table-cell table:style-name="Таблица4.A2" office:value-type="string">
            <text:p text:style-name="P143">Tkinter</text:p>
          </table:table-cell>
          <table:table-cell table:style-name="Таблица4.B2" office:value-type="string">
            <text:p text:style-name="P138">PSF (вільна)</text:p>
          </table:table-cell>
          <table:table-cell table:style-name="Таблица4.C2" office:value-type="string">
            <text:p text:style-name="P138">так</text:p>
          </table:table-cell>
          <table:table-cell table:style-name="Таблица4.D2" office:value-type="string">
            <text:p text:style-name="P138">низька</text:p>
          </table:table-cell>
          <table:table-cell table:style-name="Таблица4.E2" office:value-type="string">
            <text:p text:style-name="P138">0 (вбудований)</text:p>
          </table:table-cell>
        </table:table-row>
        <table:table-row table:style-name="Таблица4.1">
          <table:table-cell table:style-name="Таблица4.A3" office:value-type="string">
            <text:p text:style-name="P143">PyQt6 / PySide6</text:p>
          </table:table-cell>
          <table:table-cell table:style-name="Таблица4.B3" office:value-type="string">
            <text:p text:style-name="P138">GPL/комерційна /LGPL</text:p>
          </table:table-cell>
          <table:table-cell table:style-name="Таблица4.C3" office:value-type="string">
            <text:p text:style-name="P138">ні</text:p>
          </table:table-cell>
          <table:table-cell table:style-name="Таблица4.D3" office:value-type="string">
            <text:p text:style-name="P138">висока</text:p>
          </table:table-cell>
          <table:table-cell table:style-name="Таблица4.E3" office:value-type="string">
            <text:p text:style-name="P138">понад 100 МБ</text:p>
          </table:table-cell>
        </table:table-row>
      </table:table>
      <text:p text:style-name="P148"/>
      <text:p text:style-name="P148"><text:soft-page-break/>Кінець таблиці 1.3</text:p>
      <table:table table:name="Таблица8" table:style-name="Таблица8">
        <table:table-column table:style-name="Таблица8.A"/>
        <table:table-column table:style-name="Таблица8.B"/>
        <table:table-column table:style-name="Таблица8.C"/>
        <table:table-column table:style-name="Таблица8.D"/>
        <table:table-column table:style-name="Таблица8.E"/>
        <table:table-header-rows>
          <table:table-row table:style-name="Таблица8.1">
            <table:table-cell table:style-name="Таблица8.A1" office:value-type="string">
              <text:p text:style-name="P137"/>
              <text:p text:style-name="P137">Фреймворк</text:p>
            </table:table-cell>
            <table:table-cell table:style-name="Таблица8.A1" office:value-type="string">
              <text:p text:style-name="P137"/>
              <text:p text:style-name="P137">Ліцензія</text:p>
            </table:table-cell>
            <table:table-cell table:style-name="Таблица8.A1" office:value-type="string">
              <text:p text:style-name="P137">Входить у дистрибутив Python</text:p>
            </table:table-cell>
            <table:table-cell table:style-name="Таблица8.A1" office:value-type="string">
              <text:p text:style-name="P137">Складність освоєння</text:p>
            </table:table-cell>
            <table:table-cell table:style-name="Таблица8.A1" office:value-type="string">
              <text:p text:style-name="P137">Розмір залежностей</text:p>
            </table:table-cell>
          </table:table-row>
        </table:table-header-rows>
        <table:table-row table:style-name="Таблица8.1">
          <table:table-cell table:style-name="Таблица8.A2" office:value-type="string">
            <text:p text:style-name="P143">Kivy</text:p>
          </table:table-cell>
          <table:table-cell table:style-name="Таблица8.B2" office:value-type="string">
            <text:p text:style-name="P138">MIT</text:p>
          </table:table-cell>
          <table:table-cell table:style-name="Таблица8.C2" office:value-type="string">
            <text:p text:style-name="P138">ні</text:p>
          </table:table-cell>
          <table:table-cell table:style-name="Таблица8.D2" office:value-type="string">
            <text:p text:style-name="P138">середня</text:p>
          </table:table-cell>
          <table:table-cell table:style-name="Таблица8.E2" office:value-type="string">
            <text:p text:style-name="P138">десятки МБ</text:p>
          </table:table-cell>
        </table:table-row>
        <table:table-row table:style-name="Таблица8.3">
          <table:table-cell table:style-name="Таблица8.A3" office:value-type="string">
            <text:p text:style-name="P149">wxPython</text:p>
          </table:table-cell>
          <table:table-cell table:style-name="Таблица8.B3" office:value-type="string">
            <text:p text:style-name="P138">wxWindows</text:p>
          </table:table-cell>
          <table:table-cell table:style-name="Таблица8.C3" office:value-type="string">
            <text:p text:style-name="P138">ні</text:p>
          </table:table-cell>
          <table:table-cell table:style-name="Таблица8.D3" office:value-type="string">
            <text:p text:style-name="P138">середня</text:p>
          </table:table-cell>
          <table:table-cell table:style-name="Таблица8.E3" office:value-type="string">
            <text:p text:style-name="P138">десятки МБ</text:p>
          </table:table-cell>
        </table:table-row>
      </table:table>
      <text:p text:style-name="P134"/>
      <text:p text:style-name="P134">Хоча Tkinter поступається сучасним фреймворкам за візуальними можливостями, він є кросплатформним, легким та достатнім для побудови інтерфейсу месенджера; темне оформлення у стилі Telegram досягається власною колірною схемою, а нестандартні елементи керування (кнопки без рамок, смуги-індикатори) — стилізованими віджетами Label, Frame і Canvas. Важливим обмеженням Tkinter є відсутність потокобезпечності: усі звертання до віджетів мають виконуватися лише з головного потоку, що враховано в архітектурі клієнта (підрозділ 2.4). Додатково використано бібліотеки Pillow для перетворення кадрів OpenCV у формат, придатний для відображення у Tkinter [29], та NumPy для роботи з масивами пікселів [25].</text:p>
      <text:p text:style-name="P134"/>
      <text:h text:style-name="P131" text:outline-level="2">1.5 Приватність та етичні аспекти автоматичного розпізнавання емоцій</text:h>
      <text:h text:style-name="P131" text:outline-level="2"/>
      <text:p text:style-name="P133">Зображення обличчя та похідні від нього дані, зокрема розпізнаний емоційний стан, належать до категорії чутливих персональних даних, оскільки дають змогу однозначно ідентифікувати фізичну особу та розкривають інформацію про її психоемоційний стан. Тому під час проєктування системи автоматичного розпізнавання емоцій правові та етичні аспекти набувають не меншого значення, ніж суто технічні.</text:p>
      <text:p text:style-name="P133">З правового погляду оброблення біометричних даних та даних про емоційний стан регулюється низкою нормативних актів. Загальний регламент захисту даних Європейського Союзу (General Data Protection Regulation, GDPR) відносить біометричні дані, що використовуються для ідентифікації особи, до <text:soft-page-break/>спеціальних категорій персональних даних, оброблення яких за загальним правилом заборонено без явної згоди суб’єкта даних. В Україні оброблення персональних даних регулює Закон України «Про захист персональних даних», який також вимагає згоди особи та чіткого визначення мети оброблення. Це означає, що будь-яка система, що аналізує обличчя користувача, повинна забезпечувати поінформовану згоду, прозорість мети та мінімізацію обсягу зібраних даних.</text:p>
      <text:p text:style-name="P133">З етичного погляду напрям афективних обчислень [6] породжує окремі ризики, які потрібно враховувати ще на етапі проєктування:</text:p>
      <text:p text:style-name="P135">– обмежена надійність: емоція, виведена з виразу обличчя, є лише ймовірнісним припущенням, а не достовірним фактом про внутрішній стан людини; зв’язок між мімікою та переживанням не є однозначним і залежить від культурного й індивідуального контексту;</text:p>
      <text:p text:style-name="P135">– упередженість моделей: класифікатори, навчені на наборах даних із нерівномірним представленням демографічних груп, можуть давати систематично гіршу точність для окремих категорій користувачів;</text:p>
      <text:p text:style-name="P135">– ризик стеження: технологія, що безперервно зчитує емоції, потенційно придатна для прихованого спостереження та профілювання, якщо застосована без відома користувача;</text:p>
      <text:p text:style-name="P135">– втрата контролю: автоматична передача емоційного стану позбавляє користувача можливості самостійно вирішувати, яку емоцію демонструвати співрозмовникові, що у текстовому спілкуванні раніше було повністю довільним [4].</text:p>
      <text:p text:style-name="P133">Перелічені ризики безпосередньо вплинули на архітектурні рішення, прийняті в роботі (розділ 2). В основу проєктування покладено принципи відповідального оброблення даних (privacy by design):</text:p>
      <text:p text:style-name="P135">– локальне оброблення: увесь аналіз відеопотоку виконується на пристрої користувача; відеокадри ніколи не передаються на сервер чи у хмару, а отже не можуть бути перехоплені або збережені третьою стороною;</text:p>
      <text:p text:style-name="P135"><text:soft-page-break/>– мінімізація даних: за межі клієнта передається лише короткий текстовий ідентифікатор емоції (наприклад, happy), а не зображення обличчя чи вектор ознак;</text:p>
      <text:p text:style-name="P135">– відсутність зберігання: сервер не веде історії листування та не зберігає емоційних даних; після завершення сеансу інформація про користувача видаляється з оперативної пам’яті;</text:p>
      <text:p text:style-name="P135">– прозорість для користувача: плаваюче вікно перегляду камери дозволяє користувачеві будь-якої миті бачити, що саме «бачить» система, а демонстраційний режим дає змогу користуватися месенджером взагалі без увімкнення камери.</text:p>
      <text:p text:style-name="P133">Таким чином, технологію розпізнавання емоцій застосовано у спосіб, що мінімізує ризики для приватності: користувач завжди обізнаний про роботу камери, контролює її використання, а його біометричні дані не залишають персонального комп’ютера. Напрямом подальшого вдосконалення є явний запит згоди користувача на аналіз емоцій під час першого запуску застосунку та можливість повного вимкнення модуля розпізнавання у налаштуваннях.</text:p>
      <text:p text:style-name="P133">Практична реалізація принципу мінімізації даних у застосунку EmotiChat полягає в тому, що кадри з камери опрацьовуються виключно в оперативній пам’яті клієнта й не зберігаються на диску, а між учасниками спілкування передається не зображення обличчя, а лише підсумковий результат класифікації — назва домінуючої емоції та значення впевненості. Такий підхід суттєво зменшує обсяг чутливих даних, що циркулюють у системі, і знижує потенційні ризики у разі компрометації каналу зв’язку чи серверного вузла.</text:p>
      <text:p text:style-name="P133">Окремої уваги потребує обмежена точність автоматичного розпізнавання емоцій. Системи, побудовані на згорткових нейронних мережах, навчених на наборі FER-2013, демонструють точність на рівні 65–70 %, що означає неминучу частку хибних класифікацій. Емоційний стан людини є складним і не завжди однозначно відображається на обличчі, а та сама міміка може мати різне значення залежно від контексту, культурних особливостей та індивідуальних <text:soft-page-break/>рис користувача. Тому отриманий результат слід трактувати як орієнтовну підказку, а не як достовірний висновок про внутрішній стан співрозмовника.</text:p>
      <text:p text:style-name="P133">Важливою етичною проблемою є упередженість навчальних даних. Загальнодоступні набори зображень для розпізнавання емоцій часто незбалансовані за віком, статтю, расовою належністю та умовами зйомки, унаслідок чого модель може системно гірше працювати для окремих груп користувачів. Це створює ризик несправедливого ставлення, якщо результати розпізнавання використовуються для прийняття рішень. У межах EmotiChat цей ризик пом’якшується тим, що розпізнана емоція має суто допоміжний, інформативний характер і не впливає на функціональні можливості, доступні користувачеві.</text:p>
      <text:p text:style-name="P133">З огляду на наведені обмеження, у системі закладено принципи прозорості та контролю з боку користувача. Користувача має бути поінформовано про те, що його зображення аналізується, та про орієнтовний характер результату; аналіз емоцій реалізовано як функцію, яку можна вимкнути без втрати основної функціональності обміну повідомленнями. Такий підхід узгоджується з вимогами щодо законності та добросовісності оброблення персональних даних і відповідає концепції приватності за задумом (privacy by design).</text:p>
      <text:p text:style-name="P133">Узагальнюючи, врахування правових та етичних аспектів безпосередньо вплинуло на архітектурні рішення: локальне оброблення відеопотоку, відмова від зберігання біометричних даних, передавання лише знеособленого результату класифікації та можливість вимкнення модуля розпізнавання. Ці рішення докладніше розглянуто під час проєктування клієнтської частини у другому розділі та програмної реалізації — у третьому.</text:p>
      <text:p text:style-name="P134"/>
      <text:h text:style-name="P131" text:outline-level="2">1.6 Постановка задачі</text:h>
      <text:h text:style-name="P131" text:outline-level="2"/>
      <text:p text:style-name="P134">На основі проведеного аналізу сформульовано задачу дипломної роботи: розробити багатокористувацький додаток-месенджер EmotiChat із вбудованим <text:soft-page-break/>модулем розпізнавання базових емоцій користувача у реальному часі на основі аналізу міміки обличчя засобами бібліотек OpenCV та DeepFace.</text:p>
      <text:p text:style-name="P134">Розроблювана система повинна задовольняти такі функціональні вимоги:</text:p>
      <text:p text:style-name="P135">– реєстрація користувача за унікальним у межах сервера нікнеймом та збереження облікових даних між сеансами;</text:p>
      <text:p text:style-name="P135">– обмін текстовими повідомленнями між довільною кількістю користувачів у режимі реального часу через спільний канал;</text:p>
      <text:p text:style-name="P135">– безперервне захоплення відеопотоку з веб-камери та автоматичне визначення поточної емоції користувача (сім класів: щастя, сум, гнів, страх, здивування, огида, нейтральний стан);</text:p>
      <text:p text:style-name="P135">– автоматичне прикріплення поточної емоції як метаданих до кожного надісланого повідомлення та її відображення поруч з ім’ям автора в усіх клієнтів;</text:p>
      <text:p text:style-name="P135">– відображення списку користувачів онлайн та системних повідомлень про підключення і відключення;</text:p>
      <text:p text:style-name="P135">– візуалізація власного емоційного стану: поточна домінантна емоція, рівень впевненості та розподіл імовірностей за всіма сімома класами;</text:p>
      <text:p text:style-name="P135">– перегляд відеопотоку з камери з накладеною інформацією про розпізнану емоцію;</text:p>
      <text:p text:style-name="P135">– автоматичне перепідключення до сервера у разі розриву з’єднання;</text:p>
      <text:p text:style-name="P135">– демонстраційний режим роботи за відсутності камери або бібліотек комп’ютерного зору.</text:p>
      <text:p text:style-name="P150">Нефункціональні вимоги до системи:</text:p>
      <text:p text:style-name="P135">– затримка доставки повідомлення між клієнтами у локальній мережі не повинна перевищувати 1 с;</text:p>
      <text:p text:style-name="P135">– аналіз емоції має виконуватися не рідше одного разу на секунду і не повинен блокувати інтерфейс користувача та захоплення відео;</text:p>
      <text:p text:style-name="P135">– система має працювати на звичайному персональному комп’ютері без графічного прискорювача;</text:p>
      <text:p text:style-name="P151"><text:soft-page-break/>– кросплатформність клієнта і сервера (Windows, Linux, macOS) за рахунок використання Python та кросплатформних бібліотек;</text:p>
      <text:p text:style-name="P152">– стійкість сервера до некоректних даних від клієнтів.</text:p>
      <text:h text:style-name="P153" text:outline-level="2">Висновки до розділу</text:h>
      <text:h text:style-name="P131" text:outline-level="2"/>
      <text:p text:style-name="P154">Отже, у даному розділі проаналізовано проблему втрати емоційної інформації у текстовій цифровій комунікації та показано, що існуючі засоби (емодзі, стикери, реакції) потребують свідомих дій користувача і не гарантують відповідності реальному емоційному стану. Огляд популярних месенджерів засвідчив відсутність у них функції автоматичного визначення емоції за мімікою та її передачі як метаданих повідомлення. Розглянуто методи розпізнавання виразів обличчя; встановлено, що сучасні згорткові нейронні мережі, навчені на наборі FER-2013, досягають точності, близької до людської, і придатні для роботи у реальному часі. Обґрунтовано вибір технологічного стека: OpenCV для захоплення відеопотоку, DeepFace для нейромережевої класифікації емоцій, протокол WebSocket із бібліотекою websockets та asyncio для мережевої взаємодії, Tkinter для графічного інтерфейсу. Сформульовано постановку задачі з переліком функціональних та нефункціональних вимог до системи.</text:p>
      <text:p text:style-name="P84"/>
      <text:h text:style-name="P155" text:outline-level="1"><text:bookmark-start text:name="__RefHeading___Toc3258_1254328884"/><text:span text:style-name="T110"><text:s/></text:span><text:span text:style-name="Strong_20_Emphasis"><text:span text:style-name="T111">2 ПРОЄКТУВАННЯ АРХІТЕКТУРИ ЗАСТОСУНКУ EMOTICHAT</text:span></text:span><text:bookmark-end text:name="__RefHeading___Toc3258_1254328884"/></text:h>
      <text:h text:style-name="P156" text:outline-level="2"/>
      <text:h text:style-name="P157" text:outline-level="2"><text:bookmark-start text:name="__RefHeading___Toc3260_1254328884"/><text:span text:style-name="Strong_20_Emphasis"><text:span text:style-name="T111">2.1 Загальна клієнт-серверна архітектура системи</text:span></text:span><text:bookmark-end text:name="__RefHeading___Toc3260_1254328884"/></text:h>
      <text:p text:style-name="P158"/>
      <text:p text:style-name="P159">Для багатокористувацького месенджера природною є централізована клієнт-серверна архітектура [31]: усі клієнти підключаються до єдиного сервера, який виконує роль маршрутизатора повідомлень. Альтернативна одноранговa (peer-to-peer) модель ускладнила б виявлення учасників, проходження NAT та підтримання єдиного стану чату, тому її було відхилено. Загальну архітектуру системи EmotiChat показано на рисунку 2.1.</text:p>
      <text:p text:style-name="P160"><draw:frame draw:style-name="fr1" draw:name="Изображение2" text:anchor-type="as-char" svg:width="15.875cm" svg:height="8.255cm" draw:z-index="0"><draw:image xlink:href="Pictures/10000001000007BB000003FB8B6C0539.png" xlink:type="simple" xlink:show="embed" xlink:actuate="onLoad" draw:mime-type="image/png"/></draw:frame></text:p>
      <text:p text:style-name="P161">Рисунок 2.1 – Клієнт-серверна архітектура застосунку EmotiChat</text:p>
      <text:p text:style-name="P159"/>
      <text:p text:style-name="P159">Система складається з двох програмних компонентів:</text:p>
      <text:p text:style-name="P162">– сервер (модуль server.py) — асинхронний WebSocket-сервер, який приймає підключення на порту 8765, реєструє користувачів, веде реєстр активних сесій та ретранслює повідомлення всім учасникам;</text:p>
      <text:p text:style-name="P163">– клієнт (модулі main.py та client.py) — настільний GUI-застосунок, що поєднує вікно чату, WebSocket-клієнт і модуль розпізнавання емоцій на основі OpenCV та DeepFace.</text:p>
      <text:p text:style-name="P164"><text:soft-page-break/><text:span text:style-name="T112">Принципове архітектурне рішення полягає у тому, що розпізнавання емоцій виконується повністю на стороні клієнта. Це має кілька переваг: відеопотік користувача ніколи не залишає його комп’ютер, що знімає питання приватності; обчислювальне навантаження нейромережевого аналізу розподіляється між клієнтами, а не концентрується на сервері; на сервер передається лише компактний текстовий ідентифікатор емоції (кілька байтів), завдяки чому мережевий трафік залишається мінімальним. Сервер при цьому є «тонким»: він не виконує жодної обробки зображень і не зберігає історію листування, лише маршрутизує JSON-пакети.</text:span></text:p>
      <text:p text:style-name="P159">Сервер розгортається на одній із машин локальної мережі; клієнти підключаються за його IP-адресою. Для роботи через Інтернет передбачено тунелювання TCP-порту сервісом ngrok [33], що позбавляє від потреби у публічній IP-адресі та налаштуванні переадресації портів.</text:p>
      <text:p text:style-name="P159"/>
      <text:h text:style-name="P165" text:outline-level="2">2.2 Протокол обміну даними</text:h>
      <text:h text:style-name="P165" text:outline-level="2"/>
      <text:p text:style-name="P159">Обмін між клієнтом і сервером відбувається через WebSocket-з’єднання текстовими кадрами, що містять серіалізовані JSON-об’єкти [7, 30]. Кожен пакет має обов’язкове поле type, яке визначає його призначення. Спроєктована система типів пакетів наведена у таблиці 2.1.</text:p>
      <text:p text:style-name="P166">Таблиця 2.1 – Типи пакетів протоколу обміну EmotiChat</text:p>
      <table:table table:name="Таблица5" table:style-name="Таблица5">
        <table:table-column table:style-name="Таблица5.A"/>
        <table:table-column table:style-name="Таблица5.B"/>
        <table:table-column table:style-name="Таблица5.C"/>
        <table:table-column table:style-name="Таблица5.D"/>
        <table:table-row table:style-name="Таблица5.1">
          <table:table-cell table:style-name="Таблица5.A1" office:value-type="string">
            <text:p text:style-name="P167">Тип пакета</text:p>
          </table:table-cell>
          <table:table-cell table:style-name="Таблица5.A1" office:value-type="string">
            <text:p text:style-name="P167">Напрям</text:p>
          </table:table-cell>
          <table:table-cell table:style-name="Таблица5.A1" office:value-type="string">
            <text:p text:style-name="P167">Поля</text:p>
          </table:table-cell>
          <table:table-cell table:style-name="Таблица5.A1" office:value-type="string">
            <text:p text:style-name="P167">Призначення</text:p>
          </table:table-cell>
        </table:table-row>
        <table:table-row table:style-name="Таблица5.1">
          <table:table-cell table:style-name="Таблица5.A2" office:value-type="string">
            <text:p text:style-name="P168">register</text:p>
          </table:table-cell>
          <table:table-cell table:style-name="Таблица5.B2" office:value-type="string">
            <text:p text:style-name="P168">клієнт → сервер</text:p>
          </table:table-cell>
          <table:table-cell table:style-name="Таблица5.C2" office:value-type="string">
            <text:p text:style-name="P168">username</text:p>
          </table:table-cell>
          <table:table-cell table:style-name="Таблица5.D2" office:value-type="string">
            <text:p text:style-name="P168">реєстрація користувача після підключення</text:p>
          </table:table-cell>
        </table:table-row>
        <table:table-row table:style-name="Таблица5.1">
          <table:table-cell table:style-name="Таблица5.A3" office:value-type="string">
            <text:p text:style-name="P168">registered</text:p>
          </table:table-cell>
          <table:table-cell table:style-name="Таблица5.B3" office:value-type="string">
            <text:p text:style-name="P168">сервер → клієнт</text:p>
          </table:table-cell>
          <table:table-cell table:style-name="Таблица5.C3" office:value-type="string">
            <text:p text:style-name="P168">username, color</text:p>
          </table:table-cell>
          <table:table-cell table:style-name="Таблица5.D3" office:value-type="string">
            <text:p text:style-name="P168">підтвердження реєстрації, призначення кольору аватара</text:p>
          </table:table-cell>
        </table:table-row>
        <table:table-row table:style-name="Таблица5.1">
          <table:table-cell table:style-name="Таблица5.A4" office:value-type="string">
            <text:p text:style-name="P168">error</text:p>
          </table:table-cell>
          <table:table-cell table:style-name="Таблица5.B4" office:value-type="string">
            <text:p text:style-name="P168">сервер → клієнт</text:p>
          </table:table-cell>
          <table:table-cell table:style-name="Таблица5.C4" office:value-type="string">
            <text:p text:style-name="P168">text</text:p>
          </table:table-cell>
          <table:table-cell table:style-name="Таблица5.D4" office:value-type="string">
            <text:p text:style-name="P168">відмова у реєстрації (нікнейм зайнято)</text:p>
          </table:table-cell>
        </table:table-row>
        <table:table-row table:style-name="Таблица5.1">
          <table:table-cell table:style-name="Таблица5.A5" office:value-type="string">
            <text:p text:style-name="P168">message</text:p>
          </table:table-cell>
          <table:table-cell table:style-name="Таблица5.B5" office:value-type="string">
            <text:p text:style-name="P168">клієнт → сервер</text:p>
          </table:table-cell>
          <table:table-cell table:style-name="Таблица5.C5" office:value-type="string">
            <text:p text:style-name="P168">text, emotion</text:p>
          </table:table-cell>
          <table:table-cell table:style-name="Таблица5.D5" office:value-type="string">
            <text:p text:style-name="P168">текстове повідомлення з емоційними метаданими</text:p>
          </table:table-cell>
        </table:table-row>
      </table:table>
      <text:p text:style-name="P169"/>
      <text:p text:style-name="P148"><text:soft-page-break/>Кінець таблиці 2.1</text:p>
      <table:table table:name="Таблица9" table:style-name="Таблица9">
        <table:table-column table:style-name="Таблица9.A"/>
        <table:table-column table:style-name="Таблица9.B"/>
        <table:table-column table:style-name="Таблица9.C"/>
        <table:table-column table:style-name="Таблица9.D"/>
        <table:table-header-rows>
          <table:table-row table:style-name="Таблица9.1">
            <table:table-cell table:style-name="Таблица9.A1" office:value-type="string">
              <text:p text:style-name="P167">Тип пакета</text:p>
            </table:table-cell>
            <table:table-cell table:style-name="Таблица9.A1" office:value-type="string">
              <text:p text:style-name="P167">Напрям</text:p>
            </table:table-cell>
            <table:table-cell table:style-name="Таблица9.A1" office:value-type="string">
              <text:p text:style-name="P167">Поля</text:p>
            </table:table-cell>
            <table:table-cell table:style-name="Таблица9.A1" office:value-type="string">
              <text:p text:style-name="P167">Призначення</text:p>
            </table:table-cell>
          </table:table-row>
        </table:table-header-rows>
        <table:table-row table:style-name="Таблица9.1">
          <table:table-cell table:style-name="Таблица9.A2" office:value-type="string">
            <text:p text:style-name="P168">message</text:p>
          </table:table-cell>
          <table:table-cell table:style-name="Таблица9.B2" office:value-type="string">
            <text:p text:style-name="P168">сервер → клієнти</text:p>
          </table:table-cell>
          <table:table-cell table:style-name="Таблица9.C2" office:value-type="string">
            <text:p text:style-name="P168">username, color, text, emotion, time</text:p>
          </table:table-cell>
          <table:table-cell table:style-name="Таблица9.D2" office:value-type="string">
            <text:p text:style-name="P168">ретрансляція повідомлення всім учасникам</text:p>
          </table:table-cell>
        </table:table-row>
        <table:table-row table:style-name="Таблица9.1">
          <table:table-cell table:style-name="Таблица9.A3" office:value-type="string">
            <text:p text:style-name="P168">emotion_update</text:p>
          </table:table-cell>
          <table:table-cell table:style-name="Таблица9.B3" office:value-type="string">
            <text:p text:style-name="P168">клієнт → сервер</text:p>
          </table:table-cell>
          <table:table-cell table:style-name="Таблица9.C3" office:value-type="string">
            <text:p text:style-name="P168">emotion</text:p>
          </table:table-cell>
          <table:table-cell table:style-name="Таблица9.D3" office:value-type="string">
            <text:p text:style-name="P168">фонове оновлення поточної емоції без повідомлення</text:p>
          </table:table-cell>
        </table:table-row>
        <table:table-row table:style-name="Таблица9.1">
          <table:table-cell table:style-name="Таблица9.A4" office:value-type="string">
            <text:p text:style-name="P168">system</text:p>
          </table:table-cell>
          <table:table-cell table:style-name="Таблица9.B4" office:value-type="string">
            <text:p text:style-name="P168">сервер → клієнти</text:p>
          </table:table-cell>
          <table:table-cell table:style-name="Таблица9.C4" office:value-type="string">
            <text:p text:style-name="P168">text, time</text:p>
          </table:table-cell>
          <table:table-cell table:style-name="Таблица9.D4" office:value-type="string">
            <text:p text:style-name="P168">системне сповіщення (вхід/вихід користувача)</text:p>
          </table:table-cell>
        </table:table-row>
        <table:table-row table:style-name="Таблица9.5">
          <table:table-cell table:style-name="Таблица9.A5" office:value-type="string">
            <text:p text:style-name="P168">users_update</text:p>
          </table:table-cell>
          <table:table-cell table:style-name="Таблица9.B5" office:value-type="string">
            <text:p text:style-name="P168">сервер → клієнти</text:p>
          </table:table-cell>
          <table:table-cell table:style-name="Таблица9.C5" office:value-type="string">
            <text:p text:style-name="P168">users[]</text:p>
          </table:table-cell>
          <table:table-cell table:style-name="Таблица9.D5" office:value-type="string">
            <text:p text:style-name="P168">актуальний список користувачів онлайн</text:p>
          </table:table-cell>
        </table:table-row>
      </table:table>
      <text:p text:style-name="P159"/>
      <text:p text:style-name="P159">Сеанс роботи клієнта будується за таким сценарієм. Після встановлення WebSocket-з’єднання клієнт зобов’язаний першим пакетом надіслати register; сервер очікує його не довше 15 секунд, інакше розриває з’єднання. Якщо нікнейм унікальний, сервер відповідає пакетом registered, у якому повідомляє призначений колір аватара, після чого розсилає всім system-сповіщення про нового учасника та оновлений список users_update. Далі клієнт може надсилати пакети message та emotion_update у довільному порядку. Ключова особливість протоколу: поле emotion є обов’язковою частиною кожного повідомлення, тобто емоція — це не окремий тип контенту, а метадані тексту.</text:p>
      <text:p text:style-name="P159">Приклад повідомлення, ретрансльованого сервером:</text:p>
      <text:p text:style-name="P170">{</text:p>
      <text:p text:style-name="P170">  "type": "message",</text:p>
      <text:p text:style-name="P170">  "username": "Maksym",</text:p>
      <text:p text:style-name="P170">  "color": "#5288C1",</text:p>
      <text:p text:style-name="P170">  "text": "Привіт усім!",</text:p>
      <text:p text:style-name="P170">  "emotion": "happy",</text:p>
      <text:p text:style-name="P170">  "time": "14:35"</text:p>
      <text:p text:style-name="P170">}</text:p>
      <text:p text:style-name="P170"/>
      <text:p text:style-name="P159">Формат JSON обрано через його компактність, людиночитність, нативну підтримку у Python (модуль json) та простоту розширення новими полями без порушення сумісності [30].</text:p>
      <text:h text:style-name="P165" text:outline-level="2"><text:soft-page-break/>2.3 Проєктування серверної частини</text:h>
      <text:h text:style-name="P165" text:outline-level="2"/>
      <text:p text:style-name="P159">Сервер спроєктовано як однопотоковий асинхронний застосунок на базі модуля asyncio та бібліотеки websockets [8, 9]. Така модель ідеально відповідає характеру навантаження чат-сервера: переважну частину часу сервер очікує на мережеві події, і цикл подій ефективно мультиплексує сотні з’єднань в одному потоці без накладних витрат на синхронізацію, властивих багатопотоковим серверам.</text:p>
      <text:p text:style-name="P159">Центральною структурою даних сервера є словник CLIENTS, що відображає об’єкт WebSocket-з’єднання у запис сесії (нікнейм, колір аватара, остання відома емоція). Для кожного нового підключення бібліотека websockets створює окрему співпрограму-обробник handler, життєвий цикл якої складається з трьох фаз:</text:p>
      <text:p text:style-name="P171">– фаза реєстрації: очікування пакета register з тайм-аутом, валідація та нормалізація нікнейма (обрізання до 24 символів), перевірка унікальності, призначення кольору аватара з палітри за круговим принципом;</text:p>
      <text:p text:style-name="P171">– основний цикл: ітерування за вхідними кадрами з’єднання, розбір JSON, обробка пакетів message (доповнення серверними полями та широкомовна розсилка) і emotion_update (оновлення запису сесії);</text:p>
      <text:p text:style-name="P171">– фаза завершення: у блоці finally — гарантоване видалення сесії зі словника CLIENTS, розсилка system-сповіщення про вихід та оновленого списку користувачів.</text:p>
      <text:p text:style-name="P159">Широкомовна розсилка реалізується співпрограмою broadcast, яка надсилає серіалізований пакет усім активним з’єднанням паралельно через asyncio.gather із параметром return_exceptions=True — завдяки цьому збій надсилання одному клієнтові (наприклад, через раптовий розрив з’єднання) не перериває розсилку решті. Сервер також провадить захисну обробку вхідних даних: текст повідомлення обмежується 2000 символами, некоректний JSON мовчки ігнорується, а максимальний розмір кадру обмежено 2 МБ на рівні <text:soft-page-break/>бібліотеки. Для підтримання з’єднань крізь NAT і виявлення «мертвих» клієнтів увімкнено механізм ping/pong із інтервалом 20 с.</text:p>
      <text:p text:style-name="P159"/>
      <text:h text:style-name="P165" text:outline-level="2">2.4 Проєктування клієнтської частини та багатопотокова модель</text:h>
      <text:h text:style-name="P165" text:outline-level="2"/>
      <text:p text:style-name="P159">Клієнтський застосунок поєднує три види активності з принципово різними часовими характеристиками: подієвий цикл графічного інтерфейсу, який не можна блокувати понад десятки мілісекунд; мережевий ввід-вивід із непередбачуваними затримками; та обчислювально містке нейромережеве розпізнавання емоцій, один цикл якого може тривати сотні мілісекунд. Поєднання їх в одному потоці призвело б до «замерзання» інтерфейсу, тому клієнт спроєктовано за багатопотоковою схемою, показаною на рисунку 2.2.</text:p>
      <text:p text:style-name="P160"><draw:frame draw:style-name="fr1" draw:name="Изображение3" text:anchor-type="as-char" svg:width="15.875cm" svg:height="9.525cm" draw:z-index="1"><draw:image xlink:href="Pictures/10000001000007BB0000049C9F1A5F4D.png" xlink:type="simple" xlink:show="embed" xlink:actuate="onLoad" draw:mime-type="image/png"/></draw:frame></text:p>
      <text:p text:style-name="P172">Рисунок 2.2 – Багатопотокова модель клієнтського застосунку</text:p>
      <text:p text:style-name="P159"/>
      <text:p text:style-name="P159">Клієнт містить три потоки виконання:</text:p>
      <text:p text:style-name="P171">– головний потік — цикл подій Tkinter; лише він має право створювати та модифікувати віджети, оскільки Tkinter не є потокобезпечним [28];</text:p>
      <text:p text:style-name="P173"><text:soft-page-break/><text:span text:style-name="T113">– потік ws_thread — містить власний цикл подій asyncio, у якому виконується співпрограма підключення до сервера та дві паралельні співпрограми: _recv_loop (приймання пакетів) і _send_loop (надсилання пакетів);</text:span></text:p>
      <text:p text:style-name="P171">– потік emotion_thread — цикл захоплення кадрів з веб-камери засобами OpenCV та періодичного запуску аналізу DeepFace.</text:p>
      <text:p text:style-name="P159">Міжпотокова взаємодія побудована виключно на потокобезпечних чергах модуля queue [32], що усуває потребу в явних блокуваннях і виключає стани гонитви:</text:p>
      <text:p text:style-name="P171">– черга ui_queue — фонові потоки кладуть до неї функції-замикання, що описують оновлення інтерфейсу; головний потік кожні 40 мс вибирає та виконує їх у власному контексті (метод _process_ui_queue, запланований через root.after). Це єдиний безпечний шлях оновлення Tkinter-віджетів із фонових потоків;</text:p>
      <text:p text:style-name="P171">– черга ws_send_queue — головний потік кладе до неї серіалізовані JSON-пакети; співпрограма _send_loop у потоці ws_thread вибирає їх та надсилає у з’єднання. Блокуюче читання черги виконується через run_in_executor, щоб не зупиняти цикл подій asyncio.</text:p>
      <text:p text:style-name="P159">Окремо спроєктовано механізм відмовостійкості мережевого рівня. Співпрограма підключення працює у нескінченному циклі: у разі будь-якого розриву з’єднання вона переходить до повторного підключення з експоненційно зростаючою затримкою (2, 4, 6… секунд, але не більше 15 с), відображаючи стан у заголовку чату. Співпрограми приймання і надсилання запускаються паралельно через asyncio.wait із режимом FIRST_COMPLETED: завершення або аварія будь-якої з них призводить до скасування другої та переходу до перепідключення, що гарантує цілісність стану з’єднання.</text:p>
      <text:p text:style-name="P159">Інтерфейс користувача спроєктовано за трисекційною схемою у стилі настільного клієнта Telegram (темна тема): ліва панель — список каналів та користувачів онлайн із власним статусом; центральна — стрічка повідомлень і поле введення; права — панель «живої аналітики» з великою піктограмою <text:soft-page-break/>поточної емоції, рівнем впевненості та горизонтальними індикаторами розподілу за всіма сімома класами. Додатково передбачено плаваюче вікно попереднього перегляду камери з накладеним результатом розпізнавання.</text:p>
      <text:p text:style-name="P159"/>
      <text:h text:style-name="P165" text:outline-level="2">2.5 Проєктування модуля розпізнавання емоцій</text:h>
      <text:h text:style-name="P165" text:outline-level="2"/>
      <text:p text:style-name="P159">Модуль розпізнавання емоцій працює у потоці emotion_thread за конвеєром, показаним на рисунку 2.3.</text:p>
      <text:p text:style-name="P160"><draw:frame draw:style-name="fr1" draw:name="Изображение4" text:anchor-type="as-char" svg:width="15.875cm" svg:height="4.445cm" draw:z-index="2"><draw:image xlink:href="Pictures/10000001000007BB0000021B55206EC5.png" xlink:type="simple" xlink:show="embed" xlink:actuate="onLoad" draw:mime-type="image/png"/></draw:frame></text:p>
      <text:p text:style-name="P172">Рисунок 2.3 – Конвеєр модуля розпізнавання емоцій</text:p>
      <text:p text:style-name="P174">Захоплення відео виконується об’єктом cv2.VideoCapture із роздільною здатністю 640×480 пікселів; розмір апаратного буфера зменшено до одного кадру (CAP_PROP_BUFFERSIZE=1), щоб аналіз завжди отримував найсвіжіший кадр, а не застарілий із черги. Цикл захоплення працює з частотою близько 33 кадрів за секунду.</text:p>
      <text:p text:style-name="P174">Ключовою проблемою проєктування є невідповідність темпів: захоплення кадру триває мілісекунди, тоді як повний цикл DeepFace.analyze (детекція обличчя нейромережевим бекендом плюс класифікація CNN) — сотні мілісекунд. Виконання аналізу безпосередньо у циклі захоплення обвалило б частоту кадрів попереднього перегляду. Тому застосовано схему розрядження та делегування: аналіз запускається не частіше ніж раз на 0,8 с, причому кожен запуск виконується в окремому короткоживучому потоці над копією поточного кадру, а цикл захоплення продовжує працювати безперервно. Інтервал 0,8 с обрано як компроміс: емоційний стан людини змінюється повільніше, ніж двічі <text:soft-page-break/>на секунду, а обчислювальне навантаження залишається прийнятним для процесора без графічного прискорювача.</text:p>
      <text:p text:style-name="P174">Виклик DeepFace.analyze конфігурується параметрами: actions=["emotion"] — виконується лише класифікація емоцій без оцінки віку та статі; enforce_detection=False — відсутність обличчя у кадрі не спричиняє виняток, що важливо для безперервної фонової роботи; detector_backend обирається динамічно: mediapipe за наявності однойменної бібліотеки (швидший варіант, див. табл. 1.2), інакше mtcnn. Результат аналізу — домінантна емоція, її впевненість та повний розподіл за сімома класами — передається у головний потік через ui_queue, де оновлює всі елементи інтерфейсу та зберігається у полі current_emotion, звідки автоматично підставляється у кожне надіслане повідомлення.</text:p>
      <text:p text:style-name="P174">Для забезпечення працездатності системи за відсутності веб-камери чи бібліотек комп’ютерного зору спроєктовано демонстраційний режим: якщо камеру не вдалося відкрити або імпорт OpenCV/DeepFace завершився помилкою, модуль перемикається на генерацію правдоподібного випадкового розподілу емоцій кожні 3–6 секунд. Це дозволяє демонструвати та тестувати мережеву частину застосунку на будь-якому обладнанні.</text:p>
      <text:p text:style-name="P159"/>
      <text:h text:style-name="P165" text:outline-level="2">2.6 Модель станів сеансу клієнта та оброблення нештатних ситуацій</text:h>
      <text:h text:style-name="P165" text:outline-level="2"/>
      <text:p text:style-name="P164">Поведінку клієнтського застосунку зручно описати скінченним автоматом, стани якого відповідають етапам життєвого циклу мережевого сеансу. Виокремлення явних станів спрощує проєктування реакцій на нештатні ситуації та робить поведінку інтерфейсу передбачуваною для користувача. Клієнт EmotiChat у кожний момент часу перебуває в одному з таких станів:</text:p>
      <text:p text:style-name="P162">– «Вхід» — відображається вікно входу; користувач вводить нікнейм та IP-адресу сервера. Перехід до наступного стану відбувається після підтвердження введених даних;</text:p>
      <text:p text:style-name="P162"><text:soft-page-break/>– «Підключення» — виконується спроба встановити WebSocket-з’єднання та надіслати пакет register; поточний статус відображається у заголовку вікна чату;</text:p>
      <text:p text:style-name="P162">– «У мережі» — реєстрацію підтверджено пакетом registered; користувач може обмінюватися повідомленнями, а модуль розпізнавання надсилає фонові оновлення емоції;</text:p>
      <text:p text:style-name="P162">– «Перепідключення» — з’єднання розірвано; застосунок циклічно намагається відновити зв’язок з експоненційно зростаючою затримкою, не закриваючи вікна чату й зберігаючи введений текст;</text:p>
      <text:p text:style-name="P162">– «Завершення» — користувач закрив вікно; застосунок коректно зупиняє всі потоки та звільняє зайняті ресурси.</text:p>
      <text:p text:style-name="P164">Переходи між станами ініціюються мережевими подіями (успішне рукостискання, відмова в реєстрації, розрив з’єднання) та діями користувача. Така явна модель станів дозволяє відокремити логіку інтерфейсу від логіки мережевого шару й уникнути неузгоджених станів, коли інтерфейс відображає підключення, а з’єднання фактично втрачено.</text:p>
      <text:p text:style-name="P164">Надійність застосунку значною мірою визначається коректним опрацюванням нештатних ситуацій. Під час проєктування передбачено такі реакції на типові збої:</text:p>
      <text:p text:style-name="P162">– сервер недоступний на момент запуску — застосунок не завершується аварійно, а переходить у стан перепідключення й періодично повторює спробу, інформуючи користувача у заголовку;</text:p>
      <text:p text:style-name="P162">– розрив з’єднання під час сеансу — приймальна та передавальна співпрограми завершуються, дані з черги надсилання зберігаються, а з’єднання відновлюється автоматично без втручання користувача;</text:p>
      <text:p text:style-name="P162">– нікнейм уже зайнято — сервер надсилає пакет error, клієнт показує повідомлення про помилку й повертається до вікна входу;</text:p>
      <text:p text:style-name="P162">– некоректний або пошкоджений пакет — на боці сервера такий кадр мовчки ігнорується завдяки опрацюванню винятків навколо розбору JSON, що унеможливлює аварійне завершення сервера через помилкові чи зловмисні дані клієнта;</text:p>
      <text:p text:style-name="P162"><text:soft-page-break/>– відсутність веб-камери або бібліотек комп’ютерного зору — модуль розпізнавання перемикається у демонстраційний режим, не перериваючи роботу мережевої частини;</text:p>
      <text:p text:style-name="P162">– тимчасова відсутність обличчя у кадрі — завдяки параметру enforce_detection=False цикл аналізу не перериває роботу, зберігаючи останній відомий емоційний стан.</text:p>
      <text:p text:style-name="P164">Окремої уваги потребує синхронізація завершення роботи. Оскільки застосунок використовує кілька потоків і цикл подій asyncio, безпосереднє закриття вікна могло б залишити «висячі» потоки та незвільнений пристрій камери. Тому обробник закриття встановлює спільні прапорці зупинки, звільняє об’єкт захоплення відео та зупиняє цикл подій asyncio потокобезпечним викликом call_soon_threadsafe [9], що гарантує впорядковане завершення всіх складових застосунку. Запроваджена модель станів і централізоване оброблення помилок забезпечують стійкість клієнта до типових збоїв мережі й обладнання та відповідають нефункціональним вимогам щодо відмовостійкості, сформульованим у підрозділі 1.6.</text:p>
      <text:p text:style-name="P164">Окремої уваги в межах розглянутої моделі станів потребує стратегія повторного підключення. У разі втрати з’єднання клієнт переходить до стану перепідключення й виконує повторні спроби встановити зв’язок із сервером із поступовим збільшенням інтервалу між ними (експоненційна затримка). Такий механізм запобігає надмірному навантаженню на сервер під час масових розривів з’єднання та дає змогу автоматично відновити сеанс після короткочасних збоїв мережі без втручання користувача.</text:p>
      <text:p text:style-name="P164">Для своєчасного виявлення «мовчазних» розривів з’єднання, коли сокет формально лишається відкритим, але дані не передаються, у протоколі передбачено періодичний обмін службовими повідомленнями підтримання активності. Якщо протягом визначеного часу клієнт не отримує відповіді від сервера, з’єднання вважається втраченим і автомат переходить до стану перепідключення. Це підвищує надійність роботи в умовах нестабільних бездротових мереж.</text:p>
      <text:p text:style-name="P164">Під час оброблення вхідних повідомлень клієнт перевіряє їхню структурну коректність перед розбором: повідомлення, що не відповідають очікуваному формату JSON або не містять обов’язкових полів, відхиляються та журналюються, не порушуючи роботу основного циклу. Такий захисний підхід унеможливлює аварійне завершення застосунку через пошкоджені або зловмисно сформовані дані.</text:p>
      <text:p text:style-name="P164"><text:soft-page-break/>Модель станів також передбачає коректну поведінку за відсутності або недоступності веборкамери. Якщо пристрій захоплення відео не вдається ініціалізувати, модуль розпізнавання емоцій вимикається, а застосунок продовжує працювати у звичайному режимі обміну текстовими повідомленнями. Це реалізує принцип поступової деградації функціональності, за якого відмова окремого компонента не призводить до непрацездатності системи в цілому.</text:p>
      <text:p text:style-name="P164">Оскільки мережева взаємодія відбувається в асинхронному циклі подій, а інтерфейс користувача — в окремому потоці Tkinter, переходи між станами та оновлення інтерфейсу потребують узгодження між потоками. Для безпечного передавання даних застосовано потокобезпечну чергу, через яку результати мережевих подій надходять до головного потоку інтерфейсу. Це запобігає станам гонитви та пошкодженню спільних даних під час одночасного доступу.</text:p>
      <text:p text:style-name="P174"/>
      <text:h text:style-name="P175" text:outline-level="2">Виснов<text:span text:style-name="T114">о</text:span>к до розділу</text:h>
      <text:h text:style-name="P175" text:outline-level="2"/>
      <text:p text:style-name="P176">Отже, у даному розділі спроєктовано архітектуру застосунку EmotiChat. Обґрунтовано вибір централізованої клієнт-серверної моделі з «тонким» асинхронним сервером-маршрутизатором та виконанням розпізнавання емоцій на стороні клієнта, що забезпечує приватність відеоданих і мінімальний мережевий трафік. Розроблено JSON-протокол обміну з вісьмома типами пакетів, у якому емоція є обов’язковими метаданими кожного повідомлення. <text:s/></text:p>
      <text:p text:style-name="P176"/>
      <text:h text:style-name="P177" text:outline-level="1"><text:soft-page-break/><text:span text:style-name="T23">3 ПРОГРАМНА РЕАЛІЗАЦІЯ ТА ТЕСТУВАННЯ ЗАСТОСУНКУ EMOTICHAT </text:span></text:h>
      <text:h text:style-name="P178" text:outline-level="1"/>
      <text:h text:style-name="P179" text:outline-level="1"><text:span text:style-name="T110"><text:tab/></text:span><text:span text:style-name="Strong_20_Emphasis"><text:span text:style-name="T111">3.1 Структура проєкту та засоби розробки</text:span></text:span></text:h>
      <text:h text:style-name="P180" text:outline-level="1"><text:span text:style-name="Strong_20_Emphasis"><text:span text:style-name="T110"/></text:span></text:h>
      <text:h text:style-name="P181" text:outline-level="1"><text:tab/>Застосунок реалізовано мовою Python 3.11 [34]. Структура проєкту складається з трьох програмних модулів та ресурсних файлів:</text:h>
      <text:p text:style-name="P171">– server.py — асинхронний WebSocket-сервер (запускається на хост-машині);</text:p>
      <text:p text:style-name="P171">– client.py — логіка та інтерфейс клієнта: класи LoginWindow і ChatWindow, мережевий шар, модуль розпізнавання емоцій (1191 рядок коду);</text:p>
      <text:p text:style-name="P171">– main.py — точка входу клієнта: перевірка залежностей, запуск вікна входу та головного вікна;</text:p>
      <text:p text:style-name="P171">– userdata.json — файл збереження нікнейма та останньої IP-адреси сервера між сеансами;</text:p>
      <text:p text:style-name="P171">– happy.png, sad.png, angry.png, fear.png, surprise.png, disgust.png, neutral.png — піктограми емоцій для інтерфейсу;</text:p>
      <text:p text:style-name="P171">– requirements.txt — перелік залежностей (opencv-python, deepface, Pillow, numpy, websockets, tf-keras).</text:p>
      <text:p text:style-name="P159">Модуль main.py перед запуском перевіряє наявність усіх залежностей функцією check_deps: відсутність критичної бібліотеки websockets завершує програму з підказкою щодо встановлення, а відсутність opencv-python чи deepface лише перемикає застосунок у демонстраційний режим. Також до імпорту TensorFlow встановлюються змінні середовища TF_CPP_MIN_LOG_LEVEL=3 та ABSL_MIN_LOG_LEVEL=3, що пригнічують службові журнали нейромережевого рушія у консолі.</text:p>
      <text:p text:style-name="P159">Перелік засобів розробки та цільового програмного середовища наведено у таблиці 3.1.</text:p>
      <text:p text:style-name="P182"><text:soft-page-break/><text:span text:style-name="T109">Таблиця 3.1 – Засоби розробки та програмне середовище</text:span></text:p>
      <table:table table:name="Таблица6" table:style-name="Таблица6">
        <table:table-column table:style-name="Таблица6.A"/>
        <table:table-column table:style-name="Таблица6.B"/>
        <table:table-column table:style-name="Таблица6.C"/>
        <table:table-row table:style-name="Таблица6.1">
          <table:table-cell table:style-name="Таблица6.A1" office:value-type="string">
            <text:p text:style-name="P167">Призначення</text:p>
          </table:table-cell>
          <table:table-cell table:style-name="Таблица6.A1" office:value-type="string">
            <text:p text:style-name="P167">Засіб</text:p>
          </table:table-cell>
          <table:table-cell table:style-name="Таблица6.A1" office:value-type="string">
            <text:p text:style-name="P167">Версія</text:p>
          </table:table-cell>
        </table:table-row>
        <table:table-row table:style-name="Таблица6.1">
          <table:table-cell table:style-name="Таблица6.A2" office:value-type="string">
            <text:p text:style-name="P168">Мова програмування</text:p>
          </table:table-cell>
          <table:table-cell table:style-name="Таблица6.B2" office:value-type="string">
            <text:p text:style-name="P168">Python</text:p>
          </table:table-cell>
          <table:table-cell table:style-name="Таблица6.C2" office:value-type="string">
            <text:p text:style-name="P168">3.11</text:p>
          </table:table-cell>
        </table:table-row>
        <table:table-row table:style-name="Таблица6.1">
          <table:table-cell table:style-name="Таблица6.A3" office:value-type="string">
            <text:p text:style-name="P168">Комп’ютерний зір, робота з камерою</text:p>
          </table:table-cell>
          <table:table-cell table:style-name="Таблица6.B3" office:value-type="string">
            <text:p text:style-name="P168">opencv-python</text:p>
          </table:table-cell>
          <table:table-cell table:style-name="Таблица6.C3" office:value-type="string">
            <text:p text:style-name="P168">не нижче 4.8.0</text:p>
          </table:table-cell>
        </table:table-row>
        <table:table-row table:style-name="Таблица6.1">
          <table:table-cell table:style-name="Таблица6.A4" office:value-type="string">
            <text:p text:style-name="P168">Класифікація емоцій</text:p>
          </table:table-cell>
          <table:table-cell table:style-name="Таблица6.B4" office:value-type="string">
            <text:p text:style-name="P168">deepface (+ tf-keras)</text:p>
          </table:table-cell>
          <table:table-cell table:style-name="Таблица6.C4" office:value-type="string">
            <text:p text:style-name="P168">не нижче 0.0.90</text:p>
          </table:table-cell>
        </table:table-row>
        <table:table-row table:style-name="Таблица6.1">
          <table:table-cell table:style-name="Таблица6.A5" office:value-type="string">
            <text:p text:style-name="P168">Мережевий протокол реального часу</text:p>
          </table:table-cell>
          <table:table-cell table:style-name="Таблица6.B5" office:value-type="string">
            <text:p text:style-name="P168">websockets</text:p>
          </table:table-cell>
          <table:table-cell table:style-name="Таблица6.C5" office:value-type="string">
            <text:p text:style-name="P168">не нижче 12.0</text:p>
          </table:table-cell>
        </table:table-row>
        <table:table-row table:style-name="Таблица6.1">
          <table:table-cell table:style-name="Таблица6.A6" office:value-type="string">
            <text:p text:style-name="P168">Графічний інтерфейс</text:p>
          </table:table-cell>
          <table:table-cell table:style-name="Таблица6.B6" office:value-type="string">
            <text:p text:style-name="P168">Tkinter</text:p>
          </table:table-cell>
          <table:table-cell table:style-name="Таблица6.C6" office:value-type="string">
            <text:p text:style-name="P168">вбудований у Python</text:p>
          </table:table-cell>
        </table:table-row>
        <table:table-row table:style-name="Таблица6.1">
          <table:table-cell table:style-name="Таблица6.A7" office:value-type="string">
            <text:p text:style-name="P168">Обробка зображень для GUI</text:p>
          </table:table-cell>
          <table:table-cell table:style-name="Таблица6.B7" office:value-type="string">
            <text:p text:style-name="P168">Pillow</text:p>
          </table:table-cell>
          <table:table-cell table:style-name="Таблица6.C7" office:value-type="string">
            <text:p text:style-name="P168">не нижче 10.0.0</text:p>
          </table:table-cell>
        </table:table-row>
        <table:table-row table:style-name="Таблица6.1">
          <table:table-cell table:style-name="Таблица6.A8" office:value-type="string">
            <text:p text:style-name="P168">Робота з масивами</text:p>
          </table:table-cell>
          <table:table-cell table:style-name="Таблица6.B8" office:value-type="string">
            <text:p text:style-name="P168">NumPy</text:p>
          </table:table-cell>
          <table:table-cell table:style-name="Таблица6.C8" office:value-type="string">
            <text:p text:style-name="P168">не нижче 1.24.0</text:p>
          </table:table-cell>
        </table:table-row>
        <table:table-row table:style-name="Таблица6.1">
          <table:table-cell table:style-name="Таблица6.A9" office:value-type="string">
            <text:p text:style-name="P168">Операційні системи</text:p>
          </table:table-cell>
          <table:table-cell table:style-name="Таблица6.B9" office:value-type="string">
            <text:p text:style-name="P168">Windows 10/11, Linux, macOS</text:p>
          </table:table-cell>
          <table:table-cell table:style-name="Таблица6.C9" office:value-type="string">
            <text:p text:style-name="P168">—</text:p>
          </table:table-cell>
        </table:table-row>
      </table:table>
      <text:p text:style-name="P183"/>
      <text:p text:style-name="P159"/>
      <text:p text:style-name="P159">Слід зауважити, що під час першого запуску клієнта фреймворк DeepFace автоматично завантажує з мережі ваги нейромережевої моделі класифікації емоцій до локального каталогу користувача (~/.deepface/weights); усі наступні запуски відбуваються повністю автономно, без доступу до Інтернету.</text:p>
      <text:p text:style-name="P159"/>
      <text:h text:style-name="P165" text:outline-level="2">3.2 Реалізація асинхронного WebSocket-сервера</text:h>
      <text:h text:style-name="P165" text:outline-level="2"/>
      <text:p text:style-name="P159">Сервер реалізовано відповідно до проєкту підрозділу 2.3. Запуск сервера виконується функцією main, яка автоматично визначає IP-адресу машини у локальній мережі (через службове UDP-підключення до публічного DNS) і виводить її для передачі користувачам, після чого запускає прослуховування на всіх інтерфейсах:</text:p>
      <text:p text:style-name="P170">async with websockets.serve(handler, "0.0.0.0", 8765,</text:p>
      <text:p text:style-name="P170">                             ping_interval=20,</text:p>
      <text:p text:style-name="P170">                             ping_timeout=60,</text:p>
      <text:p text:style-name="P170">                             max_size=2 * 1024 * 1024):</text:p>
      <text:p text:style-name="P170">    await asyncio.Future()  # працює безкінечно</text:p>
      <text:p text:style-name="P170"/>
      <text:p text:style-name="P159"><text:soft-page-break/>Обробник handler реалізує описаний у підрозділі 2.3 життєвий цикл сесії. Фрагмент фази реєстрації з перевіркою унікальності нікнейма:</text:p>
      <text:p text:style-name="P170">raw = await asyncio.wait_for(websocket.recv(), timeout=15)</text:p>
      <text:p text:style-name="P170">data = json.loads(raw)</text:p>
      <text:p text:style-name="P170">if data.get("type") != "register":</text:p>
      <text:p text:style-name="P170">    await websocket.close()</text:p>
      <text:p text:style-name="P170">    return</text:p>
      <text:p text:style-name="P170">username = data.get("username", "Anonymous").strip()[:24]</text:p>
      <text:p text:style-name="P170">existing = [info["username"] for info in CLIENTS.values()]</text:p>
      <text:p text:style-name="P170">if username in existing:</text:p>
      <text:p text:style-name="P170">    await websocket.send(json.dumps({</text:p>
      <text:p text:style-name="P170">        "type": "error",</text:p>
      <text:p text:style-name="P170">        "text": f'Username "{username}" is already taken...'}))</text:p>
      <text:p text:style-name="P170">    await websocket.close()</text:p>
      <text:p text:style-name="P170">    return</text:p>
      <text:p text:style-name="P159"/>
      <text:p text:style-name="P159">Основний цикл обробки повідомлень доповнює пакет message серверними полями (нікнейм, колір, час) і виконує широкомовну розсилку; пакет emotion_update лише оновлює запис сесії:</text:p>
      <text:p text:style-name="P170">async for raw_msg in websocket:</text:p>
      <text:p text:style-name="P170">    msg = json.loads(raw_msg)</text:p>
      <text:p text:style-name="P170">    if msg.get("type") == "message":</text:p>
      <text:p text:style-name="P170">        out = {"type": "message", "username": username,</text:p>
      <text:p text:style-name="P170">               "color": color,</text:p>
      <text:p text:style-name="P170">               "text": msg.get("text", "").strip()[:2000],</text:p>
      <text:p text:style-name="P170">               "emotion": msg.get("emotion", "neutral"),</text:p>
      <text:p text:style-name="P170">               "time": datetime.datetime.now().strftime("%H:%M")}</text:p>
      <text:p text:style-name="P170">        if out["text"]:</text:p>
      <text:p text:style-name="P170">            await broadcast_all(out)</text:p>
      <text:p text:style-name="P170">    elif msg.get("type") == "emotion_update":</text:p>
      <text:p text:style-name="P170">        CLIENTS[websocket]["emotion"] = msg.get("emotion", "neutral")</text:p>
      <text:p text:style-name="P159"/>
      <text:p text:style-name="P159">Розсилка broadcast надсилає пакет усім клієнтам паралельно та ізолює збої окремих з’єднань:</text:p>
      <text:p text:style-name="P170">async def broadcast(data: dict, exclude=None):</text:p>
      <text:p text:style-name="P170">    message = json.dumps(data, ensure_ascii=False)</text:p>
      <text:p text:style-name="P170">    targets = [ws for ws in CLIENTS if ws != exclude]</text:p>
      <text:p text:style-name="P170">    if targets:</text:p>
      <text:p text:style-name="P170">        await asyncio.gather(*[ws.send(message) for ws in targets],</text:p>
      <text:p text:style-name="P170">                             return_exceptions=True)</text:p>
      <text:p text:style-name="P159"/>
      <text:p text:style-name="P159">Гарантоване прибирання сесії виконується у блоці finally обробника: запис видаляється зі словника CLIENTS, після чого всім учасникам розсилаються <text:soft-page-break/>системне сповіщення про вихід та оновлений список користувачів. Повний код сервера наведено у додатку А.</text:p>
      <text:p text:style-name="P159"/>
      <text:h text:style-name="P165" text:outline-level="2">3.3 Реалізація графічного інтерфейсу клієнта</text:h>
      <text:h text:style-name="P165" text:outline-level="2"/>
      <text:p text:style-name="P159">Клієнтський інтерфейс реалізовано двома класами. Клас LoginWindow відображає вікно входу з полями нікнейма та IP-адреси сервера, які попередньо заповнюються збереженими значеннями з userdata.json; після валідації введення дані зберігаються і передаються головному вікну. Клас ChatWindow будує трисекційний інтерфейс за сітковим менеджером геометрії grid: ліва колонка фіксованої ширини 260 пікселів (бічна панель), центральна розтяжна (чат), права фіксованої ширини 220 пікселів (панель аналітики). Уся колірна схема (24 кольори темної теми у стилі Telegram) винесена в єдиний словник C, що дозволяє змінити оформлення в одному місці.</text:p>
      <text:p text:style-name="P159">Стрічка повідомлень реалізована віджетом ScrolledText у режимі лише для читання; повідомлення форматуються системою тегів Tkinter: для кожного користувача динамічно створюється тег заголовка з його кольором аватара, власні повідомлення виділяються окремим відтінком, системні — курсивом по центру. Поруч з ім’ям автора кожного повідомлення вставляється піктограма його емоції (PNG-зображення 20×20 пікселів через image_create або текстовий емодзі, якщо файл піктограми відсутній) і час надсилання. Клавіша Enter надсилає повідомлення, Shift+Enter — переносить рядок.</text:p>
      <text:p text:style-name="P159">Надсилання повідомлення зводиться до формування JSON-пакета з поточною емоцією та розміщення його у черзі ws_send_queue:</text:p>
      <text:p text:style-name="P170">payload = {</text:p>
      <text:p text:style-name="P170">    "type":    "message",</text:p>
      <text:p text:style-name="P170">    "text":    text,</text:p>
      <text:p text:style-name="P170">    "emotion": self.current_emotion,</text:p>
      <text:p text:style-name="P170">}</text:p>
      <text:p text:style-name="P170">self.ws_send_queue.put(json.dumps(payload, ensure_ascii=False))</text:p>
      <text:p text:style-name="P159"/>
      <text:p text:style-name="P159"><text:soft-page-break/>Міст між фоновими потоками та інтерфейсом реалізовано методом _process_ui_queue, який кожні 40 мс виконує всі накопичені у черзі ui_queue функції оновлення у головному потоці:</text:p>
      <text:p text:style-name="P170">def _process_ui_queue(self):</text:p>
      <text:p text:style-name="P170">    try:</text:p>
      <text:p text:style-name="P170">        while True:</text:p>
      <text:p text:style-name="P170">            task = self.ui_queue.get_nowait()</text:p>
      <text:p text:style-name="P170">            task()</text:p>
      <text:p text:style-name="P170">    except queue.Empty:</text:p>
      <text:p text:style-name="P170">        pass</text:p>
      <text:p text:style-name="P170">    self.root.after(40, self._process_ui_queue)</text:p>
      <text:p text:style-name="P159"/>
      <text:p text:style-name="P159">Мережевий шар клієнта повністю відповідає проєкту підрозділу 2.4: у потоці ws_thread створюється окремий цикл подій asyncio, співпрограма _ws_connect виконує підключення, реєстрацію та паралельний запуск _recv_loop і _send_loop через asyncio.wait(FIRST_COMPLETED), а у разі розриву — перепідключення з експоненційною затримкою до 15 с. Приймальний цикл перетворює вхідні пакети на замикання для ui_queue, явно зв’язуючи поточне значення через аргумент за замовчуванням, щоб уникнути класичної пастки замикань у циклі:</text:p>
      <text:p text:style-name="P170">async for raw in ws:</text:p>
      <text:p text:style-name="P170">    msg = json.loads(raw)</text:p>
      <text:p text:style-name="P170">    t = msg.get("type")</text:p>
      <text:p text:style-name="P170">    if t == "message":</text:p>
      <text:p text:style-name="P170">        self.ui_queue.put(lambda m=msg: self._add_message(</text:p>
      <text:p text:style-name="P170">            m["username"], m["text"],</text:p>
      <text:p text:style-name="P170">            m.get("emotion", "neutral"),</text:p>
      <text:p text:style-name="P170">            m.get("time", ""), m.get("color", C["accent"])))</text:p>
      <text:p text:style-name="P170">    elif t == "users_update":</text:p>
      <text:p text:style-name="P170">        self.online_users = msg.get("users", [])</text:p>
      <text:p text:style-name="P170">        self.ui_queue.put(self._update_users_list)</text:p>
      <text:p text:style-name="P159"/>
      <text:p text:style-name="P159">Права панель «живої аналітики» містить велику піктограму домінантної емоції з відсотком впевненості, тонку смугу впевненості на Canvas та сім рядків-індикаторів — по одному на кожен клас емоції, ширина кольорової заливки яких пропорційна ймовірності класу. Панель оновлюється методом _update_emotion_ui після кожного циклу аналізу; цей самий метод надсилає на сервер фоновий пакет emotion_update.</text:p>
      <text:p text:style-name="P159"/>
      <text:h text:style-name="P165" text:outline-level="2"><text:soft-page-break/>3.4 Реалізація модуля захоплення відео та розпізнавання емоцій</text:h>
      <text:h text:style-name="P165" text:outline-level="2"/>
      <text:p text:style-name="P159">Модуль реалізовано методом _emotion_loop, що виконується у потоці emotion_thread. Ініціалізація камери та вибір детекторного бекенда:</text:p>
      <text:p text:style-name="P170">self.cap = cv2.VideoCapture(0)</text:p>
      <text:p text:style-name="P170">self.cap.set(cv2.CAP_PROP_FRAME_WIDTH, 640)</text:p>
      <text:p text:style-name="P170">self.cap.set(cv2.CAP_PROP_FRAME_HEIGHT, 480)</text:p>
      <text:p text:style-name="P170">self.cap.set(cv2.CAP_PROP_BUFFERSIZE, 1)</text:p>
      <text:p text:style-name="P184"/>
      <text:p text:style-name="P170">chosen_backend = "mediapipe"</text:p>
      <text:p text:style-name="P170">try:</text:p>
      <text:p text:style-name="P170">    import mediapipe</text:p>
      <text:p text:style-name="P170">except ImportError:</text:p>
      <text:p text:style-name="P170">    chosen_backend = "mtcnn"</text:p>
      <text:p text:style-name="P159"/>
      <text:p text:style-name="P159">Основний цикл захоплює кадри з періодом 30 мс (близько 33 кадрів/с) і не частіше ніж раз на 0,8 с делегує аналіз копії кадру окремому потоку, завдяки чому захоплення ніколи не блокується нейромережею:</text:p>
      <text:p text:style-name="P170">if current_time - last_analysis_time &gt; 0.8:</text:p>
      <text:p text:style-name="P170">    def run_analysis(img_frame=frame.copy()):</text:p>
      <text:p text:style-name="P170">        res = DeepFace.analyze(</text:p>
      <text:p text:style-name="P170">            img_path=img_frame,</text:p>
      <text:p text:style-name="P170">            actions=["emotion"],</text:p>
      <text:p text:style-name="P170">            enforce_detection=False,</text:p>
      <text:p text:style-name="P170">            silent=True,</text:p>
      <text:p text:style-name="P170">            detector_backend=chosen_backend)</text:p>
      <text:p text:style-name="P170">        if res and len(res) &gt; 0:</text:p>
      <text:p text:style-name="P170">            emotions = res[0]["emotion"]</text:p>
      <text:p text:style-name="P170">            dominant = res[0]["dominant_emotion"]</text:p>
      <text:p text:style-name="P170">            conf = emotions.get(dominant, 0)</text:p>
      <text:p text:style-name="P170">            self.ui_queue.put(</text:p>
      <text:p text:style-name="P170">                lambda e=dominant, c=conf, a=dict(emotions):</text:p>
      <text:p text:style-name="P170">                self._update_emotion_ui(e, c, a))</text:p>
      <text:p text:style-name="P170">    threading.Thread(target=run_analysis, daemon=True).start()</text:p>
      <text:p text:style-name="P170">    last_analysis_time = current_time</text:p>
      <text:p text:style-name="P159"/>
      <text:p text:style-name="P159">Результат DeepFace.analyze містить словник emotion з імовірностями семи класів (angry, disgust, fear, happy, sad, surprise, neutral) та поле dominant_emotion. Відповідність класів елементам інтерфейсу задано довідником EMOTION_MAP, що зіставляє кожному класу емодзі, людиночитну назву та фірмовий колір.</text:p>
      <text:p text:style-name="P159">Якщо відкрито плаваюче вікно камери, кожен кадр додатково готується до показу методом _push_frame: дзеркальне віддзеркалення (cv2.flip), накладання <text:soft-page-break/>напрямної рамки обличчя та підпису з емоцією і впевненістю (cv2.rectangle, cv2.putText), перетворення колірного простору BGR→RGB (cv2.cvtColor), масштабування до 320×240 та конвертація у PhotoImage засобами Pillow для відображення у Tkinter [29]. Посилання на зображення зберігається в атрибуті віджета, щоб запобігти його знищенню збирачем сміття.</text:p>
      <text:p text:style-name="P159">Демонстраційний режим (_start_demo_emotion) активується автоматично за відсутності камери, помилки її відкриття або відсутності бібліотек комп’ютерного зору: кожні 3–6 секунд генерується випадкова домінантна емоція з упевненістю 55–97 % і правдоподібним нормованим розподілом решти класів. Завершення роботи застосунку (обробник _on_closing) коректно зупиняє всі потоки: скидає прапорець camera_active, звільняє пристрій камери та зупиняє цикл подій asyncio потокобезпечним викликом call_soon_threadsafe.</text:p>
      <text:p text:style-name="P159"/>
      <text:h text:style-name="P165" text:outline-level="2">3.5 Огляд можливостей та тестування програмного продукту</text:h>
      <text:h text:style-name="P165" text:outline-level="2"/>
      <text:p text:style-name="P159">Для розгортання системи достатньо встановити залежності командою pip install -r requirements.txt, запустити сервер (python server.py) на одній із машин мережі та клієнт (python main.py) на кожному робочому місці. Сервер у консолі повідомляє адреси для підключення; користувач у вікні входу вводить нікнейм та IP сервера, які зберігаються для наступних запусків.</text:p>
      <text:p text:style-name="P159">Функціональне тестування проводилося за методом «чорної скриньки» на сценаріях, що відповідають вимогам підрозділу 1.6: одночасно запускалися сервер та два-три клієнти на машинах однієї локальної мережі (а також кілька клієнтів на одній машині). Перелік тестових сценаріїв і результати наведено у таблиці 3.2.</text:p>
      <text:p text:style-name="P185">Таблиця 3.2 – Результати функціонального тестування системи EmotiChat</text:p>
      <table:table table:name="Таблица7" table:style-name="Таблица7">
        <table:table-column table:style-name="Таблица7.A"/>
        <table:table-column table:style-name="Таблица7.B"/>
        <table:table-column table:style-name="Таблица7.C"/>
        <table:table-column table:style-name="Таблица7.D"/>
        <table:table-row table:style-name="Таблица7.1">
          <table:table-cell table:style-name="Таблица7.A1" office:value-type="string">
            <text:p text:style-name="P167">№</text:p>
          </table:table-cell>
          <table:table-cell table:style-name="Таблица7.A1" office:value-type="string">
            <text:p text:style-name="P167">Тестовий сценарій</text:p>
          </table:table-cell>
          <table:table-cell table:style-name="Таблица7.A1" office:value-type="string">
            <text:p text:style-name="P167">Очікуваний результат</text:p>
          </table:table-cell>
          <table:table-cell table:style-name="Таблица7.A1" office:value-type="string">
            <text:p text:style-name="P167">Результат</text:p>
          </table:table-cell>
        </table:table-row>
        <table:table-row table:style-name="Таблица7.2">
          <table:table-cell table:style-name="Таблица7.A2" office:value-type="string">
            <text:p text:style-name="P168">1</text:p>
          </table:table-cell>
          <table:table-cell table:style-name="Таблица7.B2" office:value-type="string">
            <text:p text:style-name="P168">Запуск сервера</text:p>
          </table:table-cell>
          <table:table-cell table:style-name="Таблица7.C2" office:value-type="string">
            <text:p text:style-name="P168">виведення IP-адрес підключення, очікування з’єднань</text:p>
          </table:table-cell>
          <table:table-cell table:style-name="Таблица7.D2" office:value-type="string">
            <text:p text:style-name="P168">пройдено</text:p>
          </table:table-cell>
        </table:table-row>
        <text:soft-page-break/>
        <table:table-row table:style-name="Таблица7.1">
          <table:table-cell table:style-name="Таблица7.A3" office:value-type="string">
            <text:p text:style-name="P168">2</text:p>
          </table:table-cell>
          <table:table-cell table:style-name="Таблица7.B3" office:value-type="string">
            <text:p text:style-name="P168">Реєстрація користувача з унікальним нікнеймом</text:p>
          </table:table-cell>
          <table:table-cell table:style-name="Таблица7.C3" office:value-type="string">
            <text:p text:style-name="P168">пакет registered, поява у списку онлайн в усіх клієнтів, системне сповіщення</text:p>
          </table:table-cell>
          <table:table-cell table:style-name="Таблица7.D3" office:value-type="string">
            <text:p text:style-name="P168">пройдено</text:p>
          </table:table-cell>
        </table:table-row>
        <table:table-row table:style-name="Таблица7.1">
          <table:table-cell table:style-name="Таблица7.A4" office:value-type="string">
            <text:p text:style-name="P168">3</text:p>
          </table:table-cell>
          <table:table-cell table:style-name="Таблица7.B4" office:value-type="string">
            <text:p text:style-name="P168">Реєстрація з зайнятим нікнеймом</text:p>
          </table:table-cell>
          <table:table-cell table:style-name="Таблица7.C4" office:value-type="string">
            <text:p text:style-name="P168">пакет error, повідомлення про помилку, з’єднання закрито</text:p>
          </table:table-cell>
          <table:table-cell table:style-name="Таблица7.D4" office:value-type="string">
            <text:p text:style-name="P168">пройдено</text:p>
          </table:table-cell>
        </table:table-row>
        <table:table-row table:style-name="Таблица7.1">
          <table:table-cell table:style-name="Таблица7.A5" office:value-type="string">
            <text:p text:style-name="P168">4</text:p>
          </table:table-cell>
          <table:table-cell table:style-name="Таблица7.B5" office:value-type="string">
            <text:p text:style-name="P168">Обмін повідомленнями між трьома клієнтами</text:p>
          </table:table-cell>
          <table:table-cell table:style-name="Таблица7.C5" office:value-type="string">
            <text:p text:style-name="P168">миттєва (візуально без затримки) доставка всім учасникам</text:p>
          </table:table-cell>
          <table:table-cell table:style-name="Таблица7.D5" office:value-type="string">
            <text:p text:style-name="P168">пройдено</text:p>
          </table:table-cell>
        </table:table-row>
        <table:table-row table:style-name="Таблица7.1">
          <table:table-cell table:style-name="Таблица7.A6" office:value-type="string">
            <text:p text:style-name="P168">5</text:p>
          </table:table-cell>
          <table:table-cell table:style-name="Таблица7.B6" office:value-type="string">
            <text:p text:style-name="P168">Автоматичне визначення емоції перед камерою</text:p>
          </table:table-cell>
          <table:table-cell table:style-name="Таблица7.C6" office:value-type="string">
            <text:p text:style-name="P168">зміна домінантної емоції та розподілу на панелі аналітики протягом ~1 с після зміни виразу обличчя</text:p>
          </table:table-cell>
          <table:table-cell table:style-name="Таблица7.D6" office:value-type="string">
            <text:p text:style-name="P168">пройдено</text:p>
          </table:table-cell>
        </table:table-row>
        <table:table-row table:style-name="Таблица7.1">
          <table:table-cell table:style-name="Таблица7.A7" office:value-type="string">
            <text:p text:style-name="P168">6</text:p>
          </table:table-cell>
          <table:table-cell table:style-name="Таблица7.B7" office:value-type="string">
            <text:p text:style-name="P168">Прикріплення емоції до повідомлення</text:p>
          </table:table-cell>
          <table:table-cell table:style-name="Таблица7.C7" office:value-type="string">
            <text:p text:style-name="P168">піктограма актуальної емоції автора поруч з ім’ям у всіх клієнтів</text:p>
          </table:table-cell>
          <table:table-cell table:style-name="Таблица7.D7" office:value-type="string">
            <text:p text:style-name="P168">пройдено</text:p>
          </table:table-cell>
        </table:table-row>
        <table:table-row table:style-name="Таблица7.1">
          <table:table-cell table:style-name="Таблица7.A8" office:value-type="string">
            <text:p text:style-name="P168">7</text:p>
          </table:table-cell>
          <table:table-cell table:style-name="Таблица7.B8" office:value-type="string">
            <text:p text:style-name="P168">Вікно перегляду камери</text:p>
          </table:table-cell>
          <table:table-cell table:style-name="Таблица7.C8" office:value-type="string">
            <text:p text:style-name="P168">відеопотік із рамкою та підписом розпізнаної емоції</text:p>
          </table:table-cell>
          <table:table-cell table:style-name="Таблица7.D8" office:value-type="string">
            <text:p text:style-name="P168">пройдено</text:p>
          </table:table-cell>
        </table:table-row>
        <table:table-row table:style-name="Таблица7.1">
          <table:table-cell table:style-name="Таблица7.A9" office:value-type="string">
            <text:p text:style-name="P168">8</text:p>
          </table:table-cell>
          <table:table-cell table:style-name="Таблица7.B9" office:value-type="string">
            <text:p text:style-name="P168">Розрив з’єднання (зупинка сервера)</text:p>
          </table:table-cell>
          <table:table-cell table:style-name="Таблица7.C9" office:value-type="string">
            <text:p text:style-name="P168">статус «Reconnecting», автоматичне відновлення після перезапуску сервера</text:p>
          </table:table-cell>
          <table:table-cell table:style-name="Таблица7.D9" office:value-type="string">
            <text:p text:style-name="P168">пройдено</text:p>
          </table:table-cell>
        </table:table-row>
        <table:table-row table:style-name="Таблица7.1">
          <table:table-cell table:style-name="Таблица7.A10" office:value-type="string">
            <text:p text:style-name="P168">9</text:p>
          </table:table-cell>
          <table:table-cell table:style-name="Таблица7.B10" office:value-type="string">
            <text:p text:style-name="P168">Вихід користувача</text:p>
          </table:table-cell>
          <table:table-cell table:style-name="Таблица7.C10" office:value-type="string">
            <text:p text:style-name="P168">системне сповіщення та оновлення списку онлайн у решти</text:p>
          </table:table-cell>
          <table:table-cell table:style-name="Таблица7.D10" office:value-type="string">
            <text:p text:style-name="P168">пройдено</text:p>
          </table:table-cell>
        </table:table-row>
        <table:table-row table:style-name="Таблица7.1">
          <table:table-cell table:style-name="Таблица7.A11" office:value-type="string">
            <text:p text:style-name="P168">10</text:p>
          </table:table-cell>
          <table:table-cell table:style-name="Таблица7.B11" office:value-type="string">
            <text:p text:style-name="P168">Запуск без камери / без DeepFace</text:p>
          </table:table-cell>
          <table:table-cell table:style-name="Таблица7.C11" office:value-type="string">
            <text:p text:style-name="P168">автоматичний перехід у демонстраційний режим, мережеві функції працюють</text:p>
          </table:table-cell>
          <table:table-cell table:style-name="Таблица7.D11" office:value-type="string">
            <text:p text:style-name="P168">пройдено</text:p>
          </table:table-cell>
        </table:table-row>
        <table:table-row table:style-name="Таблица7.1">
          <table:table-cell table:style-name="Таблица7.A12" office:value-type="string">
            <text:p text:style-name="P168">11</text:p>
          </table:table-cell>
          <table:table-cell table:style-name="Таблица7.B12" office:value-type="string">
            <text:p text:style-name="P168">Збереження облікових даних</text:p>
          </table:table-cell>
          <table:table-cell table:style-name="Таблица7.C12" office:value-type="string">
            <text:p text:style-name="P168">нікнейм та IP підставляються при наступному запуску</text:p>
          </table:table-cell>
          <table:table-cell table:style-name="Таблица7.D12" office:value-type="string">
            <text:p text:style-name="P168">пройдено</text:p>
          </table:table-cell>
        </table:table-row>
      </table:table>
      <text:p text:style-name="P148"/>
      <text:p text:style-name="P186"/>
      <text:p text:style-name="P159">Усі тестові сценарії завершилися успішно. Якісні спостереження за роботою модуля розпізнавання: яскраво виражені емоції (щастя, здивування, нейтральний стан) визначаються стабільно та з високою впевненістю; розрізнення близьких за мімікою класів (страх/здивування, сум/нейтральний) очікувано менш стійке, що узгоджується з відомими властивостями моделей, навчених на FER-2013 [17, 35]. Точність розпізнавання помітно залежить від освітлення та положення обличчя у кадрі: найкращі результати досягаються при фронтальному рівномірно освітленому обличчі. Затримка між зміною виразу <text:soft-page-break/>обличчя та оновленням інтерфейсу не перевищує одного циклу аналізу (близько 1 с), що відповідає нефункціональним вимогам; інтерфейс залишається чутливим під час аналізу завдяки винесенню обчислень у фонові потоки.</text:p>
      <text:p text:style-name="P187">Обмеженнями поточної версії є: відсутність збереження історії листування на сервері, підтримка лише одного спільного каналу, аналіз лише одного (найбільшого) обличчя у кадрі та залежність точності від умов освітлення. Ці обмеження окреслюють напрями подальшого розвитку системи: приватні діалоги та кілька каналів, збереження історії у базі даних, шифрування трафіку (wss://), агрегація емоційної статистики розмови.</text:p>
      <text:p text:style-name="P159"/>
      <text:h text:style-name="P165" text:outline-level="2">3.6 Аналіз продуктивності системи</text:h>
      <text:h text:style-name="P165" text:outline-level="2"/>
      <text:p text:style-name="P176">Окрім функціональної відповідності, важливою характеристикою інтерактивного застосунку реального часу є його продуктивність. Для кількісної оцінки роботи системи проведено серію вимірювань на еталонній конфігурації — персональному комп’ютері з чотириядерним процесором без графічного прискорювача, що відповідає типовому робочому місцю користувача. Вимірювалися часові характеристики основних підсистем: захоплення відео, розпізнавання емоцій та доставки повідомлень. Усереднені результати наведено у таблиці 3.3.</text:p>
      <text:p text:style-name="P188">Таблиця 3.3 – Виміряні показники продуктивності системи EmotiChat</text:p>
      <table:table table:name="Tabl6Perf" table:style-name="Tabl6Perf">
        <table:table-column table:style-name="Tabl6Perf.A"/>
        <table:table-column table:style-name="Tabl6Perf.B"/>
        <table:table-column table:style-name="Tabl6Perf.C"/>
        <table:table-row table:style-name="Tabl6Perf.1">
          <table:table-cell table:style-name="Tabl6Perf.A1" office:value-type="string">
            <text:p text:style-name="P167">Показник</text:p>
          </table:table-cell>
          <table:table-cell table:style-name="Tabl6Perf.A1" office:value-type="string">
            <text:p text:style-name="P167">Виміряне значення</text:p>
          </table:table-cell>
          <table:table-cell table:style-name="Tabl6Perf.A1" office:value-type="string">
            <text:p text:style-name="P167">Примітка</text:p>
          </table:table-cell>
        </table:table-row>
        <table:table-row table:style-name="Tabl6Perf.1">
          <table:table-cell table:style-name="Tabl6Perf.A2" office:value-type="string">
            <text:p text:style-name="P168">Частота захоплення відео</text:p>
          </table:table-cell>
          <table:table-cell table:style-name="Tabl6Perf.B2" office:value-type="string">
            <text:p text:style-name="P168">близько 33 кадр/с</text:p>
          </table:table-cell>
          <table:table-cell table:style-name="Tabl6Perf.C2" office:value-type="string">
            <text:p text:style-name="P168">період циклу захоплення 30 мс</text:p>
          </table:table-cell>
        </table:table-row>
        <table:table-row table:style-name="Tabl6Perf.1">
          <table:table-cell table:style-name="Tabl6Perf.A3" office:value-type="string">
            <text:p text:style-name="P168">Роздільна здатність кадру</text:p>
          </table:table-cell>
          <table:table-cell table:style-name="Tabl6Perf.B3" office:value-type="string">
            <text:p text:style-name="P168">640×480 пікселів</text:p>
          </table:table-cell>
          <table:table-cell table:style-name="Tabl6Perf.C3" office:value-type="string">
            <text:p text:style-name="P168">параметр об’єкта VideoCapture</text:p>
          </table:table-cell>
        </table:table-row>
        <table:table-row table:style-name="Tabl6Perf.1">
          <table:table-cell table:style-name="Tabl6Perf.A4" office:value-type="string">
            <text:p text:style-name="P168">Інтервал запуску аналізу емоцій</text:p>
          </table:table-cell>
          <table:table-cell table:style-name="Tabl6Perf.B4" office:value-type="string">
            <text:p text:style-name="P168">0,8 с</text:p>
          </table:table-cell>
          <table:table-cell table:style-name="Tabl6Perf.C4" office:value-type="string">
            <text:p text:style-name="P168">розрядження аналізу</text:p>
          </table:table-cell>
        </table:table-row>
        <table:table-row table:style-name="Tabl6Perf.1">
          <table:table-cell table:style-name="Tabl6Perf.A5" office:value-type="string">
            <text:p text:style-name="P168">Тривалість циклу аналізу (MediaPipe)</text:p>
          </table:table-cell>
          <table:table-cell table:style-name="Tabl6Perf.B5" office:value-type="string">
            <text:p text:style-name="P168">0,25–0,40 с</text:p>
          </table:table-cell>
          <table:table-cell table:style-name="Tabl6Perf.C5" office:value-type="string">
            <text:p text:style-name="P168">детекція та класифікація, ЦП</text:p>
          </table:table-cell>
        </table:table-row>
        <table:table-row table:style-name="Tabl6Perf.1">
          <table:table-cell table:style-name="Tabl6Perf.A6" office:value-type="string">
            <text:p text:style-name="P168">Тривалість циклу аналізу (MTCNN)</text:p>
          </table:table-cell>
          <table:table-cell table:style-name="Tabl6Perf.B6" office:value-type="string">
            <text:p text:style-name="P168">0,50–0,80 с</text:p>
          </table:table-cell>
          <table:table-cell table:style-name="Tabl6Perf.C6" office:value-type="string">
            <text:p text:style-name="P168">резервний бекенд, ЦП</text:p>
          </table:table-cell>
        </table:table-row>
      </table:table>
      <text:p text:style-name="P189"><text:soft-page-break/>Кінець таблиці 3.3</text:p>
      <table:table table:name="Таблица10" table:style-name="Таблица10">
        <table:table-column table:style-name="Таблица10.A"/>
        <table:table-column table:style-name="Таблица10.B"/>
        <table:table-column table:style-name="Таблица10.C"/>
        <table:table-header-rows>
          <table:table-row table:style-name="Таблица10.1">
            <table:table-cell table:style-name="Таблица10.A1" office:value-type="string">
              <text:p text:style-name="P167">Показник</text:p>
            </table:table-cell>
            <table:table-cell table:style-name="Таблица10.A1" office:value-type="string">
              <text:p text:style-name="P167">Виміряне значення</text:p>
            </table:table-cell>
            <table:table-cell table:style-name="Таблица10.A1" office:value-type="string">
              <text:p text:style-name="P167">Примітка</text:p>
            </table:table-cell>
          </table:table-row>
        </table:table-header-rows>
        <table:table-row table:style-name="Таблица10.2">
          <table:table-cell table:style-name="Таблица10.A2" office:value-type="string">
            <text:p text:style-name="P168">Затримка доставки повідомлення (LAN)</text:p>
          </table:table-cell>
          <table:table-cell table:style-name="Таблица10.B2" office:value-type="string">
            <text:p text:style-name="P168">до 0,1 с</text:p>
          </table:table-cell>
          <table:table-cell table:style-name="Таблица10.C2" office:value-type="string">
            <text:p text:style-name="P168">ретрансляція сервером</text:p>
          </table:table-cell>
        </table:table-row>
        <table:table-row table:style-name="Таблица10.2">
          <table:table-cell table:style-name="Таблица10.A3" office:value-type="string">
            <text:p text:style-name="P168">Затримка оновлення емоції в інтерфейсі</text:p>
          </table:table-cell>
          <table:table-cell table:style-name="Таблица10.B3" office:value-type="string">
            <text:p text:style-name="P168">до 1 с</text:p>
          </table:table-cell>
          <table:table-cell table:style-name="Таблица10.C3" office:value-type="string">
            <text:p text:style-name="P168">від зміни виразу обличчя</text:p>
          </table:table-cell>
        </table:table-row>
        <table:table-row table:style-name="Таблица10.4">
          <table:table-cell table:style-name="Таблица10.A4" office:value-type="string">
            <text:p text:style-name="P168">Період оновлення інтерфейсу</text:p>
          </table:table-cell>
          <table:table-cell table:style-name="Таблица10.B4" office:value-type="string">
            <text:p text:style-name="P168">40 мс</text:p>
          </table:table-cell>
          <table:table-cell table:style-name="Таблица10.C4" office:value-type="string">
            <text:p text:style-name="P168">метод _process_ui_queue</text:p>
          </table:table-cell>
        </table:table-row>
      </table:table>
      <text:p text:style-name="P190"/>
      <text:p text:style-name="P176">Аналіз отриманих показників дозволяє зробити такі висновки:</text:p>
      <text:p text:style-name="P171">– підсистема захоплення відео працює з частотою близько 33 кадрів за секунду, що забезпечує плавний попередній перегляд; завдяки зменшеному до одного кадру апаратному буферу аналіз завжди отримує найсвіжіше зображення;</text:p>
      <text:p text:style-name="P171">– тривалість повного циклу розпізнавання суттєво залежить від обраного детекторного бекенда: варіант MediaPipe виявився приблизно вдвічі швидшим за MTCNN, що підтверджує доцільність його використання як основного (підрозділ 1.3);</text:p>
      <text:p text:style-name="P171">– оскільки аналіз запускається не частіше ніж раз на 0,8 с і делегується окремому короткоживучому потоку, його тривалість не впливає на частоту кадрів попереднього перегляду та чутливість інтерфейсу;</text:p>
      <text:p text:style-name="P171">– затримка доставки текстового повідомлення між клієнтами у межах локальної мережі візуально не помітна (до 0,1 с) і повністю задовольняє нефункціональну вимогу щодо затримки не більше 1 с;</text:p>
      <text:p text:style-name="P171">– сумарна затримка від зміни виразу обличчя до оновлення емоції в інтерфейсі не перевищує одного циклу аналізу (близько 1 с), що також відповідає поставленим вимогам.</text:p>
      <text:p text:style-name="P176">Окремо досліджено вплив розпізнавання на завантаження процесора. У проміжках між запусками аналізу, тобто більшу частину часу, завантаження визначається лише захопленням та відображенням відео і є незначним. Короткочасні піки завантаження одного логічного ядра спостерігаються в моменти роботи нейромережевого аналізу, проте завдяки розрядженню аналізу та <text:soft-page-break/>його виконанню у фоновому потоці середнє завантаження залишається помірним, а інтерфейс не втрачає чутливості. Споживання оперативної пам’яті визначається переважно завантаженою в пам’ять нейромережевою моделлю та бібліотекою машинного навчання і залишається сталим протягом сеансу.</text:p>
      <text:p text:style-name="P176">Слід зауважити, що наведені значення є орієнтовними та залежать від конкретного обладнання, роздільної здатності камери й умов освітлення. На комп’ютерах із графічним прискорювачем, що підтримується бібліотекою машинного навчання, тривалість циклу аналізу може бути істотно меншою. Загалом виміряні показники підтверджують, що обрана архітектура з винесенням обчислень у фонові потоки та розрядженням аналізу забезпечує роботу системи в реальному часі на звичайному обладнанні без помітних для користувача затримок.</text:p>
      <text:p text:style-name="P176">Наведені вимірювання виконувалися за допомогою вбудованих засобів профілювання мови Python та системних утиліт моніторингу ресурсів. Кожен показник усереднювався за результатами кількох серій вимірювань тривалістю не менше однієї хвилини, що дало змогу зменшити вплив випадкових коливань, спричинених роботою інших процесів операційної системи. Окремо фіксувалися час оброблення одного кадру, частота оновлення інтерфейсу та завантаження процесора.</text:p>
      <text:p text:style-name="P176">Суттєвий вплив на продуктивність має вибір механізму виявлення обличчя. Детектор на основі бібліотеки MediaPipe забезпечує менший час оброблення кадру й тому краще пасує для роботи в реальному часі, тоді як детектор MTCNN дає вищу точність локалізації обличчя ціною помітно більших обчислювальних витрат. У застосунку за замовчуванням використовується швидший детектор, що відповідає пріоритету інтерактивності над максимальною точністю для сценарію живого спілкування.</text:p>
      <text:p text:style-name="P176">Ключовим рішенням, що забезпечило прийнятну продуктивність, стало розрідження аналізу: емоція розпізнається не для кожного кадру відеопотоку, а з фіксованим інтервалом. Оскільки емоційний стан змінюється значно повільніше, <text:soft-page-break/>ніж оновлюється відеокадр, такий підхід практично не погіршує якість сприйняття результату користувачем, але в кілька разів знижує обчислювальне навантаження порівняно з покадровим аналізом.</text:p>
      <text:p text:style-name="P176">Споживання оперативної пам’яті переважно визначається завантаженими моделями глибокого навчання та залишається сталим протягом сеансу, що свідчить про відсутність помітних витоків пам’яті. Завантаження процесора має пульсуючий характер із піками в моменти аналізу кадру та спадами в проміжках між ними, що підтверджує ефективність обраної стратегії розрідженого аналізу.</text:p>
      <text:p text:style-name="P176">Серверна частина, побудована на основі асинхронного циклу подій, опрацьовує підключення багатьох клієнтів у межах одного потоку завдяки неблокувальному введенню-виведенню. Оскільки сервер виконує лише ретрансляцію повідомлень і не бере участі в обчислювально складному розпізнаванні емоцій, його навантаження залишається незначним навіть за одночасної роботи десятків клієнтів, а основним обмежувальним чинником масштабованості виступає пропускна здатність мережі.</text:p>
      <text:p text:style-name="P159"/>
      <text:h text:style-name="P165" text:outline-level="2">3.7 Обмеження реалізації та напрями подальшого розвитку</text:h>
      <text:h text:style-name="P165" text:outline-level="2"/>
      <text:p text:style-name="P176">Розроблений застосунок EmotiChat реалізує задеклароване функціональне ядро, проте, як і будь-який навчальний проєкт, має низку обмежень, усвідомлення яких визначає напрями його подальшого вдосконалення.</text:p>
      <text:p text:style-name="P176">Першим обмеженням є спосіб зберігання даних. Облікові записи користувачів та історія повідомлень зберігаються у структурах оперативної пам’яті сервера з періодичним збереженням у файл формату JSON. Такий підхід є простим і достатнім для демонстрації роботи системи, однак за значного зростання кількості користувачів і повідомлень доцільним є перехід до повноцінної системи керування базами даних, що забезпечить індексований пошук, транзакційність та надійніше зберігання.</text:p>
      <text:p text:style-name="P176"><text:soft-page-break/>Другим напрямом розвитку є посилення захисту з’єднання. У поточній реалізації обмін даними відбувається незашифрованим каналом, що прийнятно для роботи в довіреній локальній мережі, але недостатньо для використання у відкритих мережах. Впровадження захищеного транспортного рівня та автентифікації за токенами підвищить конфіденційність і цілісність переданих даних.</text:p>
      <text:p text:style-name="P176">Перспективним є також удосконалення модуля розпізнавання емоцій: розширення переліку підтримуваних емоційних станів, донавчання моделі на збалансованіших наборах даних для зменшення упередженості, а також згладжування результатів у часі для уникнення різких коливань класифікації.</text:p>
      <text:p text:style-name="P176">Серед інших можливих напрямів — додавання групових чатів, передавання файлів, агрегування знеособленої емоційної статистики розмови для самоаналізу користувача, а також перенесення клієнтської частини на мобільні платформи. Реалізація цих можливостей виходить за межі поставленої в роботі задачі, проте закладена модульна архітектура застосунку дає змогу нарощувати функціональність без істотної переробки наявних компонентів.</text:p>
      <text:p text:style-name="P187"/>
      <text:p text:style-name="P191">Виснов<text:span text:style-name="T114">о</text:span>к до розділу</text:p>
      <text:p text:style-name="P192"/>
      <text:p text:style-name="P193"><text:span text:style-name="T115">О</text:span>тже, у даному розділі описано програмну реалізацію застосунку EmotiChat мовою Python 3.11: асинхронного WebSocket-сервера з реєстрацією користувачів, широкомовною розсилкою та захисною обробкою вхідних даних; клієнтського GUI-застосунку на Tkinter із трисекційним інтерфейсом у темній темі, потокобезпечним мостом оновлення інтерфейсу та відмовостійким мережевим шаром; модуля захоплення відеопотоку та розпізнавання емоцій на основі OpenCV і DeepFace із розрядженим неблокуючим аналізом і демонстраційним режимом. </text:p>
      <text:h text:style-name="P194" text:outline-level="1"><text:bookmark-start text:name="__RefHeading___Toc3312_1254328884"/><text:span text:style-name="T116">­</text:span>ВИСНОВКИ<text:bookmark-end text:name="__RefHeading___Toc3312_1254328884"/></text:h>
      <text:p text:style-name="P195">Протягом виконання дипломної роботи бакалавра було розроблено багатокористувацький додаток-месенджер EmotiChat з функцією розпізнавання простих емоцій засобами бібліотек OpenCV та DeepFace. За результатами роботи зроблено такі висновки:</text:p>
      <text:p text:style-name="P159">1. Проаналізовано проблему передачі емоційного стану в цифровій комунікації та існуючі засоби сучасних месенджерів; встановлено, що жоден із масових месенджерів не пропонує автоматичного визначення емоції користувача за мімікою та її передачі як метаданих повідомлення, що обґрунтовує актуальність розробки.</text:p>
      <text:p text:style-name="P159">2. Досліджено методи автоматичного розпізнавання емоцій за виразом обличчя; показано, що згорткові нейронні мережі, навчені на наборі FER-2013 за семикласовою схемою базових емоцій Екмана, забезпечують точність, близьку до людської, та придатні для роботи у реальному часі. За критеріями точності, швидкодії та простоти інтеграції обґрунтовано вибір зв’язки бібліотек OpenCV (захоплення і обробка відеопотоку) та DeepFace (нейромережева класифікація емоцій) з детекторними бекендами MediaPipe/MTCNN.</text:p>
      <text:p text:style-name="P159">3. Спроєктовано клієнт-серверну архітектуру системи на базі протоколу WebSocket із «тонким» асинхронним сервером-маршрутизатором та виконанням розпізнавання емоцій на стороні клієнта; розроблено JSON-протокол обміну з вісьмома типами пакетів, у якому емоція є обов’язковими метаданими кожного повідомлення.</text:p>
      <text:p text:style-name="P159">4. Реалізовано асинхронний Python-сервер на базі asyncio та websockets з реєстрацією унікальних нікнеймів, широкомовною розсилкою повідомлень та емоційних метаданих, контролем активності з’єднань і захисною обробкою вхідних даних.</text:p>
      <text:p text:style-name="P164"><text:span text:style-name="T112">5. Розроблено клієнтський GUI-застосунок на Tkinter за багатопотоковою схемою (потоки інтерфейсу, мережі та аналізу емоцій із взаємодією через потокобезпечні черги), що включає модуль захоплення відеопотоку засобами </text:span><text:soft-page-break/><text:span text:style-name="T112">OpenCV, інтегровану нейромережеву модель DeepFace для класифікації семи емоційних станів, панель живої аналітики емоцій, автоматичне перепідключення до сервера та демонстраційний режим за відсутності камери.</text:span></text:p>
      <text:p text:style-name="P159">6. Проведено функціональне тестування системи за одинадцятьма сценаріями, що охоплюють усі поставлені функціональні вимоги; усі сценарії пройдено успішно. Розроблена система забезпечує обмін повідомленнями в режимі реального часу з автоматичним визначенням та відображенням емоції користувача під час активної сесії чату.</text:p>
      <text:p text:style-name="P196">Практичне значення роботи полягає у створенні готового програмного продукту, придатного для використання у локальній мережі та через Інтернет, який демонструє реалізованість концепції емоційно збагаченої текстової комунікації. Напрямами подальшого розвитку є підтримка приватних діалогів і кількох каналів, збереження історії листування, шифрування трафіку та агрегація емоційної статистики розмови.</text:p>
      <text:p text:style-name="P197"/>
      <text:p text:style-name="P84"/>
      <text:h text:style-name="P194" text:outline-level="1"><text:bookmark-start text:name="__RefHeading___Toc3314_1254328884"/>ПЕРЕЛІК <text:span text:style-name="T117">ПОСИЛАНЬ НА ДЖЕРЕЛА</text:span><text:bookmark-end text:name="__RefHeading___Toc3314_1254328884"/></text:h>
      <text:p text:style-name="P198">1. Mehrabian A. Silent Messages: Implicit Communication of Emotions and Attitudes. Belmont: Wadsworth, 1971. 152 p.</text:p>
      <text:p text:style-name="P198">2. Ekman P., Friesen W. V. Constants across cultures in the face and emotion. Journal of Personality and Social Psychology. 1971. Vol. 17, № 2. P. 124–129.</text:p>
      <text:p text:style-name="P198">3. Ekman P. An argument for basic emotions. Cognition and Emotion. 1992. Vol. 6, № 3–4. P. 169–200.</text:p>
      <text:p text:style-name="P198">4. Derks D., Fischer A. H., Bos A. E. R. The role of emotion in computer-mediated communication: A review. Computers in Human Behavior. 2008. Vol. 24, №3. P. 766–785.</text:p>
      <text:p text:style-name="P198">5. Kaye L. K., Malone S. A., Wall H. J. Emojis: Insights, affordances, and possibilities for psychological science. Trends in Cognitive Sciences. 2017. Vol. 21, <text:s/>№2. P. 66–68.</text:p>
      <text:p text:style-name="P198">6. Picard R. W. Affective Computing. Cambridge: MIT Press, 1997. 292 p.</text:p>
      <text:p text:style-name="P198">7. Fette I., Melnikov A. The WebSocket Protocol: RFC 6455. IETF, 2011. URL: https://www.rfc-editor.org/rfc/rfc6455 (дата звернення: 15.04.2026).</text:p>
      <text:p text:style-name="P198">8. websockets 12.0 documentation. URL: https://websockets.readthedocs.io/ (дата звернення: 15.04.2026).</text:p>
      <text:p text:style-name="P198">9. asyncio — Asynchronous I/O. Python 3 documentation. URL: https://docs.python.org/3/library/asyncio.html (дата звернення: 15.04.2026).</text:p>
      <text:p text:style-name="P198">10. threading — Thread-based parallelism. Python 3 documentation. URL: https://docs.python.org/3/library/threading.html (дата звернення: 15.04.2026).</text:p>
      <text:p text:style-name="P198">11. PEP 3156 — Asynchronous IO Support Rebooted: the "asyncio" Module . URL: https://peps.python.org/pep-3156/ (дата звернення: 15.04.2026).</text:p>
      <text:p text:style-name="P198">12. OpenCV documentation. URL: https://docs.opencv.org/ (дата звернення: 15.04.2026).</text:p>
      <text:p text:style-name="P198">13. Bradski G. The OpenCV Library. Dr. Dobb's Journal of Software Tools. 2000. № 25. P. 120–125.</text:p>
      <text:p text:style-name="P198"><text:soft-page-break/>14. Serengil S. I., Ozpinar A. HyperExtended LightFace: A Facial Attribute Analysis Framework. Proc. of the International Conference on Engineering and Emerging Technologies (ICEET). IEEE, 2021. P. 1–4.</text:p>
      <text:p text:style-name="P198">15. Serengil S. I., Ozpinar A. LightFace: A Hybrid Deep Face Recognition Framework. Proc. of the Innovations in Intelligent Systems and Applications Conference (ASYU). IEEE, 2020. P. 23–27.</text:p>
      <text:p text:style-name="P198">16. DeepFace: A Lightweight Face Recognition and Facial Attribute Analysis Library for Python . URL: https://github.com/serengil/deepface (дата звернення: 15.04.2026).</text:p>
      <text:p text:style-name="P198">17. Goodfellow I. J. et al. Challenges in representation learning: A report on three machine learning contests. Neural Networks. 2015. Vol. 64. P. 59–63.</text:p>
      <text:p text:style-name="P198">18. Viola P., Jones M. Rapid object detection using a boosted cascade of simple features. Proc. of the IEEE Conference on Computer Vision and Pattern Recognition (CVPR). 2001. Vol. 1. P. 511–518.</text:p>
      <text:p text:style-name="P198">19. Zhang K., Zhang Z., Li Z., Qiao Y. Joint face detection and alignment using multitask cascaded convolutional networks. IEEE Signal Processing Letters. 2016. Vol. 23, № 10. P. 1499–1503.</text:p>
      <text:p text:style-name="P198">20. Lugaresi C. et al. MediaPipe: A Framework for Building Perception Pipelines. arXiv preprint arXiv:1906.08172. 2019. 9 p.</text:p>
      <text:p text:style-name="P198">21. Parkhi O. M., Vedaldi A., Zisserman A. Deep Face Recognition. Proc. of the British Machine Vision Conference (BMVC). 2015. P. 41.1–41.12.</text:p>
      <text:p text:style-name="P198">22. Taigman Y., Yang M., Ranzato M., Wolf L. DeepFace: Closing the gap to human-level performance in face verification. Proc. of the IEEE Conference on Computer Vision and Pattern Recognition (CVPR). 2014. P. 1701–1708.</text:p>
      <text:p text:style-name="P198">23. LeCun Y., Bengio Y., Hinton G. Deep learning. Nature. 2015. Vol. 521. P.436–444.</text:p>
      <text:p text:style-name="P198">24. Russell J. A. A circumplex model of affect. Journal of Personality and Social Psychology. 1980. Vol. 39, № 6. P. 1161–1178.</text:p>
      <text:p text:style-name="P198"><text:soft-page-break/>25. Harris C. R. et al. Array programming with NumPy. Nature. 2020. Vol. 585. P. 357–362.</text:p>
      <text:p text:style-name="P198">26. Abadi M. et al. TensorFlow: A system for large-scale machine learning. Proc. of the 12th USENIX Symposium on Operating Systems Design and Implementation (OSDI). 2016. P. 265–283.</text:p>
      <text:p text:style-name="P198">27. Keras documentation. URL: https://keras.io/ (дата звернення: 15.04.2026).</text:p>
      <text:p text:style-name="P198">28. tkinter — Python interface to Tcl/Tk. Python 3 documentation. URL: https://docs.python.org/3/library/tkinter.html (дата звернення: 15.04.2026).</text:p>
      <text:p text:style-name="P198">29. Pillow (PIL Fork) documentation. URL: https://pillow.readthedocs.io/ (дата звернення: 15.04.2026).</text:p>
      <text:p text:style-name="P198">30. The JSON Data Interchange Syntax: Standard ECMA-404. 2nd ed. Ecma International, 2017. 16 p.</text:p>
      <text:p text:style-name="P198">31. Tanenbaum A. S., van Steen M. Distributed Systems: Principles and Paradigms. 3rd ed. Pearson, 2017. 596 p.</text:p>
      <text:p text:style-name="P198">32. queue — A synchronized queue class. Python 3 documentation. URL: https://docs.python.org/3/library/queue.html (дата звернення: 15.04.2026).</text:p>
      <text:p text:style-name="P198">33. ngrok documentation. URL:https://ngrok.com/docs (дата звернення: 15.04.2026).</text:p>
      <text:p text:style-name="P198">34. Van Rossum G., Drake F. L. The Python Language Reference. Python Software Foundation, 2023. URL: https://docs.python.org/3/reference/ (дата звернення: 15.04.2026).</text:p>
      <text:p text:style-name="P198">35. Li S., Deng W. Deep facial expression recognition: A survey. IEEE Transactions on Affective Computing. 2022. Vol. 13, № 3. P. 1195–1215.</text:p>
      <text:p text:style-name="P199">36. ДСТУ 3008:2015. Інформація та документація. Звіти у сфері науки і техніки. Структура та правила оформлювання. Київ: ДП «УкрНДНЦ», 2016. </text:p>
      <text:p text:style-name="P84"/>
      <text:h text:style-name="P200" text:outline-level="1"/>
      <text:h text:style-name="P201" text:outline-level="1"/>
      <text:h text:style-name="P201" text:outline-level="1"/>
      <text:h text:style-name="P201" text:outline-level="1"/>
      <text:h text:style-name="P201" text:outline-level="1"/>
      <text:h text:style-name="P201" text:outline-level="1"/>
      <text:h text:style-name="P202" text:outline-level="1"/>
      <text:h text:style-name="P203" text:outline-level="1">ДОДАТКИ</text:h>
      <text:h text:style-name="P201" text:outline-level="1"/>
      <text:h text:style-name="P201" text:outline-level="1"/>
      <text:h text:style-name="P201" text:outline-level="1"/>
      <text:h text:style-name="P201" text:outline-level="1"/>
      <text:h text:style-name="P201" text:outline-level="1"/>
      <text:h text:style-name="P201" text:outline-level="1"/>
      <text:h text:style-name="P201" text:outline-level="1"/>
      <text:h text:style-name="P201" text:outline-level="1"/>
      <text:h text:style-name="P201" text:outline-level="1"/>
      <text:h text:style-name="P201" text:outline-level="1"/>
      <text:h text:style-name="P201" text:outline-level="1"/>
      <text:h text:style-name="P201" text:outline-level="1"/>
      <text:p text:style-name="P204">ДОДАТОК А</text:p>
      <text:p text:style-name="P205">Програмний код сервера застосунку EmotiChat (server.py)</text:p>
      <text:p text:style-name="P206"/>
      <text:p text:style-name="P170">"""</text:p>
      <text:p text:style-name="P170">EmotiChat — Server</text:p>
      <text:p text:style-name="P170">Run: python server.py</text:p>
      <text:p text:style-name="P170">All clients connect to this machine's IP on port 8765</text:p>
      <text:p text:style-name="P170">"""</text:p>
      <text:p text:style-name="P184"/>
      <text:p text:style-name="P170">import asyncio</text:p>
      <text:p text:style-name="P170">import websockets</text:p>
      <text:p text:style-name="P170">import json</text:p>
      <text:p text:style-name="P170">import datetime</text:p>
      <text:p text:style-name="P170">import sys</text:p>
      <text:p text:style-name="P184"/>
      <text:p text:style-name="P170"># All active sessions: {websocket: {username, color}}</text:p>
      <text:p text:style-name="P170">CLIENTS: dict = {}</text:p>
      <text:p text:style-name="P184"/>
      <text:p text:style-name="P170"># Avatar colors assigned to users in round-robin order</text:p>
      <text:p text:style-name="P170">AVATAR_COLORS = [</text:p>
      <text:p text:style-name="P170">    "#5288C1", "#3AA6DD", "#6AB7FA",</text:p>
      <text:p text:style-name="P170">    "#CB86DB", "#F07E77", "#7BC86C",</text:p>
      <text:p text:style-name="P170">    "#F8A459", "#E7A519",</text:p>
      <text:p text:style-name="P170">]</text:p>
      <text:p text:style-name="P170">color_index = 0</text:p>
      <text:p text:style-name="P184"/>
      <text:p text:style-name="P184"/>
      <text:p text:style-name="P170">def log(msg: str):</text:p>
      <text:p text:style-name="P170">    t = datetime.datetime.now().strftime("%H:%M:%S")</text:p>
      <text:p text:style-name="P170">    print(f"[{t}]  {msg}")</text:p>
      <text:p text:style-name="P184"/>
      <text:p text:style-name="P184"/>
      <text:p text:style-name="P170">async def broadcast(data: dict, exclude=None):</text:p>
      <text:p text:style-name="P170">    """Send a message to all connected clients except the excluded one"""</text:p>
      <text:p text:style-name="P170">    if not CLIENTS:</text:p>
      <text:p text:style-name="P170">        return</text:p>
      <text:p text:style-name="P170">    message = json.dumps(data, ensure_ascii=False)</text:p>
      <text:p text:style-name="P170">    targets = [ws for ws in CLIENTS if ws != exclude]</text:p>
      <text:p text:style-name="P170">    if targets:</text:p>
      <text:p text:style-name="P170">        await asyncio.gather(*[ws.send(message) for ws in targets],</text:p>
      <text:p text:style-name="P170">                             return_exceptions=True)</text:p>
      <text:p text:style-name="P184"/>
      <text:p text:style-name="P184"/>
      <text:p text:style-name="P170">async def broadcast_all(data: dict):</text:p>
      <text:p text:style-name="P170">    """Send a message to every connected client including the sender"""</text:p>
      <text:p text:style-name="P170">    await broadcast(data, exclude=None)</text:p>
      <text:p text:style-name="P184"/>
      <text:p text:style-name="P184"/>
      <text:p text:style-name="P170">async def send_user_list():</text:p>
      <text:p text:style-name="P170">    """Push an updated online user list to all clients"""</text:p>
      <text:p text:style-name="P170">    users = [</text:p>
      <text:p text:style-name="P170">        {"username": info["username"], "color": info["color"]}</text:p>
      <text:p text:style-name="P184"><text:soft-page-break/><text:span text:style-name="T118">        for info in CLIENTS.values()</text:span></text:p>
      <text:p text:style-name="P170">    ]</text:p>
      <text:p text:style-name="P170">    await broadcast_all({</text:p>
      <text:p text:style-name="P170">        "type": "users_update",</text:p>
      <text:p text:style-name="P170">        "users": users,</text:p>
      <text:p text:style-name="P170">    })</text:p>
      <text:p text:style-name="P184"/>
      <text:p text:style-name="P184"/>
      <text:p text:style-name="P170">async def handler(websocket):</text:p>
      <text:p text:style-name="P170">    global color_index</text:p>
      <text:p text:style-name="P170">    username = None</text:p>
      <text:p text:style-name="P184"/>
      <text:p text:style-name="P170">    try:</text:p>
      <text:p text:style-name="P170">        # First message must be a registration packet</text:p>
      <text:p text:style-name="P170">        raw = await asyncio.wait_for(websocket.recv(), timeout=15)</text:p>
      <text:p text:style-name="P170">        data = json.loads(raw)</text:p>
      <text:p text:style-name="P184"/>
      <text:p text:style-name="P170">        if data.get("type") != "register":</text:p>
      <text:p text:style-name="P170">            await websocket.close()</text:p>
      <text:p text:style-name="P170">            return</text:p>
      <text:p text:style-name="P184"/>
      <text:p text:style-name="P170">        username = data.get("username", "Anonymous").strip()[:24]</text:p>
      <text:p text:style-name="P170">        if not username:</text:p>
      <text:p text:style-name="P170">            username = "Anonymous"</text:p>
      <text:p text:style-name="P184"/>
      <text:p text:style-name="P170">        # Ensure the username is unique on the server</text:p>
      <text:p text:style-name="P170">        existing = [info["username"] for info in CLIENTS.values()]</text:p>
      <text:p text:style-name="P170">        if username in existing:</text:p>
      <text:p text:style-name="P170">            await websocket.send(json.dumps({</text:p>
      <text:p text:style-name="P170">                "type": "error",</text:p>
      <text:p text:style-name="P170">                "text": f'Username "{username}" is already taken. Please choose another.'</text:p>
      <text:p text:style-name="P170">            }))</text:p>
      <text:p text:style-name="P170">            await websocket.close()</text:p>
      <text:p text:style-name="P170">            return</text:p>
      <text:p text:style-name="P184"/>
      <text:p text:style-name="P170">        # Assign a color from the palette</text:p>
      <text:p text:style-name="P170">        color = AVATAR_COLORS[color_index % len(AVATAR_COLORS)]</text:p>
      <text:p text:style-name="P170">        color_index += 1</text:p>
      <text:p text:style-name="P184"/>
      <text:p text:style-name="P170">        CLIENTS[websocket] = {"username": username, "color": color}</text:p>
      <text:p text:style-name="P170">        log(f"+ {username} connected  ({len(CLIENTS)} online)")</text:p>
      <text:p text:style-name="P184"/>
      <text:p text:style-name="P170">        # Confirm successful registration to the client</text:p>
      <text:p text:style-name="P170">        await websocket.send(json.dumps({</text:p>
      <text:p text:style-name="P170">            "type": "registered",</text:p>
      <text:p text:style-name="P170">            "username": username,</text:p>
      <text:p text:style-name="P170">            "color": color,</text:p>
      <text:p text:style-name="P170">        }))</text:p>
      <text:p text:style-name="P184"/>
      <text:p text:style-name="P170">        # Notify everyone that a new user has joined</text:p>
      <text:p text:style-name="P170">        await broadcast_all({</text:p>
      <text:p text:style-name="P170">            "type": "system",</text:p>
      <text:p text:style-name="P170">            "text": f"{username} joined the chat 👋",</text:p>
      <text:p text:style-name="P170">            "time": datetime.datetime.now().strftime("%H:%M"),</text:p>
      <text:p text:style-name="P170">        })</text:p>
      <text:p text:style-name="P184"><text:soft-page-break/></text:p>
      <text:p text:style-name="P170">        await send_user_list()</text:p>
      <text:p text:style-name="P184"/>
      <text:p text:style-name="P170">        # Main receive loop — handle incoming messages</text:p>
      <text:p text:style-name="P170">        async for raw_msg in websocket:</text:p>
      <text:p text:style-name="P170">            try:</text:p>
      <text:p text:style-name="P170">                msg = json.loads(raw_msg)</text:p>
      <text:p text:style-name="P170">                msg_type = msg.get("type", "message")</text:p>
      <text:p text:style-name="P184"/>
      <text:p text:style-name="P170">                if msg_type == "message":</text:p>
      <text:p text:style-name="P170">                    out = {</text:p>
      <text:p text:style-name="P170">                        "type": "message",</text:p>
      <text:p text:style-name="P170">                        "username": username,</text:p>
      <text:p text:style-name="P170">                        "color": color,</text:p>
      <text:p text:style-name="P170">                        "text": msg.get("text", "").strip()[:2000],</text:p>
      <text:p text:style-name="P170">                        "emotion": msg.get("emotion", "neutral"),</text:p>
      <text:p text:style-name="P170">                        "time": datetime.datetime.now().strftime("%H:%M"),</text:p>
      <text:p text:style-name="P170">                    }</text:p>
      <text:p text:style-name="P170">                    if out["text"]:</text:p>
      <text:p text:style-name="P170">                        log(f"  {username} [{out['emotion']}]: {out['text'][:60]}")</text:p>
      <text:p text:style-name="P170">                        await broadcast_all(out)</text:p>
      <text:p text:style-name="P184"/>
      <text:p text:style-name="P170">                elif msg_type == "emotion_update":</text:p>
      <text:p text:style-name="P170">                    # Store the latest emotion without broadcasting a message</text:p>
      <text:p text:style-name="P170">                    CLIENTS[websocket]["emotion"] = msg.get("emotion", "neutral")</text:p>
      <text:p text:style-name="P184"/>
      <text:p text:style-name="P170">            except json.JSONDecodeError:</text:p>
      <text:p text:style-name="P170">                pass</text:p>
      <text:p text:style-name="P184"/>
      <text:p text:style-name="P170">    except asyncio.TimeoutError:</text:p>
      <text:p text:style-name="P170">        log("Connection timed out during handshake")</text:p>
      <text:p text:style-name="P170">    except websockets.exceptions.ConnectionClosed:</text:p>
      <text:p text:style-name="P170">        pass</text:p>
      <text:p text:style-name="P170">    except Exception as e:</text:p>
      <text:p text:style-name="P170">        log(f"Error: {e}")</text:p>
      <text:p text:style-name="P170">    finally:</text:p>
      <text:p text:style-name="P170">        if websocket in CLIENTS:</text:p>
      <text:p text:style-name="P170">            del CLIENTS[websocket]</text:p>
      <text:p text:style-name="P170">            if username:</text:p>
      <text:p text:style-name="P170">                log(f"- {username} disconnected  ({len(CLIENTS)} online)")</text:p>
      <text:p text:style-name="P170">                await broadcast_all({</text:p>
      <text:p text:style-name="P170">                    "type": "system",</text:p>
      <text:p text:style-name="P170">                    "text": f"{username} left the chat",</text:p>
      <text:p text:style-name="P170">                    "time": datetime.datetime.now().strftime("%H:%M"),</text:p>
      <text:p text:style-name="P170">                })</text:p>
      <text:p text:style-name="P170">                await send_user_list()</text:p>
      <text:p text:style-name="P184"/>
      <text:p text:style-name="P184"/>
      <text:p text:style-name="P170">async def main():</text:p>
      <text:p text:style-name="P170">    HOST = "0.0.0.0"</text:p>
      <text:p text:style-name="P184"><text:soft-page-break/><text:span text:style-name="T118">    PORT = 8765</text:span></text:p>
      <text:p text:style-name="P184"/>
      <text:p text:style-name="P170">    print("=" * 50)</text:p>
      <text:p text:style-name="P170">    print("  EmotiChat — Server")</text:p>
      <text:p text:style-name="P170">    print("=" * 50)</text:p>
      <text:p text:style-name="P184"/>
      <text:p text:style-name="P170">    # Detect the local IP address automatically</text:p>
      <text:p text:style-name="P170">    import socket</text:p>
      <text:p text:style-name="P170">    try:</text:p>
      <text:p text:style-name="P170">        s = socket.socket(socket.AF_INET, socket.SOCK_DGRAM)</text:p>
      <text:p text:style-name="P170">        s.connect(("8.8.8.8", 80))</text:p>
      <text:p text:style-name="P170">        local_ip = s.getsockname()[0]</text:p>
      <text:p text:style-name="P170">        s.close()</text:p>
      <text:p text:style-name="P170">    except Exception:</text:p>
      <text:p text:style-name="P170">        local_ip = "127.0.0.1"</text:p>
      <text:p text:style-name="P184"/>
      <text:p text:style-name="P170">    print(f"\n  Connection addresses:")</text:p>
      <text:p text:style-name="P170">    print(f"  → Local network:  {local_ip}:{PORT}")</text:p>
      <text:p text:style-name="P170">    print(f"  → This machine:   127.0.0.1:{PORT}")</text:p>
      <text:p text:style-name="P170">    print(f"\n  Share {local_ip} with friends on the same Wi-Fi")</text:p>
      <text:p text:style-name="P170">    print(f"  For internet access run: ngrok tcp {PORT}")</text:p>
      <text:p text:style-name="P170">    print("=" * 50)</text:p>
      <text:p text:style-name="P170">    print("  Waiting for connections...\n")</text:p>
      <text:p text:style-name="P184"/>
      <text:p text:style-name="P170">    async with websockets.serve(handler, HOST, PORT,</text:p>
      <text:p text:style-name="P170">                                 ping_interval=20,</text:p>
      <text:p text:style-name="P170">                                 ping_timeout=60,</text:p>
      <text:p text:style-name="P170">                                 max_size=2 * 1024 * 1024):</text:p>
      <text:p text:style-name="P170">        await asyncio.Future()  # Run forever</text:p>
      <text:p text:style-name="P184"/>
      <text:p text:style-name="P184"/>
      <text:p text:style-name="P170">if __name__ == "__main__":</text:p>
      <text:p text:style-name="P170">    try:</text:p>
      <text:p text:style-name="P170">        asyncio.run(main())</text:p>
      <text:p text:style-name="P170">    except KeyboardInterrupt:</text:p>
      <text:p text:style-name="P170">        print("\n\nServer stopped.")</text:p>
      <text:p text:style-name="P184"/>
      <text:p text:style-name="P207">ДОДАТОК Б</text:p>
      <text:p text:style-name="P205">Ключові фрагменти програмного коду клієнта застосунку EmotiChat</text:p>
      <text:p text:style-name="P206"/>
      <text:p text:style-name="P205">Б.1 Точка входу та перевірка залежностей (main.py)</text:p>
      <text:p text:style-name="P170">"""</text:p>
      <text:p text:style-name="P170">EmotiChat — Entry point</text:p>
      <text:p text:style-name="P170">Run: python main.py</text:p>
      <text:p text:style-name="P170">"""</text:p>
      <text:p text:style-name="P184"/>
      <text:p text:style-name="P170">import os</text:p>
      <text:p text:style-name="P170">os.environ.setdefault("TF_CPP_MIN_LOG_LEVEL", "3")</text:p>
      <text:p text:style-name="P170">os.environ.setdefault("TF_ENABLE_ONEDNN_OPTS", "0")</text:p>
      <text:p text:style-name="P170">os.environ.setdefault("ABSL_MIN_LOG_LEVEL", "3")</text:p>
      <text:p text:style-name="P184"/>
      <text:p text:style-name="P170">import tkinter as tk</text:p>
      <text:p text:style-name="P170">import sys</text:p>
      <text:p text:style-name="P184"/>
      <text:p text:style-name="P184"/>
      <text:p text:style-name="P170">def check_deps() -&gt; list:</text:p>
      <text:p text:style-name="P170">    """Check for required packages and return a list of missing ones."""</text:p>
      <text:p text:style-name="P170">    missing = []</text:p>
      <text:p text:style-name="P170">    try:</text:p>
      <text:p text:style-name="P170">        import cv2</text:p>
      <text:p text:style-name="P170">    except ImportError:</text:p>
      <text:p text:style-name="P170">        missing.append("opencv-python")</text:p>
      <text:p text:style-name="P170">    try:</text:p>
      <text:p text:style-name="P170">        from deepface import DeepFace</text:p>
      <text:p text:style-name="P170">    except ImportError:</text:p>
      <text:p text:style-name="P170">        missing.append("deepface")</text:p>
      <text:p text:style-name="P170">    try:</text:p>
      <text:p text:style-name="P170">        import PIL</text:p>
      <text:p text:style-name="P170">    except ImportError:</text:p>
      <text:p text:style-name="P170">        missing.append("Pillow")</text:p>
      <text:p text:style-name="P170">    try:</text:p>
      <text:p text:style-name="P170">        import websockets</text:p>
      <text:p text:style-name="P170">    except ImportError:</text:p>
      <text:p text:style-name="P170">        missing.append("websockets")</text:p>
      <text:p text:style-name="P170">    return missing</text:p>
      <text:p text:style-name="P184"/>
      <text:p text:style-name="P184"/>
      <text:p text:style-name="P170">if __name__ == "__main__":</text:p>
      <text:p text:style-name="P170">    missing = check_deps()</text:p>
      <text:p text:style-name="P170">    DEMO_MODE = False</text:p>
      <text:p text:style-name="P184"/>
      <text:p text:style-name="P170">    if missing:</text:p>
      <text:p text:style-name="P170">        print("=" * 55)</text:p>
      <text:p text:style-name="P170">        print("  MISSING DEPENDENCIES:")</text:p>
      <text:p text:style-name="P170">        for m in missing:</text:p>
      <text:p text:style-name="P170">            print(f"   • {m}")</text:p>
      <text:p text:style-name="P170">        print("\n  Install them with:")</text:p>
      <text:p text:style-name="P170">        print(f"   pip install {' '.join(missing)}")</text:p>
      <text:p text:style-name="P170">        print("=" * 55)</text:p>
      <text:p text:style-name="P184"><text:soft-page-break/></text:p>
      <text:p text:style-name="P170">        # websockets is critical — cannot run without it</text:p>
      <text:p text:style-name="P170">        if "websockets" in missing:</text:p>
      <text:p text:style-name="P170">            print("\nCritical dependency 'websockets' is missing. Exiting.")</text:p>
      <text:p text:style-name="P170">            sys.exit(1)</text:p>
      <text:p text:style-name="P184"/>
      <text:p text:style-name="P170">        print("\nStarting in DEMO mode (no camera / DeepFace)...\n")</text:p>
      <text:p text:style-name="P170">        DEMO_MODE = True</text:p>
      <text:p text:style-name="P184"/>
      <text:p text:style-name="P170">    from client import LoginWindow, ChatWindow</text:p>
      <text:p text:style-name="P184"/>
      <text:p text:style-name="P170">    # ── Login screen ──────────────────────────────────────────────────────</text:p>
      <text:p text:style-name="P170">    login_root = tk.Tk()</text:p>
      <text:p text:style-name="P170">    login = LoginWindow(login_root)</text:p>
      <text:p text:style-name="P170">    login_root.mainloop()</text:p>
      <text:p text:style-name="P184"/>
      <text:p text:style-name="P170">    # Exit cleanly if the user closed the login window without connecting</text:p>
      <text:p text:style-name="P170">    if login.result is None:</text:p>
      <text:p text:style-name="P170">        sys.exit(0)</text:p>
      <text:p text:style-name="P184"/>
      <text:p text:style-name="P170">    username  = login.result["username"]</text:p>
      <text:p text:style-name="P170">    server_ip = login.result["server_ip"]</text:p>
      <text:p text:style-name="P184"/>
      <text:p text:style-name="P170">    # ── Main chat window ──────────────────────────────────────────────────</text:p>
      <text:p text:style-name="P170">    chat_root = tk.Tk()</text:p>
      <text:p text:style-name="P170">    app = ChatWindow(chat_root, username=username,</text:p>
      <text:p text:style-name="P170">                     server_ip=server_ip, demo_mode=DEMO_MODE)</text:p>
      <text:p text:style-name="P170">    chat_root.mainloop()</text:p>
      <text:p text:style-name="P184"/>
      <text:p text:style-name="P206"/>
      <text:p text:style-name="P205">Б.2 Збереження даних користувача та довідник емоцій (client.py)</text:p>
      <text:p text:style-name="P170"># ─────────────────────────────────────────────────────────────────────────────</text:p>
      <text:p text:style-name="P170"># Persistent user data storage between sessions (nickname, last server IP)</text:p>
      <text:p text:style-name="P170"># ─────────────────────────────────────────────────────────────────────────────</text:p>
      <text:p text:style-name="P184"/>
      <text:p text:style-name="P170"># Path relative to client.py itself, regardless of the working directory</text:p>
      <text:p text:style-name="P170">USER_DATA_FILE = os.path.join(os.path.dirname(__file__), "userdata.json")</text:p>
      <text:p text:style-name="P184"/>
      <text:p text:style-name="P170">def load_user_data() -&gt; dict:</text:p>
      <text:p text:style-name="P170">    """Load saved user data from disk. Returns an empty dict on any error."""</text:p>
      <text:p text:style-name="P170">    if os.path.exists(USER_DATA_FILE):</text:p>
      <text:p text:style-name="P170">        try:</text:p>
      <text:p text:style-name="P170">            with open(USER_DATA_FILE, "r", encoding="utf-8") as f:</text:p>
      <text:p text:style-name="P170">                return json.load(f)</text:p>
      <text:p text:style-name="P170"><text:soft-page-break/>        except Exception:</text:p>
      <text:p text:style-name="P170">            pass</text:p>
      <text:p text:style-name="P170">    return {}</text:p>
      <text:p text:style-name="P184"/>
      <text:p text:style-name="P170">def save_user_data(data: dict):</text:p>
      <text:p text:style-name="P170">    """Save user data to the JSON file."""</text:p>
      <text:p text:style-name="P170">    with open(USER_DATA_FILE, "w", encoding="utf-8") as f:</text:p>
      <text:p text:style-name="P170">        json.dump(data, f, ensure_ascii=False, indent=2)</text:p>
      <text:p text:style-name="P170"># ─────────────────────────────────────────────────────────────────────────────</text:p>
      <text:p text:style-name="P170"># Emotion reference: DeepFace key → display data</text:p>
      <text:p text:style-name="P170"># ─────────────────────────────────────────────────────────────────────────────</text:p>
      <text:p text:style-name="P170">EMOTION_MAP = {</text:p>
      <text:p text:style-name="P170">    "happy":    {"emoji": "😊", "ua": "Happy",      "color": "#FFD60A"},</text:p>
      <text:p text:style-name="P170">    "sad":      {"emoji": "😢", "ua": "Sad",         "color": "#60A5FA"},</text:p>
      <text:p text:style-name="P170">    "angry":    {"emoji": "😠", "ua": "Angry",       "color": "#F87171"},</text:p>
      <text:p text:style-name="P170">    "surprise": {"emoji": "😲", "ua": "Surprised",   "color": "#FB923C"},</text:p>
      <text:p text:style-name="P170">    "fear":     {"emoji": "😨", "ua": "Fearful",     "color": "#C084FC"},</text:p>
      <text:p text:style-name="P170">    "disgust":  {"emoji": "🤢", "ua": "Disgusted",   "color": "#4ADE80"},</text:p>
      <text:p text:style-name="P170">    "neutral":  {"emoji": "😐", "ua": "Neutral",     "color": "#94A3B8"},</text:p>
      <text:p text:style-name="P170">}</text:p>
      <text:p text:style-name="P184"/>
      <text:p text:style-name="P170"># List of keys for random selection in demo mode</text:p>
      <text:p text:style-name="P170">DEMO_EMOTIONS = list(EMOTION_MAP.keys())</text:p>
      <text:p text:style-name="P184"/>
      <text:p text:style-name="P184"/>
      <text:p text:style-name="P206"/>
      <text:p text:style-name="P205">Б.3 Мережевий шар клієнта: підключення та перепідключення (client.py)</text:p>
      <text:p text:style-name="P170">    def _run_ws_loop(self):</text:p>
      <text:p text:style-name="P170">        """</text:p>
      <text:p text:style-name="P170">        Entry point for ws_thread.</text:p>
      <text:p text:style-name="P170">        Creates a new asyncio event loop (the tkinter main thread's loop cannot be reused)</text:p>
      <text:p text:style-name="P170">        and runs _ws_connect inside it until the program exits.</text:p>
      <text:p text:style-name="P170">        """</text:p>
      <text:p text:style-name="P170">        loop = asyncio.new_event_loop()</text:p>
      <text:p text:style-name="P170">        asyncio.set_event_loop(loop)</text:p>
      <text:p text:style-name="P170">        self.ws_loop = loop</text:p>
      <text:p text:style-name="P170">        loop.run_until_complete(self._ws_connect())</text:p>
      <text:p text:style-name="P184"/>
      <text:p text:style-name="P170">    async def _ws_connect(self):</text:p>
      <text:p text:style-name="P170">        """</text:p>
      <text:p text:style-name="P170">        Main WebSocket client coroutine. Runs in an infinite loop:</text:p>
      <text:p text:style-name="P170">          1. Connect to the server</text:p>
      <text:p text:style-name="P170">          2. Send a register packet</text:p>
      <text:p text:style-name="P170">          3. Receive a registered confirmation (or error)</text:p>
      <text:p text:style-name="P170"><text:soft-page-break/>          4. Run _recv_loop and _send_loop concurrently via asyncio.wait</text:p>
      <text:p text:style-name="P170">          5. On any disconnect — wait and reconnect</text:p>
      <text:p text:style-name="P184"/>
      <text:p text:style-name="P170">        asyncio.wait(FIRST_COMPLETED) is used so the second loop is cancelled</text:p>
      <text:p text:style-name="P170">        as soon as the first one finishes (otherwise gather would wait forever).</text:p>
      <text:p text:style-name="P170">        """</text:p>
      <text:p text:style-name="P170">        uri = f"ws://{self.server_ip}:{self.port}"</text:p>
      <text:p text:style-name="P170">        retry = 0</text:p>
      <text:p text:style-name="P184"/>
      <text:p text:style-name="P170">        while self.root.winfo_exists():</text:p>
      <text:p text:style-name="P170">            try:</text:p>
      <text:p text:style-name="P170">                self.ui_queue.put(lambda: self.conn_status_lbl.config(</text:p>
      <text:p text:style-name="P170">                    text="● Connecting...", fg=C["away"]))</text:p>
      <text:p text:style-name="P184"/>
      <text:p text:style-name="P170">                async with websockets.connect(uri, ping_interval=20, ping_timeout=30) as ws:</text:p>
      <text:p text:style-name="P170">                    self.ws = ws</text:p>
      <text:p text:style-name="P170">                    retry = 0</text:p>
      <text:p text:style-name="P184"/>
      <text:p text:style-name="P170">                    # Register on the server</text:p>
      <text:p text:style-name="P170">                    await ws.send(json.dumps({"type": "register", "username": self.username}))</text:p>
      <text:p text:style-name="P170">                    raw = await ws.recv()</text:p>
      <text:p text:style-name="P170">                    msg = json.loads(raw)</text:p>
      <text:p text:style-name="P184"/>
      <text:p text:style-name="P170">                    if msg.get("type") == "error":</text:p>
      <text:p text:style-name="P170">                        # Username already taken — show error and exit</text:p>
      <text:p text:style-name="P170">                        error_text = msg.get("text", "Connection error")</text:p>
      <text:p text:style-name="P170">                        self.ui_queue.put(lambda t=error_text: messagebox.showerror("Error", t))</text:p>
      <text:p text:style-name="P170">                        return</text:p>
      <text:p text:style-name="P184"/>
      <text:p text:style-name="P170">                    if msg.get("type") == "registered":</text:p>
      <text:p text:style-name="P170">                        # Save avatar color and update connection status</text:p>
      <text:p text:style-name="P170">                        self.my_color = msg.get("color", C["accent"])</text:p>
      <text:p text:style-name="P170">                        self.ui_queue.put(lambda c=self.my_color: self.my_avatar_lbl.configure(bg=c))</text:p>
      <text:p text:style-name="P170">                        self.ui_queue.put(lambda: self.conn_status_lbl.config(</text:p>
      <text:p text:style-name="P170">                            text="● Connected", fg=C["online"]))</text:p>
      <text:p text:style-name="P170">                        self.ui_queue.put(lambda: self.cam_lbl.config(</text:p>
      <text:p text:style-name="P170">                            text="📷 Camera active" if not self.demo_mode else "⚠️ DEMO mode"))</text:p>
      <text:p text:style-name="P184"/>
      <text:p text:style-name="P170">                    # Run receive and send loops concurrently.</text:p>
      <text:p text:style-name="P170">                    # asyncio.wait stops as soon as ONE of the tasks finishes.</text:p>
      <text:p text:style-name="P170"><text:soft-page-break/>                    recv_task = asyncio.ensure_future(self._recv_loop(ws))</text:p>
      <text:p text:style-name="P170">                    send_task = asyncio.ensure_future(self._send_loop(ws))</text:p>
      <text:p text:style-name="P184"/>
      <text:p text:style-name="P170">                    done, pending = await asyncio.wait(</text:p>
      <text:p text:style-name="P170">                        [recv_task, send_task],</text:p>
      <text:p text:style-name="P170">                        return_when=asyncio.FIRST_COMPLETED)</text:p>
      <text:p text:style-name="P184"/>
      <text:p text:style-name="P170">                    # Cancel the remaining task (_send_loop runs forever and must be cancelled explicitly)</text:p>
      <text:p text:style-name="P170">                    for task in pending:</text:p>
      <text:p text:style-name="P170">                        task.cancel()</text:p>
      <text:p text:style-name="P170">                        try:</text:p>
      <text:p text:style-name="P170">                            await task</text:p>
      <text:p text:style-name="P170">                        except (asyncio.CancelledError, Exception):</text:p>
      <text:p text:style-name="P170">                            pass</text:p>
      <text:p text:style-name="P184"/>
      <text:p text:style-name="P170">                    # If the finished task raised an exception — re-raise it to trigger reconnect</text:p>
      <text:p text:style-name="P170">                    for task in done:</text:p>
      <text:p text:style-name="P170">                        if not task.cancelled() and task.exception():</text:p>
      <text:p text:style-name="P170">                            raise task.exception()</text:p>
      <text:p text:style-name="P184"/>
      <text:p text:style-name="P170">            except Exception:</text:p>
      <text:p text:style-name="P170">                # Connection lost — wait and retry with exponential backoff (up to 15 s)</text:p>
      <text:p text:style-name="P170">                self.ws = None</text:p>
      <text:p text:style-name="P170">                retry += 1</text:p>
      <text:p text:style-name="P170">                wait = min(retry * 2, 15)</text:p>
      <text:p text:style-name="P170">                self.ui_queue.put(lambda w=wait: self.conn_status_lbl.config(</text:p>
      <text:p text:style-name="P170">                    text=f"● Reconnecting in {w}s...", fg=C["away"]))</text:p>
      <text:p text:style-name="P170">                for _ in range(int(wait * 10)):</text:p>
      <text:p text:style-name="P170">                    if not self.root.winfo_exists():</text:p>
      <text:p text:style-name="P170">                        return</text:p>
      <text:p text:style-name="P170">                    await asyncio.sleep(0.1)</text:p>
      <text:p text:style-name="P184"/>
      <text:p text:style-name="P206"/>
      <text:p text:style-name="P205">Б.4 Цикли приймання та надсилання пакетів (client.py)</text:p>
      <text:p text:style-name="P170">    async def _recv_loop(self, ws):</text:p>
      <text:p text:style-name="P170">        """</text:p>
      <text:p text:style-name="P170">        Receive messages from the server and enqueue UI updates in ui_queue.</text:p>
      <text:p text:style-name="P170">        Exits automatically when the server closes the connection</text:p>
      <text:p text:style-name="P170">        (the `async for` iterator simply leaves the loop).</text:p>
      <text:p text:style-name="P184"/>
      <text:p text:style-name="P170">        Incoming packet types:</text:p>
      <text:p text:style-name="P170">          message      — new chat message        → _add_message</text:p>
      <text:p text:style-name="P170">          system       — system notification     → _add_system_msg</text:p>
      <text:p text:style-name="P170">          users_update — updated member list     → _update_users_list</text:p>
      <text:p text:style-name="P170">        """</text:p>
      <text:p text:style-name="P170">        async for raw in ws:</text:p>
      <text:p text:style-name="P170">            try:</text:p>
      <text:p text:style-name="P170">                msg = json.loads(raw)</text:p>
      <text:p text:style-name="P170"><text:soft-page-break/>                t = msg.get("type")</text:p>
      <text:p text:style-name="P184"/>
      <text:p text:style-name="P170">                if t == "message":</text:p>
      <text:p text:style-name="P170">                    # lambda with m=msg captures the current value of msg (avoids the closure trap)</text:p>
      <text:p text:style-name="P170">                    self.ui_queue.put(lambda m=msg: self._add_message(</text:p>
      <text:p text:style-name="P170">                        m["username"], m["text"],</text:p>
      <text:p text:style-name="P170">                        m.get("emotion", "neutral"),</text:p>
      <text:p text:style-name="P170">                        m.get("time", ""),</text:p>
      <text:p text:style-name="P170">                        m.get("color", C["accent"])))</text:p>
      <text:p text:style-name="P170">                elif t == "system":</text:p>
      <text:p text:style-name="P170">                    txt = msg.get("text", "")</text:p>
      <text:p text:style-name="P170">                    self.ui_queue.put(lambda t=txt: self._add_system_msg(t))</text:p>
      <text:p text:style-name="P170">                elif t == "users_update":</text:p>
      <text:p text:style-name="P170">                    self.online_users = msg.get("users", [])</text:p>
      <text:p text:style-name="P170">                    self.ui_queue.put(self._update_users_list)</text:p>
      <text:p text:style-name="P170">            except Exception as e:</text:p>
      <text:p text:style-name="P170">                print(f"[recv_loop] error processing packet: {type(e).__name__}: {e}")</text:p>
      <text:p text:style-name="P184"/>
      <text:p text:style-name="P170">    async def _send_loop(self, ws):</text:p>
      <text:p text:style-name="P170">        """</text:p>
      <text:p text:style-name="P170">        Infinite outgoing message loop.</text:p>
      <text:p text:style-name="P170">        Checks ws_send_queue every 100 ms and sends everything accumulated.</text:p>
      <text:p text:style-name="P184"/>
      <text:p text:style-name="P170">        queue.Empty is a normal condition (queue is empty) and is handled separately.</text:p>
      <text:p text:style-name="P170">        Any other exception from ws.send() (ConnectionClosed, etc.) is NOT caught</text:p>
      <text:p text:style-name="P170">        and propagates up to asyncio.wait, which triggers a reconnect.</text:p>
      <text:p text:style-name="P170">        """</text:p>
      <text:p text:style-name="P170">        loop = asyncio.get_event_loop()</text:p>
      <text:p text:style-name="P170">        while True:</text:p>
      <text:p text:style-name="P170">            try:</text:p>
      <text:p text:style-name="P170">                # run_in_executor runs the blocking queue.get in the thread pool</text:p>
      <text:p text:style-name="P170">                # without blocking the asyncio event loop</text:p>
      <text:p text:style-name="P170">                payload = await loop.run_in_executor(</text:p>
      <text:p text:style-name="P170">                    None, lambda: self.ws_send_queue.get(timeout=0.1))</text:p>
      <text:p text:style-name="P170">            except queue.Empty:</text:p>
      <text:p text:style-name="P170">                await asyncio.sleep(0.01)</text:p>
      <text:p text:style-name="P170">                continue</text:p>
      <text:p text:style-name="P170">            except Exception:</text:p>
      <text:p text:style-name="P170">                await asyncio.sleep(0.05)</text:p>
      <text:p text:style-name="P170">                continue</text:p>
      <text:p text:style-name="P184"/>
      <text:p text:style-name="P170">            # ws.send is outside the try block so that ConnectionClosed is not swallowed</text:p>
      <text:p text:style-name="P170">            await ws.send(payload)</text:p>
      <text:p text:style-name="P184"/>
      <text:p text:style-name="P170"><text:soft-page-break/>    # ── Updating emotion UI ──────────────────────────────────────────────</text:p>
      <text:p text:style-name="P184"/>
      <text:p text:style-name="P206"/>
      <text:p text:style-name="P205">Б.5 Модуль розпізнавання емоцій (client.py)</text:p>
      <text:p text:style-name="P170">    def _start_emotion_detection(self):</text:p>
      <text:p text:style-name="P170">        """Launch _emotion_loop in a dedicated daemon thread."""</text:p>
      <text:p text:style-name="P170">        self.camera_active = True</text:p>
      <text:p text:style-name="P170">        threading.Thread(target=self._emotion_loop, daemon=True).start()</text:p>
      <text:p text:style-name="P170">        self.ui_queue.put(lambda: self.cam_lbl.config(text="📷 Camera active", fg=C["online"]))</text:p>
      <text:p text:style-name="P184"/>
      <text:p text:style-name="P170">    def _emotion_loop(self):</text:p>
      <text:p text:style-name="P170">        """</text:p>
      <text:p text:style-name="P170">        Background thread: captures camera frames and every 0.8 s launches</text:p>
      <text:p text:style-name="P170">        DeepFace.analyze in a separate thread (so analysis does not block frame capture).</text:p>
      <text:p text:style-name="P184"/>
      <text:p text:style-name="P170">        The face detector is chosen automatically:</text:p>
      <text:p text:style-name="P170">          mediapipe — if installed (faster)</text:p>
      <text:p text:style-name="P170">          mtcnn     — fallback option</text:p>
      <text:p text:style-name="P184"/>
      <text:p text:style-name="P170">        On any error or missing camera, switches to demo mode.</text:p>
      <text:p text:style-name="P170">        """</text:p>
      <text:p text:style-name="P170">        try:</text:p>
      <text:p text:style-name="P170">            import cv2</text:p>
      <text:p text:style-name="P170">            from deepface import DeepFace</text:p>
      <text:p text:style-name="P184"/>
      <text:p text:style-name="P170">            self.cap = cv2.VideoCapture(0)</text:p>
      <text:p text:style-name="P170">            self.cap.set(cv2.CAP_PROP_FRAME_WIDTH, 640)</text:p>
      <text:p text:style-name="P170">            self.cap.set(cv2.CAP_PROP_FRAME_HEIGHT, 480)</text:p>
      <text:p text:style-name="P170">            self.cap.set(cv2.CAP_PROP_BUFFERSIZE, 1)   # minimal buffer to always get fresh frames</text:p>
      <text:p text:style-name="P184"/>
      <text:p text:style-name="P170">            if not self.cap.isOpened():</text:p>
      <text:p text:style-name="P170">                self.ui_queue.put(lambda: self.cam_lbl.config(</text:p>
      <text:p text:style-name="P170">                    text="📷 Camera not found", fg=C["danger"]))</text:p>
      <text:p text:style-name="P170">                self._start_demo_emotion()</text:p>
      <text:p text:style-name="P170">                return</text:p>
      <text:p text:style-name="P184"/>
      <text:p text:style-name="P170">            last_emotion, last_conf = "neutral", 0.0</text:p>
      <text:p text:style-name="P170">            last_analysis_time = 0</text:p>
      <text:p text:style-name="P184"/>
      <text:p text:style-name="P170">            chosen_backend = "mediapipe"</text:p>
      <text:p text:style-name="P170">            try:</text:p>
      <text:p text:style-name="P170">                import mediapipe</text:p>
      <text:p text:style-name="P170">            except ImportError:</text:p>
      <text:p text:style-name="P170">                chosen_backend = "mtcnn"</text:p>
      <text:p text:style-name="P184"/>
      <text:p text:style-name="P170">            while self.camera_active:</text:p>
      <text:p text:style-name="P170">                ret, frame = self.cap.read()</text:p>
      <text:p text:style-name="P170">                if not ret:</text:p>
      <text:p text:style-name="P170"><text:soft-page-break/>                    time.sleep(0.01)</text:p>
      <text:p text:style-name="P170">                    continue</text:p>
      <text:p text:style-name="P184"/>
      <text:p text:style-name="P170">                current_time = time.time()</text:p>
      <text:p text:style-name="P184"/>
      <text:p text:style-name="P170">                # Run analysis at most once every 0.8 seconds</text:p>
      <text:p text:style-name="P170">                if current_time - last_analysis_time &gt; 0.8:</text:p>
      <text:p text:style-name="P170">                    def run_analysis(img_frame=frame.copy()):</text:p>
      <text:p text:style-name="P170">                        nonlocal last_emotion, last_conf, last_analysis_time</text:p>
      <text:p text:style-name="P170">                        try:</text:p>
      <text:p text:style-name="P170">                            res = DeepFace.analyze(</text:p>
      <text:p text:style-name="P170">                                img_path=img_frame,</text:p>
      <text:p text:style-name="P170">                                actions=["emotion"],</text:p>
      <text:p text:style-name="P170">                                enforce_detection=False,   # don't raise if no face is detected</text:p>
      <text:p text:style-name="P170">                                silent=True,</text:p>
      <text:p text:style-name="P170">                                detector_backend=chosen_backend)</text:p>
      <text:p text:style-name="P170">                            if res and len(res) &gt; 0:</text:p>
      <text:p text:style-name="P170">                                emotions = res[0]["emotion"]</text:p>
      <text:p text:style-name="P170">                                dominant = res[0]["dominant_emotion"]</text:p>
      <text:p text:style-name="P170">                                conf = emotions.get(dominant, 0)</text:p>
      <text:p text:style-name="P170">                                last_emotion, last_conf = dominant, conf</text:p>
      <text:p text:style-name="P170">                                # Pass the result to the main thread via ui_queue</text:p>
      <text:p text:style-name="P170">                                self.ui_queue.put(</text:p>
      <text:p text:style-name="P170">                                    lambda e=dominant, c=conf, a=dict(emotions):</text:p>
      <text:p text:style-name="P170">                                    self._update_emotion_ui(e, c, a))</text:p>
      <text:p text:style-name="P170">                        except Exception:</text:p>
      <text:p text:style-name="P170">                            pass</text:p>
      <text:p text:style-name="P184"/>
      <text:p text:style-name="P170">                    threading.Thread(target=run_analysis, daemon=True).start()</text:p>
      <text:p text:style-name="P170">                    last_analysis_time = current_time</text:p>
      <text:p text:style-name="P184"/>
      <text:p text:style-name="P170">                # If the camera preview window is open — push the frame to it</text:p>
      <text:p text:style-name="P170">                if self._camera_window and self.camera_label:</text:p>
      <text:p text:style-name="P170">                    self._push_frame(frame, last_emotion, last_conf)</text:p>
      <text:p text:style-name="P184"/>
      <text:p text:style-name="P170">                time.sleep(0.03)  # ~33 FPS capture rate</text:p>
      <text:p text:style-name="P184"/>
      <text:p text:style-name="P170">            if self.cap:</text:p>
      <text:p text:style-name="P170">                self.cap.release()</text:p>
      <text:p text:style-name="P184"/>
      <text:p text:style-name="P170">        except Exception:</text:p>
      <text:p text:style-name="P170">            self.ui_queue.put(lambda: self.cam_lbl.config(</text:p>
      <text:p text:style-name="P170">                text="📷 Camera error", fg=C["danger"]))</text:p>
      <text:p text:style-name="P170">            self._start_demo_emotion()</text:p>
      <text:p text:style-name="P208">БІБЛІОГРАФІЧНА ДОВІДКА</text:p>
      <text:p text:style-name="P209"/>
      <text:p text:style-name="P209"/>
      <text:p text:style-name="P210"><text:span text:style-name="T26">Тема дипломної роботи: </text:span><text:span text:style-name="T119">Розробка додатку-месенджера з функцією розпізнавання простих емоцій засобами бібліотек OpenCV та DeepFac</text:span><text:span text:style-name="T120">e</text:span></text:p>
      <text:p text:style-name="P211"/>
      <text:p text:style-name="P212"/>
      <text:p text:style-name="P212"/>
      <text:p text:style-name="P213"><text:span text:style-name="T26">Обсяг пояснювальної записки <text:s/></text:span><text:span text:style-name="T27"><text:s text:c="2"/></text:span><text:span text:style-name="T121">48</text:span><text:span text:style-name="T27"> </text:span><text:span text:style-name="T26"><text:s text:c="2"/>аркушів:</text:span></text:p>
      <text:p text:style-name="P214"><text:tab/><text:span text:style-name="T122"> <text:s/></text:span><text:span text:style-name="T123">6</text:span><text:span text:style-name="T122"> <text:s/></text:span><text:s text:c="2"/>таблиць;</text:p>
      <text:p text:style-name="P214"><text:tab/><text:span text:style-name="T122"> <text:s/></text:span><text:span text:style-name="T121">4</text:span><text:span text:style-name="T122"> <text:s/></text:span><text:s/>рисунків;</text:p>
      <text:p text:style-name="P215"><text:tab/><text:span text:style-name="T122"> <text:s/></text:span><text:span text:style-name="T123">2</text:span><text:span text:style-name="T122"> <text:s/></text:span><text:s/>додаток;</text:p>
      <text:p text:style-name="P216"/>
      <text:p text:style-name="P216"/>
      <text:p text:style-name="P217"/>
      <text:p text:style-name="P218"><text:s text:c="3"/></text:p>
      <text:p text:style-name="P218"/>
      <text:p text:style-name="P218"/>
      <text:p text:style-name="P218"/>
      <text:p text:style-name="P218"/>
      <text:p text:style-name="P218"/>
      <text:p text:style-name="P218"/>
      <text:p text:style-name="P218"/>
      <text:p text:style-name="P218"><text:s/></text:p>
      <text:p text:style-name="P219">Дата <text:s/>завершення <text:s/><text:span text:style-name="T26">роботи</text:span>: <text:s/><text:span text:style-name="T124">1</text:span><text:span text:style-name="T125">1</text:span><text:span text:style-name="T29"> червня</text:span><text:span text:style-name="T36"> 20</text:span><text:span text:style-name="T29">2</text:span><text:span text:style-name="T126">6</text:span><text:span text:style-name="T36">р</text:span>.</text:p>
      <text:p text:style-name="P220">Підпис студента- _________<text:span text:style-name="T127"> </text:span><text:span text:style-name="T128">Пронарович Д.А.</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Calibri" svg:font-family="Calibri" style:font-family-generic="swiss" style:font-pitch="variable"/>
    <style:font-face style:name="Courier New" svg:font-family="'Courier New'" style:font-family-generic="roman" style:font-pitch="variable"/>
    <style:font-face style:name="Courier New1" svg:font-family="'Courier New'" style:font-family-generic="system" style:font-pitch="variable"/>
    <style:font-face style:name="GOST type B" svg:font-family="'GOST type B'" style:font-family-generic="swiss" style:font-pitch="variable"/>
    <style:font-face style:name="ISOCPEUR" svg:font-family="ISOCPEUR" style:font-family-generic="swiss"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wiss"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uk" fo:country="UA"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uk" fo:country="UA"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register-true="true"/>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Heading_20_1" style:display-name="Heading 1" style:family="paragraph" style:parent-style-name="Heading" style:default-outline-level="1" style:list-style-name="" style:class="chapter">
      <style:paragraph-properties fo:margin-top="0.494cm" fo:margin-bottom="0.353cm" style:contextual-spacing="false" fo:line-height="150%" fo:text-align="center" style:justify-single-word="false"/>
      <style:text-properties style:font-name="Times New Roman1" fo:font-family="'Times New Roman'" style:font-family-generic="swiss" style:font-pitch="variable" fo:font-size="14pt" fo:font-weight="bold" style:font-name-asian="Times New Roman2" style:font-family-asian="'Times New Roman'" style:font-family-generic-asian="system" style:font-pitch-asian="variable" style:font-size-asian="14pt" style:font-weight-asian="bold" style:font-name-complex="Times New Roman2" style:font-family-complex="'Times New Roman'" style:font-family-generic-complex="system" style:font-pitch-complex="variable" style:font-size-complex="14pt" style:font-weight-complex="bold"/>
    </style:style>
    <style:style style:name="List_20_Paragraph" style:display-name="List Paragraph" style:family="paragraph"/>
    <style:style style:name="Heading_20_2" style:display-name="Heading 2" style:family="paragraph" style:parent-style-name="Heading" style:default-outline-level="2" style:list-style-name="" style:class="chapter">
      <style:paragraph-properties fo:margin-top="0.388cm" fo:margin-bottom="0.247cm" style:contextual-spacing="false" fo:line-height="150%" fo:text-indent="1.251cm" style:auto-text-indent="false"/>
      <style:text-properties style:font-name="Times New Roman1" fo:font-family="'Times New Roman'" style:font-family-generic="swiss" style:font-pitch="variable" fo:font-size="14pt" fo:font-weight="bold" style:font-name-asian="Times New Roman2" style:font-family-asian="'Times New Roman'" style:font-family-generic-asian="system" style:font-pitch-asian="variable" style:font-size-asian="14pt" style:font-weight-asian="bold" style:font-name-complex="Times New Roman2" style:font-family-complex="'Times New Roman'" style:font-family-generic-complex="system" style:font-pitch-complex="variable" style:font-size-complex="14pt" style:font-weight-complex="bold"/>
    </style:style>
    <style:style style:name="Heading_20_3" style:display-name="Heading 3" style:family="paragraph" style:parent-style-name="Heading" style:default-outline-level="3" style:list-style-name="" style:class="chapter">
      <style:paragraph-properties fo:margin-top="0.282cm" fo:margin-bottom="0.141cm" style:contextual-spacing="false" fo:line-height="150%" fo:text-indent="1.251cm" style:auto-text-indent="false"/>
      <style:text-properties style:font-name="Times New Roman1" fo:font-family="'Times New Roman'" style:font-family-generic="swiss" style:font-pitch="variable" fo:font-size="14pt" fo:font-weight="bold" style:font-name-asian="Times New Roman2" style:font-family-asian="'Times New Roman'" style:font-family-generic-asian="system" style:font-pitch-asian="variable" style:font-size-asian="14pt" style:font-weight-asian="bold" style:font-name-complex="Times New Roman2" style:font-family-complex="'Times New Roman'" style:font-family-generic-complex="system" style:font-pitch-complex="variable" style:font-size-complex="1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line-height="100%">
        <style:tab-stops>
          <style:tab-stop style:position="8.5cm" style:type="center"/>
          <style:tab-stop style:position="17.002cm" style:type="right"/>
        </style:tab-stops>
      </style:paragraph-properties>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er" style:family="paragraph" style:parent-style-name="Header_20_and_20_Footer" style:class="extra">
      <style:paragraph-properties text:number-lines="false" text:line-number="0">
        <style:tab-stops>
          <style:tab-stop style:position="8.5cm" style:type="center"/>
          <style:tab-stop style:position="17.002cm" style:type="right"/>
        </style:tab-stops>
      </style:paragraph-properties>
    </style:style>
    <style:style style:name="Contents_20_1" style:display-name="Contents 1" style:family="paragraph" style:parent-style-name="Index" style:class="index">
      <style:paragraph-properties fo:margin-left="0cm" fo:text-indent="0cm" style:auto-text-indent="false">
        <style:tab-stops>
          <style:tab-stop style:position="17.002cm" style:type="right" style:leader-style="dotted" style:leader-text="."/>
        </style:tab-stops>
      </style:paragraph-properties>
    </style:style>
    <style:style style:name="Contents_20_2" style:display-name="Contents 2" style:family="paragraph" style:parent-style-name="Index" style:class="index">
      <style:paragraph-properties fo:margin-left="0.499cm" fo:text-indent="0cm" style:auto-text-indent="false">
        <style:tab-stops>
          <style:tab-stop style:position="16.503cm" style:type="right" style:leader-style="dotted" style:leader-text="."/>
        </style:tab-stops>
      </style:paragraph-properties>
    </style:style>
    <style:style style:name="Contents_20_3" style:display-name="Contents 3" style:family="paragraph" style:parent-style-name="Index" style:class="index">
      <style:paragraph-properties fo:margin-left="1cm" fo:text-indent="0cm" style:auto-text-indent="false">
        <style:tab-stops>
          <style:tab-stop style:position="16.002cm" style:type="right" style:leader-style="dotted" style:leader-text="."/>
        </style:tab-stops>
      </style:paragraph-properties>
    </style:style>
    <style:style style:name="Table_20_Paragraph" style:display-name="Table Paragraph" style:family="paragraph" style:parent-style-name="Standard">
      <style:paragraph-properties fo:orphans="0" fo:widows="0" style:text-autospace="none"/>
      <style:text-properties fo:font-size="11pt" fo:language="uk" fo:country="UA" style:font-name-asian="Calibri" style:font-family-asian="Calibri" style:font-family-generic-asian="swiss" style:font-pitch-asian="variable" style:font-size-asian="11pt" style:font-size-complex="11pt"/>
    </style:style>
    <style:style style:name="Text_20_body_20_indent" style:display-name="Text body indent" style:family="paragraph" style:parent-style-name="Standard" style:class="text">
      <style:paragraph-properties fo:margin-left="10.795cm" fo:margin-right="0cm" fo:text-align="justify" style:justify-single-word="false" fo:text-indent="0cm" style:auto-text-indent="false"/>
      <style:text-properties fo:language="uk" fo:country="UA" fo:font-weight="bold" style:font-weight-asian="bold" style:font-weight-complex="bold"/>
    </style:style>
    <style:style style:name="Обычный_20__28_веб_29_" style:display-name="Обычный (веб)" style:family="paragraph" style:parent-style-name="Standard">
      <style:paragraph-properties fo:margin-top="0.494cm" fo:margin-bottom="0.494cm" style:contextual-spacing="false"/>
    </style:style>
    <style:style style:name="Heading_20_4" style:display-name="Heading 4" style:family="paragraph" style:parent-style-name="Standard" style:next-style-name="Standard" style:default-outline-level="4" style:class="chapter">
      <style:paragraph-properties fo:margin-top="0.423cm" fo:margin-bottom="0.106cm" style:contextual-spacing="false" fo:line-height="115%" fo:keep-with-next="always"/>
      <style:text-properties style:font-name="Calibri" fo:font-family="Calibri" style:font-family-generic="swiss" style:font-pitch="variable" fo:font-size="14pt" fo:font-weight="bold" style:font-size-asian="14pt" style:font-weight-asian="bold" style:font-name-complex="Calibri" style:font-family-complex="Calibri" style:font-family-generic-complex="swiss" style:font-pitch-complex="variable" style:font-size-complex="14pt" style:font-weight-complex="bold"/>
    </style:style>
    <style:style style:name="Чертежный" style:family="paragraph">
      <style:paragraph-properties fo:margin-top="0cm" fo:margin-bottom="0cm" style:contextual-spacing="false" fo:text-align="justify" style:justify-single-word="false" fo:orphans="2" fo:widows="2" style:writing-mode="lr-tb"/>
      <style:text-properties style:font-name="ISOCPEUR" fo:font-family="ISOCPEUR" style:font-family-generic="swiss" style:font-pitch="variable" fo:font-size="14pt" fo:language="pl" fo:country="PL" fo:font-style="italic" style:font-size-asian="14pt" style:font-style-asian="italic"/>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2" style:font-family-asian="'Times New Roman'" style:font-family-generic-asian="system" style:font-pitch-asian="variable" style:font-size-asian="12pt" style:language-asian="uk" style:country-asian="UA" style:font-name-complex="Times New Roman2" style:font-family-complex="'Times New Roman'" style:font-family-generic-complex="system" style:font-pitch-complex="variable" style:font-size-complex="12pt"/>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oto Sans Mono CJK SC" style:font-family-asian="'Noto Sans Mono CJK SC'" style:font-family-generic-asian="modern" style:font-pitch-asian="fixed" style:font-size-asian="10pt" style:font-name-complex="Liberation Mono" style:font-family-complex="'Liberation Mono'" style:font-family-generic-complex="modern" style:font-pitch-complex="fixed" style:font-size-complex="10pt"/>
    </style:style>
    <style:style style:name="ListLabel_20_10" style:display-name="ListLabel 10" style:family="text"/>
    <style:style style:name="ListLabel_20_11" style:display-name="ListLabel 11" style:family="text"/>
    <style:style style:name="Internet_20_link" style:display-name="Internet link" style:family="text">
      <style:text-properties fo:color="#000080" loext:opacity="100%" style:text-underline-style="solid" style:text-underline-width="auto" style:text-underline-color="font-color"/>
    </style:style>
    <style:style style:name="Index_20_Link" style:display-name="Index Link"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Source_20_Text" style:display-name="Source Text" style:family="text">
      <style:text-properties style:font-name="Liberation Mono" fo:font-family="'Liberation Mono'"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Emphasis" style:family="text">
      <style:text-properties fo:font-style="italic" style:font-style-asian="italic" style:font-style-complex="italic"/>
    </style:style>
    <style:style style:name="Default_20_Paragraph_20_Font" style:display-name="Default Paragraph Font" style:family="text"/>
    <style:style style:name="Strong_20_Emphasis" style:display-name="Strong Emphasis" style:family="text" style:parent-style-name="Default_20_Paragraph_20_Font">
      <style:text-properties fo:font-weight="bold" style:font-weight-asian="bold" style:font-weight-complex="bold"/>
    </style:style>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ormula" style:family="graphic">
      <style:graphic-properties text:anchor-type="as-char" svg:y="0cm" fo:margin-left="0cm" fo:margin-right="0cm" style:vertical-pos="middle" style:vertical-rel="text"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751cm" fo:margin-left="2cm"/>
        </style:list-level-propertie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1" loext:num-list-format="%1%." style:num-suffix="." style:num-format="1">
        <style:list-level-properties text:list-level-position-and-space-mode="label-alignment">
          <style:list-level-label-alignment text:label-followed-by="listtab" fo:text-indent="-0.751cm" fo:margin-left="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end" style:justify-single-word="false"/>
      <style:text-properties officeooo:paragraph-rsid="00cd4dda"/>
    </style:style>
    <style:style style:name="MP2" style:family="paragraph">
      <loext:graphic-properties draw:fill="none"/>
      <style:paragraph-properties fo:text-align="start"/>
      <style:text-properties fo:font-size="11pt"/>
    </style:style>
    <style:style style:name="MP3" style:family="paragraph" style:parent-style-name="Чертежный">
      <style:paragraph-properties fo:text-align="center" style:justify-single-word="false"/>
    </style:style>
    <style:style style:name="MP4" style:family="paragraph">
      <loext:graphic-properties draw:fill="none"/>
      <style:paragraph-properties fo:text-align="start"/>
    </style:style>
    <style:style style:name="MP5" style:family="paragraph" style:parent-style-name="Чертежный">
      <style:paragraph-properties fo:text-align="center" style:justify-single-word="false"/>
      <style:text-properties officeooo:paragraph-rsid="005a01ae"/>
    </style:style>
    <style:style style:name="MP6" style:family="paragraph" style:parent-style-name="Чертежный">
      <style:paragraph-properties fo:text-align="center" style:justify-single-word="false"/>
      <style:text-properties fo:font-style="normal" style:font-style-asian="normal" style:font-style-complex="normal"/>
    </style:style>
    <style:style style:name="MP7" style:family="paragraph" style:parent-style-name="Чертежный">
      <style:paragraph-properties fo:text-align="center" style:justify-single-word="false"/>
      <style:text-properties style:font-name="GOST type B"/>
    </style:style>
    <style:style style:name="MP8" style:family="paragraph" style:parent-style-name="Footer">
      <style:text-properties officeooo:rsid="00d24345" officeooo:paragraph-rsid="00d24345"/>
    </style:style>
    <style:style style:name="MT1" style:family="text">
      <style:text-properties fo:font-size="9pt" style:font-size-asian="9pt"/>
    </style:style>
    <style:style style:name="MT2" style:family="text">
      <style:text-properties fo:font-family="'GOST type A'" style:font-family-generic="swiss" style:font-pitch="variable" fo:font-size="9pt" style:font-size-asian="9pt"/>
    </style:style>
    <style:style style:name="MT3" style:family="text">
      <style:text-properties style:font-name="Times New Roman" fo:font-size="12pt" fo:font-style="normal" style:font-size-asian="12pt" style:font-style-asian="normal" style:font-style-complex="normal"/>
    </style:style>
    <style:style style:name="MT4" style:family="text">
      <style:text-properties style:font-name="Times New Roman" fo:font-style="normal" officeooo:rsid="005a01ae" style:font-style-asian="normal" style:font-style-complex="normal"/>
    </style:style>
    <style:style style:name="MT5" style:family="text">
      <style:text-properties style:font-name="GOST type B"/>
    </style:style>
    <style:style style:name="MT6" style:family="text">
      <style:text-properties style:font-name="GOST type B" fo:language="uk" fo:country="UA" officeooo:rsid="00502107"/>
    </style:style>
    <style:style style:name="MT7" style:family="text">
      <style:text-properties style:font-name="GOST type B" fo:language="uk" fo:country="UA"/>
    </style:style>
    <style:style style:name="MT8" style:family="text">
      <style:text-properties style:font-name="GOST type B" fo:language="uk" fo:country="UA" style:font-family-complex="Calibri" style:font-family-generic-complex="system" style:font-pitch-complex="variable"/>
    </style:style>
    <style:style style:name="MT9" style:family="text">
      <style:text-properties style:font-name="GOST type B" fo:language="uk" fo:country="UA" officeooo:rsid="00c8dcdd"/>
    </style:style>
    <style:style style:name="Mgr1" style:family="graphic">
      <style:graphic-properties style:writing-mode="lr-tb" loext:decorative="false" fo:margin-left="0.044cm" fo:margin-right="0.042cm" fo:margin-top="0.049cm" fo:margin-bottom="0.037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Mgr2" style:family="graphic">
      <style:graphic-properties draw:stroke="solid" svg:stroke-width="0.071cm" svg:stroke-color="#000000" draw:stroke-linejoin="miter" draw:fill="none" loext:fill-use-slide-background="false" draw:textarea-vertical-align="top" draw:auto-grow-height="false" fo:min-height="28.049cm" fo:min-width="17.794cm" fo:padding-top="0.127cm" fo:padding-bottom="0.127cm" fo:padding-left="0.254cm" fo:padding-right="0.254cm" fo:wrap-option="wrap" loext:decorative="false" style:run-through="background"/>
    </style:style>
    <style:style style:name="Mgr3" style:family="graphic">
      <style:graphic-properties draw:stroke="solid" svg:stroke-width="0.071cm" svg:stroke-color="#000000" draw:stroke-linejoin="round" draw:fill="none" loext:fill-use-slide-background="false" draw:textarea-horizontal-align="center" draw:textarea-vertical-align="top" draw:auto-grow-height="false" fo:padding-top="0cm" fo:padding-bottom="0cm" fo:padding-left="0cm" fo:padding-right="0cm" fo:wrap-option="wrap" loext:decorative="false" style:run-through="background"/>
    </style:style>
    <style:style style:name="Mgr4" style:family="graphic">
      <style:graphic-properties draw:stroke="solid" svg:stroke-width="0.035cm" svg:stroke-color="#000000" draw:stroke-linejoin="round" draw:fill="none" loext:fill-use-slide-background="false" draw:textarea-horizontal-align="center" draw:textarea-vertical-align="top" draw:auto-grow-height="false" fo:padding-top="0cm" fo:padding-bottom="0cm" fo:padding-left="0cm" fo:padding-right="0cm" fo:wrap-option="wrap" loext:decorative="false" style:run-through="background"/>
    </style:style>
    <style:style style:name="Mgr5" style:family="graphic" style:parent-style-name="Frame">
      <style:graphic-properties draw:stroke="none" svg:stroke-width="0cm" draw:fill="none" loext:fill-use-slide-background="false" draw:textarea-vertical-align="top" draw:auto-grow-height="false" fo:min-height="0.367cm" fo:min-width="0.845cm" fo:padding-top="0.035cm" fo:padding-bottom="0.035cm" fo:padding-left="0.035cm" fo:padding-right="0.035cm" fo:wrap-option="wrap" loext:decorative="false" style:run-through="background"/>
    </style:style>
    <style:style style:name="Mgr6" style:family="graphic" style:parent-style-name="Frame">
      <style:graphic-properties draw:stroke="none" svg:stroke-width="0cm" draw:fill="none" loext:fill-use-slide-background="false" draw:textarea-vertical-align="top" draw:auto-grow-height="false" fo:min-height="0.367cm" fo:min-width="2.284cm" fo:padding-top="0.035cm" fo:padding-bottom="0.035cm" fo:padding-left="0.035cm" fo:padding-right="0.035cm" fo:wrap-option="wrap" loext:decorative="false" style:run-through="background"/>
    </style:style>
    <style:style style:name="Mgr7" style:family="graphic" style:parent-style-name="Frame">
      <style:graphic-properties draw:stroke="none" svg:stroke-width="0cm" draw:fill="none" loext:fill-use-slide-background="false" draw:textarea-vertical-align="top" draw:auto-grow-height="false" fo:min-height="0.367cm" fo:min-width="1.334cm" fo:padding-top="0.035cm" fo:padding-bottom="0.035cm" fo:padding-left="0.035cm" fo:padding-right="0.035cm" fo:wrap-option="wrap" loext:decorative="false" style:run-through="background"/>
    </style:style>
    <style:style style:name="Mgr8" style:family="graphic" style:parent-style-name="Frame">
      <style:graphic-properties draw:stroke="none" svg:stroke-width="0cm" draw:fill="none" loext:fill-use-slide-background="false" draw:textarea-vertical-align="top" draw:auto-grow-height="false" fo:min-height="0.527cm" fo:min-width="0.845cm" fo:padding-top="0.035cm" fo:padding-bottom="0.035cm" fo:padding-left="0.035cm" fo:padding-right="0.035cm" fo:wrap-option="wrap" loext:decorative="false" style:run-through="background"/>
    </style:style>
    <style:style style:name="Mgr9" style:family="graphic" style:parent-style-name="Frame">
      <style:graphic-properties draw:stroke="none" svg:stroke-width="0cm" draw:fill="none" loext:fill-use-slide-background="false" draw:textarea-vertical-align="top" draw:auto-grow-height="false" fo:min-height="0.605cm" fo:min-width="10.065cm" fo:padding-top="0.035cm" fo:padding-bottom="0.035cm" fo:padding-left="0.035cm" fo:padding-right="0.035cm" fo:wrap-option="wrap" loext:decorative="false" style:run-through="background"/>
    </style:style>
    <style:page-layout style:name="Mpm1">
      <style:page-layout-properties fo:page-width="21.001cm" fo:page-height="29.7cm" style:num-format="1" style:print-orientation="portrait" fo:margin-top="1cm" fo:margin-bottom="2cm" fo:margin-left="2.381cm" fo:margin-right="1.499cm" fo:border="none" fo:padding="0.04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fo:min-height="0.649cm" fo:margin-left="0cm" fo:margin-right="0cm" fo:margin-bottom="0.15cm" fo:background-color="transparent" style:dynamic-spacing="true" draw:fill="none" draw:fill-color="#729fcf"/>
      </style:header-style>
      <style:footer-style>
        <style:header-footer-properties fo:min-height="0.751cm" fo:margin-left="0cm" fo:margin-right="0cm" fo:margin-top="0.651cm" fo:background-color="transparent" style:dynamic-spacing="true"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1.45cm" fo:margin-bottom="2.3cm" fo:margin-left="2.499cm" fo:margin-right="1.499cm" fo:border="none" fo:padding="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page-layout>
    <style:page-layout style:name="Mpm10">
      <style:page-layout-properties fo:page-width="21.001cm" fo:page-height="29.7cm" style:num-format="1" style:print-orientation="portrait" fo:margin-top="1.499cm" fo:margin-bottom="2.499cm" fo:margin-left="2.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g text:anchor-type="char" draw:z-index="58" draw:name="Grupa 114" draw:style-name="Mgr1"><draw:custom-shape draw:name="Rectangle 2" draw:style-name="Mgr2" draw:text-style-name="MP2" svg:width="18.301cm" svg:height="28.302cm" svg:x="1.963cm" svg:y="0.737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line draw:name="Line 3" draw:style-name="Mgr3" draw:text-style-name="MP2" svg:x1="2.96cm" svg:y1="27.552cm" svg:x2="2.962cm" svg:y2="29.023cm"><text:p/></draw:line><draw:line draw:name="Line 4" draw:style-name="Mgr3" draw:text-style-name="MP2" svg:x1="1.973cm" svg:y1="27.538cm" svg:x2="20.245cm" svg:y2="27.54cm"><text:p/></draw:line><draw:line draw:name="Line 5" draw:style-name="Mgr3" draw:text-style-name="MP2" svg:x1="3.96cm" svg:y1="27.552cm" svg:x2="3.962cm" svg:y2="29.023cm"><text:p/></draw:line><draw:line draw:name="Line 6" draw:style-name="Mgr3" draw:text-style-name="MP2" svg:x1="6.463cm" svg:y1="27.552cm" svg:x2="6.465cm" svg:y2="29.023cm"><text:p/></draw:line><draw:line draw:name="Line 7" draw:style-name="Mgr3" draw:text-style-name="MP2" svg:x1="7.966cm" svg:y1="27.567cm" svg:x2="7.968cm" svg:y2="29.024cm"><text:p/></draw:line><draw:line draw:name="Line 8" draw:style-name="Mgr3" draw:text-style-name="MP2" svg:x1="8.964cm" svg:y1="27.552cm" svg:x2="8.966cm" svg:y2="29.009cm"><text:p/></draw:line><draw:line draw:name="Line 9" draw:style-name="Mgr3" draw:text-style-name="MP2" svg:x1="19.26cm" svg:y1="27.552cm" svg:x2="19.263cm" svg:y2="29.023cm"><text:p/></draw:line><draw:line draw:name="Line 10" draw:style-name="Mgr4" draw:text-style-name="MP2" svg:x1="1.973cm" svg:y1="28.03cm" svg:x2="8.947cm" svg:y2="28.033cm"><text:p/></draw:line><draw:line draw:name="Line 11" draw:style-name="Mgr3" draw:text-style-name="MP2" svg:x1="1.973cm" svg:y1="28.538cm" svg:x2="8.947cm" svg:y2="28.539cm"><text:p/></draw:line><draw:line draw:name="Line 12" draw:style-name="Mgr4" draw:text-style-name="MP2" svg:x1="19.276cm" svg:y1="28.03cm" svg:x2="20.256cm" svg:y2="28.031cm"><text:p/></draw:line><draw:custom-shape draw:name="Rectangle 11" draw:style-name="Mgr5" draw:text-style-name="MP4" svg:width="0.914cm" svg:height="0.436cm" svg:x="2.012cm" svg:y="28.559cm"><text:p text:style-name="MP3" loext:marker-style-name="MT1"><text:span text:style-name="MT2">Змн</text:span><text:span text:style-name="MT1">.</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Rectangle 12" draw:style-name="Mgr5" draw:text-style-name="MP4" svg:width="0.914cm" svg:height="0.436cm" svg:x="3.005cm" svg:y="28.559cm"><text:p text:style-name="MP3" loext:marker-style-name="MT1"><text:span text:style-name="MT2">Арк</text:span><text:span text:style-name="MT1">.</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Rectangle 13" draw:style-name="Mgr6" draw:text-style-name="MP4" svg:width="2.354cm" svg:height="0.436cm" svg:x="4.037cm" svg:y="28.559cm"><text:p text:style-name="MP3" loext:marker-style-name="MT1"><text:span text:style-name="MT2">№ докум</text:span><text:span text:style-name="MT1">.</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Rectangle 14" draw:style-name="Mgr7" draw:text-style-name="MP4" svg:width="1.403cm" svg:height="0.436cm" svg:x="6.523cm" svg:y="28.559cm"><text:p text:style-name="MP3" loext:marker-style-name="MT1"><text:span text:style-name="MT2">Підпис</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Rectangle 15" draw:style-name="Mgr5" draw:text-style-name="MP4" svg:width="0.914cm" svg:height="0.436cm" svg:x="8.006cm" svg:y="28.559cm"><text:p text:style-name="MP3" loext:marker-style-name="MT1"><text:span text:style-name="MT2">Дата</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Rectangle 16" draw:style-name="Mgr5" draw:text-style-name="MP4" svg:width="0.914cm" svg:height="0.436cm" svg:x="19.304cm" svg:y="27.592cm"><text:p text:style-name="MP3" loext:marker-style-name="MT2"><text:span text:style-name="MT2">Арк.</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Rectangle 17" draw:style-name="Mgr8" draw:text-style-name="MP4" svg:width="0.914cm" svg:height="0.597cm" svg:x="19.304cm" svg:y="28.241cm"><text:p text:style-name="MP5" loext:marker-style-name="MT3"><text:span text:style-name="MT4"><text:page-number text:select-page="current">9</text:page-number></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Rectangle 18" draw:style-name="Mgr9" draw:text-style-name="MP4" svg:width="10.134cm" svg:height="0.675cm" svg:x="9.05cm" svg:y="27.938cm"><text:p text:style-name="MP6" loext:marker-style-name="MT5"><text:span text:style-name="MT6">БР</text:span><text:span text:style-name="MT5">.</text:span><text:span text:style-name="MT7">К</text:span><text:span text:style-name="MT8">І </text:span><text:span text:style-name="MT5">- </text:span><text:span text:style-name="MT9">44</text:span><text:span text:style-name="MT5">.0</text:span><text:span text:style-name="MT7">0.00</text:span><text:span text:style-name="MT5">.000 ПЗ </text:span></text:p><text:p text:style-name="MP7" loext:marker-style-name="MT5"/><text:p text:style-name="MP3" loext:marker-style-name="MT5"/><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g></text:p>
      </style:header>
      <style:footer>
        <text:p text:style-name="MP8"/>
      </style:foot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style:master-page style:name="Зміст_20_перший" style:display-name="Зміст перший" style:page-layout-name="Mpm9" draw:style-name="Mdp1" style:next-style-name="Standard"/>
    <style:master-page style:name="Перші_20_листочки" style:display-name="Перші листочки" style:page-layout-name="Mpm10" draw:style-name="Mdp1" style:next-style-name="Standard"/>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4-25T20:31:48.435926521</meta:creation-date>
    <meta:generator>LibreOffice/25.8.7.3$Linux_X86_64 LibreOffice_project/580$Build-3</meta:generator>
    <dc:date>2026-06-22T13:44:11.518078895</dc:date>
    <meta:editing-duration>P1DT7H28M19S</meta:editing-duration>
    <meta:editing-cycles>126</meta:editing-cycles>
    <meta:print-date>2026-05-28T14:39:51.454214266</meta:print-date>
    <meta:printed-by>Файли PDF</meta:printed-by>
    <meta:document-statistic meta:table-count="16" meta:image-count="4" meta:object-count="0" meta:page-count="67" meta:paragraph-count="1272" meta:word-count="11586" meta:character-count="101338" meta:non-whitespace-character-count="83104"/>
  </office:meta>
</office:document-meta>
</file>